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Object 1" manifest:media-type="application/vnd.sun.star.oleobject"/>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content.xml" manifest:media-type="text/xml"/>
  <manifest:file-entry manifest:full-path="layout-cache" manifest:media-type="application/binary"/>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細明體" svg:font-family="細明體, MingLiU"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P1" style:family="paragraph" style:parent-style-name="Standard">
      <style:paragraph-properties fo:text-align="end" style:justify-single-word="false" style:text-autospace="none" style:snap-to-layout-grid="false"/>
      <style:text-properties style:font-name="Times New Roman" fo:font-size="11pt" style:font-name-asian="標楷體" style:font-size-asian="11pt" style:font-weight-complex="bold"/>
    </style:style>
    <style:style style:name="P2" style:family="paragraph" style:parent-style-name="Standard" style:list-style-name="WW8Num10">
      <style:paragraph-properties fo:text-align="justify" style:justify-single-word="false"/>
      <style:text-properties style:font-name="Times New Roman" fo:font-size="14pt" style:font-name-asian="標楷體" style:font-size-asian="14pt"/>
    </style:style>
    <style:style style:name="P3" style:family="paragraph" style:parent-style-name="Standard" style:list-style-name="WW8Num10">
      <style:text-properties style:font-name="Times New Roman" fo:font-size="14pt" style:font-name-asian="標楷體" style:font-size-asian="14pt"/>
    </style:style>
    <style:style style:name="P4" style:family="paragraph" style:parent-style-name="Standard" style:list-style-name="WW8Num2">
      <style:text-properties style:font-name="Times New Roman" fo:font-size="14pt" style:font-name-asian="標楷體" style:font-size-asian="14pt"/>
    </style:style>
    <style:style style:name="P5" style:family="paragraph" style:parent-style-name="Standard">
      <style:paragraph-properties fo:text-align="justify" style:justify-single-word="false"/>
      <style:text-properties style:font-name="Times New Roman" fo:font-size="14pt" style:font-name-asian="標楷體" style:font-size-asian="14pt"/>
    </style:style>
    <style:style style:name="P6" style:family="paragraph" style:parent-style-name="Standard" style:list-style-name="WW8Num10">
      <style:paragraph-properties fo:text-align="justify" style:justify-single-word="false"/>
    </style:style>
    <style:style style:name="P7" style:family="paragraph" style:parent-style-name="Standard" style:list-style-name="WW8Num2">
      <style:paragraph-properties fo:text-align="justify" style:justify-single-word="false"/>
    </style:style>
    <style:style style:name="P8" style:family="paragraph" style:parent-style-name="Standard" style:list-style-name="WW8Num2"/>
    <style:style style:name="P9" style:family="paragraph" style:parent-style-name="Standard">
      <style:paragraph-properties fo:margin-left="0.84cm" fo:margin-right="0.09cm" fo:text-align="end" style:justify-single-word="false" fo:text-indent="0.349cm" style:auto-text-indent="false" style:text-autospace="none" style:snap-to-layout-grid="false"/>
    </style:style>
    <style:style style:name="P10" style:family="paragraph" style:parent-style-name="Standard">
      <style:paragraph-properties fo:margin-left="0.318cm" fo:margin-right="0cm" fo:text-indent="0cm" style:auto-text-indent="false"/>
      <style:text-properties style:font-name="Times New Roman" fo:font-size="14pt" style:font-name-asian="標楷體" style:font-size-asian="14pt"/>
    </style:style>
    <style:style style:name="P11" style:family="paragraph" style:parent-style-name="Standard">
      <style:paragraph-properties fo:margin-left="1.27cm" fo:margin-right="0cm" fo:text-align="justify" style:justify-single-word="false" fo:text-indent="0.949cm" style:auto-text-indent="false"/>
    </style:style>
    <style:style style:name="P12" style:family="paragraph" style:parent-style-name="Standard">
      <style:paragraph-properties fo:margin-left="2.258cm" fo:margin-right="0cm" fo:text-indent="-0.988cm" style:auto-text-indent="false"/>
      <style:text-properties style:font-name="Times New Roman" fo:font-size="14pt" style:font-name-asian="標楷體" style:font-size-asian="14pt"/>
    </style:style>
    <style:style style:name="P13" style:family="paragraph" style:parent-style-name="Standard">
      <style:paragraph-properties fo:margin-left="1.27cm" fo:margin-right="0cm" fo:text-align="justify" style:justify-single-word="false" fo:text-indent="0.988cm" style:auto-text-indent="false"/>
    </style:style>
    <style:style style:name="P14" style:family="paragraph" style:parent-style-name="Standard">
      <style:paragraph-properties fo:margin-left="1.27cm" fo:margin-right="0cm" fo:text-align="justify" style:justify-single-word="false" fo:text-indent="0.988cm" style:auto-text-indent="false">
        <style:tab-stops>
          <style:tab-stop style:position="2.223cm"/>
        </style:tab-stops>
      </style:paragraph-properties>
      <style:text-properties style:font-name="Times New Roman" fo:font-size="14pt" style:font-name-asian="標楷體" style:font-size-asian="14pt"/>
    </style:style>
    <style:style style:name="P15" style:family="paragraph" style:parent-style-name="Standard">
      <style:paragraph-properties fo:margin-left="1.27cm" fo:margin-right="0cm" fo:text-align="justify" style:justify-single-word="false" fo:text-indent="0.988cm" style:auto-text-indent="false"/>
      <style:text-properties style:font-name="Times New Roman" fo:font-size="14pt" style:font-name-asian="標楷體" style:font-size-asian="14pt"/>
    </style:style>
    <style:style style:name="P16" style:family="paragraph" style:parent-style-name="Standard">
      <style:paragraph-properties fo:margin-left="1.27cm" fo:margin-right="0cm" fo:text-indent="0.988cm" style:auto-text-indent="false"/>
      <style:text-properties fo:font-size="14pt" style:font-name-asian="標楷體" style:font-size-asian="14pt"/>
    </style:style>
    <style:style style:name="P17" style:family="paragraph" style:parent-style-name="Standard">
      <style:paragraph-properties fo:margin-left="1.27cm" fo:margin-right="0cm" fo:text-indent="0cm" style:auto-text-indent="false"/>
      <style:text-properties style:font-name="Times New Roman" fo:font-size="14pt" style:font-name-asian="標楷體" style:font-size-asian="14pt"/>
    </style:style>
    <style:style style:name="P18" style:family="paragraph" style:parent-style-name="Standard">
      <style:paragraph-properties fo:margin-left="1.27cm" fo:margin-right="0cm" fo:text-align="justify" style:justify-single-word="false" fo:text-indent="0cm" style:auto-text-indent="false"/>
      <style:text-properties style:font-name="Times New Roman" fo:font-size="14pt" style:font-name-asian="標楷體" style:font-size-asian="14pt"/>
    </style:style>
    <style:style style:name="P19" style:family="paragraph" style:parent-style-name="Standard">
      <style:paragraph-properties fo:margin-left="1.27cm" fo:margin-right="0cm" fo:text-align="justify" style:justify-single-word="false" fo:text-indent="0cm" style:auto-text-indent="false"/>
      <style:text-properties fo:font-size="14pt" style:font-name-asian="標楷體" style:font-size-asian="14pt"/>
    </style:style>
    <style:style style:name="P20" style:family="paragraph" style:parent-style-name="Standard">
      <style:paragraph-properties fo:margin-left="2.473cm" fo:margin-right="0cm" fo:text-indent="-1.482cm" style:auto-text-indent="false"/>
      <style:text-properties style:font-name="Times New Roman" fo:font-size="14pt" style:font-name-asian="標楷體" style:font-size-asian="14pt"/>
    </style:style>
    <style:style style:name="P21" style:family="paragraph" style:parent-style-name="Standard">
      <style:paragraph-properties fo:margin-left="2.473cm" fo:margin-right="0cm" fo:text-align="justify" style:justify-single-word="false" fo:text-indent="-1.482cm" style:auto-text-indent="false"/>
      <style:text-properties style:font-name="Times New Roman" fo:font-size="14pt" style:font-name-asian="標楷體" style:font-size-asian="14pt"/>
    </style:style>
    <style:style style:name="P22" style:family="paragraph" style:parent-style-name="Standard">
      <style:paragraph-properties fo:margin-left="2.473cm" fo:margin-right="0cm" fo:text-align="justify" style:justify-single-word="false" fo:text-indent="-1.482cm" style:auto-text-indent="false">
        <style:tab-stops>
          <style:tab-stop style:position="1.27cm"/>
          <style:tab-stop style:position="1.588cm"/>
        </style:tab-stops>
      </style:paragraph-properties>
      <style:text-properties style:font-name="Times New Roman" fo:font-size="14pt" style:font-name-asian="標楷體" style:font-size-asian="14pt"/>
    </style:style>
    <style:style style:name="P23" style:family="paragraph" style:parent-style-name="Standard">
      <style:paragraph-properties fo:margin-left="2.117cm" fo:margin-right="0cm" fo:text-indent="0cm" style:auto-text-indent="false"/>
      <style:text-properties style:font-name="Times New Roman" fo:font-size="14pt" style:font-name-asian="標楷體" style:font-size-asian="14pt"/>
    </style:style>
    <style:style style:name="P24" style:family="paragraph" style:parent-style-name="Standard">
      <style:paragraph-properties fo:margin-left="0cm" fo:margin-right="0cm" fo:text-indent="1.27cm" style:auto-text-indent="false">
        <style:tab-stops>
          <style:tab-stop style:position="2.223cm"/>
        </style:tab-stops>
      </style:paragraph-properties>
    </style:style>
    <style:style style:name="P25" style:family="paragraph" style:parent-style-name="Standard" style:list-style-name="WW8Num10">
      <style:paragraph-properties fo:margin-left="2.858cm" fo:margin-right="0cm" fo:text-align="justify" style:justify-single-word="false" fo:text-indent="-0.635cm" style:auto-text-indent="false">
        <style:tab-stops>
          <style:tab-stop style:position="2.858cm"/>
        </style:tab-stops>
      </style:paragraph-properties>
    </style:style>
    <style:style style:name="P26" style:family="paragraph" style:parent-style-name="Standard" style:list-style-name="WW8Num10">
      <style:paragraph-properties fo:margin-left="2.858cm" fo:margin-right="0cm" fo:text-align="justify" style:justify-single-word="false" fo:text-indent="-0.635cm" style:auto-text-indent="false">
        <style:tab-stops/>
      </style:paragraph-properties>
    </style:style>
    <style:style style:name="P27" style:family="paragraph" style:parent-style-name="Standard" style:list-style-name="WW8Num10">
      <style:paragraph-properties fo:margin-left="2.858cm" fo:margin-right="0cm" fo:text-align="justify" style:justify-single-word="false" fo:text-indent="-0.635cm" style:auto-text-indent="false">
        <style:tab-stops>
          <style:tab-stop style:position="2.858cm"/>
        </style:tab-stops>
      </style:paragraph-properties>
      <style:text-properties style:font-name="Times New Roman" fo:font-size="14pt" style:font-size-asian="14pt"/>
    </style:style>
    <style:style style:name="P28" style:family="paragraph" style:parent-style-name="Standard" style:list-style-name="WW8Num10">
      <style:paragraph-properties fo:margin-left="2.858cm" fo:margin-right="0cm" fo:text-align="justify" style:justify-single-word="false" fo:text-indent="-0.635cm" style:auto-text-indent="false">
        <style:tab-stops/>
      </style:paragraph-properties>
      <style:text-properties style:font-name="Times New Roman" fo:font-size="14pt" style:font-name-asian="標楷體" style:font-size-asian="14pt"/>
    </style:style>
    <style:style style:name="P29" style:family="paragraph" style:parent-style-name="Standard" style:list-style-name="WW8Num10">
      <style:paragraph-properties fo:margin-left="3.598cm" fo:margin-right="0cm" fo:text-align="justify" style:justify-single-word="false" fo:text-indent="-1.376cm" style:auto-text-indent="false">
        <style:tab-stops>
          <style:tab-stop style:position="2.858cm"/>
        </style:tab-stops>
      </style:paragraph-properties>
    </style:style>
    <style:style style:name="P30" style:family="paragraph" style:parent-style-name="Standard">
      <style:paragraph-properties fo:margin-left="0cm" fo:margin-right="-0.191cm" fo:text-align="justify" style:justify-single-word="false" fo:text-indent="1.27cm" style:auto-text-indent="false">
        <style:tab-stops>
          <style:tab-stop style:position="2.54cm"/>
        </style:tab-stops>
      </style:paragraph-properties>
      <style:text-properties fo:font-size="14pt" style:font-name-asian="標楷體" style:font-size-asian="14pt"/>
    </style:style>
    <style:style style:name="P31" style:family="paragraph" style:parent-style-name="Standard" style:list-style-name="WW8Num5">
      <style:paragraph-properties fo:margin-left="3.057cm" fo:margin-right="-0.191cm" fo:text-align="justify" style:justify-single-word="false" fo:text-indent="-0.635cm" style:auto-text-indent="false"/>
    </style:style>
    <style:style style:name="P32" style:family="paragraph" style:parent-style-name="Standard">
      <style:paragraph-properties fo:margin-left="1.931cm" fo:margin-right="-0.191cm" fo:text-align="justify" style:justify-single-word="false" fo:text-indent="0cm" style:auto-text-indent="false"/>
      <style:text-properties style:font-name="Times New Roman" fo:font-size="14pt" style:font-name-asian="標楷體" style:font-size-asian="14pt"/>
    </style:style>
    <style:style style:name="P33" style:family="paragraph" style:parent-style-name="Standard">
      <style:paragraph-properties fo:margin-left="1.485cm" fo:margin-right="0cm" fo:text-indent="0cm" style:auto-text-indent="false"/>
    </style:style>
    <style:style style:name="P34" style:family="paragraph" style:parent-style-name="Standard">
      <style:paragraph-properties fo:margin-left="2.515cm" fo:margin-right="0cm" fo:margin-top="0.212cm" fo:margin-bottom="0.212cm" loext:contextual-spacing="false" fo:text-align="justify" style:justify-single-word="false" fo:text-indent="-1.482cm" style:auto-text-indent="false" style:snap-to-layout-grid="false">
        <style:tab-stops>
          <style:tab-stop style:position="1.27cm"/>
        </style:tab-stops>
      </style:paragraph-properties>
    </style:style>
    <style:style style:name="P35" style:family="paragraph" style:parent-style-name="Standard">
      <style:paragraph-properties fo:margin-left="2.544cm" fo:margin-right="0cm" fo:text-align="justify" style:justify-single-word="false" fo:text-indent="-1.482cm" style:auto-text-indent="false">
        <style:tab-stops>
          <style:tab-stop style:position="1.27cm"/>
        </style:tab-stops>
      </style:paragraph-properties>
      <style:text-properties style:font-name="Times New Roman" fo:font-size="14pt" style:font-name-asian="標楷體" style:font-size-asian="14pt"/>
    </style:style>
    <style:style style:name="P36" style:family="paragraph" style:parent-style-name="Standard">
      <style:paragraph-properties fo:margin-left="0cm" fo:margin-right="0cm" fo:text-align="justify" style:justify-single-word="false" fo:text-indent="0.988cm" style:auto-text-indent="false"/>
      <style:text-properties style:font-name="Times New Roman" fo:font-size="14pt" style:font-name-asian="標楷體" style:font-size-asian="14pt"/>
    </style:style>
    <style:style style:name="P37" style:family="paragraph" style:parent-style-name="Standard">
      <style:paragraph-properties fo:margin-left="2.752cm" fo:margin-right="0cm" fo:text-indent="-1.482cm" style:auto-text-indent="false"/>
    </style:style>
    <style:style style:name="P38" style:family="paragraph" style:parent-style-name="Standard">
      <style:paragraph-properties fo:margin-left="2.752cm" fo:margin-right="0cm" fo:text-align="justify" style:justify-single-word="false" fo:text-indent="-1.482cm" style:auto-text-indent="false"/>
    </style:style>
    <style:style style:name="P39" style:family="paragraph" style:parent-style-name="Standard">
      <style:paragraph-properties fo:margin-left="1.27cm" fo:margin-right="0cm" fo:text-align="justify" style:justify-single-word="false" fo:text-indent="0.494cm" style:auto-text-indent="false"/>
      <style:text-properties style:font-name="Times New Roman" fo:font-size="14pt" style:letter-kerning="true" style:font-name-asian="標楷體" style:font-size-asian="14pt"/>
    </style:style>
    <style:style style:name="P40" style:family="paragraph" style:parent-style-name="Standard">
      <style:paragraph-properties fo:margin-left="0cm" fo:margin-right="0cm" fo:text-align="justify" style:justify-single-word="false" fo:text-indent="1.482cm" style:auto-text-indent="false"/>
    </style:style>
    <style:style style:name="P41" style:family="paragraph" style:parent-style-name="HTML_20_預設格式">
      <style:paragraph-properties fo:text-align="justify" style:justify-single-word="false">
        <style:tab-stops/>
      </style:paragraph-properties>
      <style:text-properties style:font-name="Times New Roman" fo:font-size="14pt" style:font-name-asian="新細明體" style:font-size-asian="14pt" style:font-name-complex="Times New Roman"/>
    </style:style>
    <style:style style:name="P42" style:family="paragraph" style:parent-style-name="HTML_20_預設格式" style:master-page-name="Standard">
      <style:paragraph-properties fo:margin-top="0cm" fo:margin-bottom="0.212cm" loext:contextual-spacing="false" fo:text-align="center" style:justify-single-word="false" style:page-number="auto"/>
      <style:text-properties style:font-name="Times New Roman" fo:font-size="16pt" style:letter-kerning="true" style:font-name-asian="標楷體" style:font-size-asian="16pt" style:font-name-complex="Times New Roman" style:font-weight-complex="bold"/>
    </style:style>
    <style:style style:name="P43" style:family="paragraph" style:parent-style-name="內文_20__28_Web_29_">
      <style:paragraph-properties fo:margin-left="1.27cm" fo:margin-right="0cm" fo:text-align="justify" style:justify-single-word="false" fo:text-indent="0.988cm" style:auto-text-indent="false"/>
      <style:text-properties style:font-name="Times New Roman" fo:font-size="14pt" style:font-name-asian="標楷體" style:font-size-asian="14pt"/>
    </style:style>
    <style:style style:name="P44" style:family="paragraph" style:parent-style-name="內文_20__28_Web_29_">
      <style:paragraph-properties fo:margin-left="0cm" fo:margin-right="0cm" fo:text-indent="1.482cm" style:auto-text-indent="false"/>
    </style:style>
    <style:style style:name="P45" style:family="paragraph" style:parent-style-name="Footer">
      <style:paragraph-properties fo:text-align="center" style:justify-single-word="false"/>
    </style:style>
    <style:style style:name="T1" style:family="text">
      <style:text-properties style:letter-kerning="true" style:font-name-complex="Times New Roman"/>
    </style:style>
    <style:style style:name="T2" style:family="text">
      <style:text-properties style:font-name="Times New Roman"/>
    </style:style>
    <style:style style:name="T3" style:family="text">
      <style:text-properties style:font-name="Times New Roman" fo:font-size="16pt" style:font-name-asian="標楷體" style:font-size-asian="16pt" style:font-weight-complex="bold"/>
    </style:style>
    <style:style style:name="T4" style:family="text">
      <style:text-properties style:font-name="Times New Roman" style:font-name-asian="標楷體"/>
    </style:style>
    <style:style style:name="T5" style:family="text">
      <style:text-properties style:font-name="Times New Roman" style:font-name-asian="標楷體"/>
    </style:style>
    <style:style style:name="T6" style:family="text">
      <style:text-properties style:font-name="Times New Roman" fo:font-size="14pt" style:font-size-asian="14pt"/>
    </style:style>
    <style:style style:name="T7" style:family="text">
      <style:text-properties style:font-name="Times New Roman" fo:font-size="14pt" style:font-size-asian="14pt"/>
    </style:style>
    <style:style style:name="T8" style:family="text">
      <style:text-properties style:font-name="Times New Roman" fo:font-size="14pt" style:font-name-asian="標楷體" style:font-size-asian="14pt"/>
    </style:style>
    <style:style style:name="T9" style:family="text">
      <style:text-properties style:font-name="Times New Roman" fo:font-size="14pt" style:font-name-asian="標楷體" style:font-size-asian="14pt"/>
    </style:style>
    <style:style style:name="T10" style:family="text">
      <style:text-properties style:font-name="Times New Roman" fo:font-size="14pt" style:font-name-asian="Times New Roman" style:font-size-asian="14pt"/>
    </style:style>
    <style:style style:name="T11" style:family="text">
      <style:text-properties style:font-name="Times New Roman" fo:font-size="14pt" style:font-name-asian="Times New Roman" style:font-size-asian="14pt"/>
    </style:style>
    <style:style style:name="T12" style:family="text">
      <style:text-properties style:font-name="Times New Roman" fo:font-size="14pt" style:text-underline-style="solid" style:text-underline-width="auto" style:text-underline-color="font-color" style:font-name-asian="標楷體" style:font-size-asian="14pt"/>
    </style:style>
    <style:style style:name="T13" style:family="text">
      <style:text-properties style:font-name="Times New Roman" fo:font-size="14pt" style:text-underline-style="solid" style:text-underline-width="auto" style:text-underline-color="font-color" style:font-name-asian="標楷體" style:font-size-asian="14pt"/>
    </style:style>
    <style:style style:name="T14" style:family="text">
      <style:text-properties style:font-name="Times New Roman" fo:font-size="14pt" style:letter-kerning="true" style:font-size-asian="14pt"/>
    </style:style>
    <style:style style:name="T15" style:family="text">
      <style:text-properties style:font-name="Times New Roman" fo:font-size="14pt" style:letter-kerning="true" style:font-size-asian="14pt"/>
    </style:style>
    <style:style style:name="T16" style:family="text">
      <style:text-properties style:font-name="Times New Roman" fo:font-size="13pt" style:font-name-asian="標楷體" style:font-size-asian="13pt"/>
    </style:style>
    <style:style style:name="T17" style:family="text">
      <style:text-properties style:font-name="Times New Roman"/>
    </style:style>
    <style:style style:name="T18" style:family="text">
      <style:text-properties style:font-name="Times New Roman" style:text-underline-style="solid" style:text-underline-width="auto" style:text-underline-color="font-color"/>
    </style:style>
    <style:style style:name="T19" style:family="text">
      <style:text-properties style:font-name-asian="標楷體"/>
    </style:style>
    <style:style style:name="T20" style:family="text">
      <style:text-properties style:font-name-complex="Times New Roman"/>
    </style:style>
    <style:style style:name="T21" style:family="text">
      <style:text-properties fo:color="#000000"/>
    </style:style>
    <style:style style:name="T22" style:family="text">
      <style:text-properties fo:color="#000000" style:font-name="Times New Roman" style:font-name-asian="標楷體"/>
    </style:style>
    <style:style style:name="T23" style:family="text">
      <style:text-properties style:font-name-asian="Times New Roman"/>
    </style:style>
    <style:style style:name="T24" style:family="text">
      <style:text-properties style:font-name="標楷體" style:font-name-complex="標楷體"/>
    </style:style>
    <style:style style:name="T25" style:family="text">
      <style:text-properties style:font-name="Symbol" fo:font-size="14pt" style:text-underline-style="solid" style:text-underline-width="auto" style:text-underline-color="font-color" style:font-name-asian="Symbol" style:font-size-asian="14pt" style:font-name-complex="Symbol"/>
    </style:style>
    <style:style style:name="T26" style:family="text">
      <style:text-properties style:text-position="super 58%" style:font-name="Times New Roman" fo:font-size="14pt" style:letter-kerning="true" style:font-size-asian="14pt"/>
    </style:style>
    <style:style style:name="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style style:name="fr2" style:family="graphic" style:parent-style-name="OLE">
      <style:graphic-properties fo:margin-left="0cm" fo:margin-right="0cm" style:vertical-pos="top" style:vertical-rel="baseline" fo:padding="0.002cm" fo:border="none" draw:ole-draw-aspect="1" draw:visible-area-top="0cm" draw:visible-area-width="3.096cm" draw:visible-area-height="0.634cm"/>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2">水中總酚檢測方法－分光光度計法</text:p>
      <text:p text:style-name="P1">中華民國94年8月2日環署檢字第0940060138號公告</text:p>
      <text:p text:style-name="P1">自中華民國94年11月15日起實施</text:p>
      <text:p text:style-name="P9"><text:span text:style-name="T22">NIEA </text:span><text:span text:style-name="T4">W521.5</text:span><text:span text:style-name="T4">2</text:span><text:span text:style-name="T4">A</text:span></text:p>
      <text:p text:style-name="P10">一、方法概要</text:p>
      <text:p text:style-name="P11"><text:span text:style-name="T8">水樣經蒸餾後，調整其pH值至10.0</text:span><text:span text:style-name="T8"> </text:span><text:span text:style-name="T8">±0.2之間弓</text:span><text:span text:style-name="T10"> </text:span><text:span text:style-name="T8">，使之和4-胺基安替吡碄( 4-Aminoantipyrine) 作用，在鐵氰化鉀存在下，生成有顏色之安替吡碄(Antipyrine)，經氯仿萃取後，以分光光度計在460 nm波長處測其吸光度定量之。</text:span></text:p>
      <text:p text:style-name="P12"/>
      <text:p text:style-name="P10">二、適用範圍</text:p>
      <text:p text:style-name="P13"><text:span text:style-name="T8">本方法適用於飲用水水質、飲用水水源水質、地面水體、放流水、地下水及廢（污）水中總酚之檢驗。採用</text:span><text:span text:style-name="T10"> </text:span><text:span text:style-name="T8">5 公分樣品槽時，方法偵測極限為0.00</text:span><text:span text:style-name="T8">1</text:span><text:span text:style-name="T8"> mg/L。</text:span></text:p>
      <text:p text:style-name="P15"/>
      <text:p text:style-name="P10">三、干擾</text:p>
      <text:p text:style-name="P14">本方法受水樣中氧化性物質、還原性物質、金屬離子、油及焦油類等干擾，但大致上可以蒸餾方式除去大部分之干擾物質。</text:p>
      <text:p text:style-name="P12"/>
      <text:p text:style-name="P10">四、設備及材料</text:p>
      <text:list xml:id="list3098240792" text:style-name="WW8Num10">
        <text:list-item>
          <text:p text:style-name="P6"><text:span text:style-name="T8">分光光度計：使用波長460 nm ±1 nm。吸光槽可選用</text:span><text:span text:style-name="T10"> </text:span><text:span text:style-name="T8">1 、5 、10 </text:span><text:span text:style-name="T8">cm </text:span><text:span text:style-name="T8">以能檢測出正確數據為原則。</text:span></text:p>
        </text:list-item>
        <text:list-item>
          <text:p text:style-name="P3">pH計。</text:p>
        </text:list-item>
        <text:list-item>
          <text:p text:style-name="P3">加熱裝置。</text:p>
        </text:list-item>
        <text:list-item>
          <text:p text:style-name="P2">蒸餾設備：採硼矽玻璃製之燒杯及冷凝管。</text:p>
        </text:list-item>
        <text:list-item>
          <text:p text:style-name="P3">分析天平：可精秤至0.1 mg。</text:p>
        </text:list-item>
        <text:list-item>
          <text:p text:style-name="P6"><text:span text:style-name="T8">移液管：5</text:span><text:span text:style-name="T8"> </text:span><text:span text:style-name="T8">mL、10</text:span><text:span text:style-name="T8"> </text:span><text:span text:style-name="T8">mL、20</text:span><text:span text:style-name="T8"> </text:span><text:span text:style-name="T8">mL、30</text:span><text:span text:style-name="T8"> </text:span><text:span text:style-name="T8">mL、40</text:span><text:span text:style-name="T8"> </text:span><text:span text:style-name="T8">mL、50</text:span><text:span text:style-name="T8"> </text:span><text:span text:style-name="T8">mL。</text:span></text:p>
        </text:list-item>
      </text:list>
      <text:p text:style-name="P17"/>
      <text:p text:style-name="P10">五、試劑</text:p>
      <text:list xml:id="list1372836568" text:style-name="WW8Num2">
        <text:list-item>
          <text:p text:style-name="P4">試劑水：去離子蒸餾水。</text:p>
        </text:list-item>
        <text:list-item>
          <text:p text:style-name="P7"><text:span text:style-name="T8">無水硫酸鈉：殘量級</text:span><text:span text:style-name="T16">或同級品</text:span><text:span text:style-name="T8">。</text:span></text:p>
        </text:list-item>
        <text:list-item>
          <text:p text:style-name="P8"><text:span text:style-name="T8">濃氨水：殘量級</text:span><text:span text:style-name="T16">或同級品</text:span><text:span text:style-name="T8">。</text:span></text:p>
        </text:list-item>
        <text:list-item>
          <text:p text:style-name="P8"><text:span text:style-name="T8">三氯甲烷(氯仿)：殘量級</text:span><text:span text:style-name="T16">或同級品。</text:span></text:p>
        </text:list-item>
        <text:list-item>
          <text:p text:style-name="P4">硫酸溶液(1+9)：取10 mL 硫酸以試劑水稀釋至100 mL，混勻備用。</text:p>
        </text:list-item>
        <text:list-item>
          <text:p text:style-name="P8"><text:span text:style-name="T8">鐵氰化鉀溶液</text:span><text:span text:style-name="T8"><draw:frame draw:style-name="fr2" draw:name="物件1" text:anchor-type="as-char" svg:width="3.096cm" svg:height="0.635cm" draw:z-index="0"><draw:object-ole xlink:href="./Object 1" xlink:type="simple" xlink:show="embed" xlink:actuate="onLoad"/><draw:image xlink:href="./ObjectReplacements/Object 1" xlink:type="simple" xlink:show="embed" xlink:actuate="onLoad"/></draw:frame></text:span><text:span text:style-name="T8">(80</text:span><text:span text:style-name="T8"> </text:span><text:span text:style-name="T8">g/L)：溶解8.0 g之鐵氰化鉀於100</text:span><text:span text:style-name="T8"> </text:span><text:span text:style-name="T8">mL之試劑水中。</text:span></text:p>
        </text:list-item>
        <text:list-item>
          <text:p text:style-name="P7"><text:span text:style-name="T8">4-胺基安替吡碄溶液(20</text:span><text:span text:style-name="T8"> </text:span><text:span text:style-name="T8">g/L)：溶解2.0 g之4-胺基安替吡碄於100mL之試劑水中，需於分析時配製。</text:span></text:p>
        </text:list-item>
        <text:list-item>
          <text:p text:style-name="P7"><text:soft-page-break/><text:span text:style-name="T8">氯化銨溶液(20</text:span><text:span text:style-name="T8"> </text:span><text:span text:style-name="T8">g/L)：溶解20.0 g之氯化銨，於1 L試劑水。</text:span></text:p>
        </text:list-item>
      </text:list>
      <text:p text:style-name="P20">（九）酚標準溶液：(註1)</text:p>
      <text:list xml:id="list111651050894435" text:continue-numbering="true" text:style-name="WW8Num2">
        <text:list-item>
          <text:list>
            <text:list-item>
              <text:p text:style-name="P7"><text:span text:style-name="T8">酚儲備溶液：溶解1.000</text:span><text:span text:style-name="T8"> </text:span><text:span text:style-name="T8">g之酚（純度99.5</text:span><text:span text:style-name="T8"> </text:span><text:span text:style-name="T8">％以上，</text:span><text:span text:style-name="T12">GC assay</text:span><text:span text:style-name="T8">）於經煮沸後冷卻之試劑水中，並用此水稀釋至</text:span><text:span text:style-name="T10"> </text:span><text:span text:style-name="T8">1</text:span><text:span text:style-name="T8"> </text:span><text:span text:style-name="T8">L；此溶液1.0 mL相當於1.0 mg酚，</text:span><text:span text:style-name="T12">視需要標定之</text:span><text:span text:style-name="T8">（此溶液需每月製備）。</text:span></text:p>
            </text:list-item>
            <text:list-item>
              <text:p text:style-name="P7"><text:span text:style-name="T8">酚中間溶液：取儲備溶液10.0</text:span><text:span text:style-name="T8"> </text:span><text:span text:style-name="T8">mL，再以煮沸冷卻之試劑水稀釋至1000</text:span><text:span text:style-name="T8"> </text:span><text:span text:style-name="T8">mL；此溶液1.0 mL相當於0.01 </text:span><text:span text:style-name="T8">m</text:span><text:span text:style-name="T8">g酚。（此溶液每天製備）</text:span></text:p>
            </text:list-item>
            <text:list-item>
              <text:p text:style-name="P7"><text:span text:style-name="T8">酚標準溶液：取50.0</text:span><text:span text:style-name="T8"> </text:span><text:span text:style-name="T8">mL之中間溶液，再用經煮沸冷卻之試劑水稀釋至500</text:span><text:span text:style-name="T8"> </text:span><text:span text:style-name="T8">mL；此溶液1.0 mL相當於</text:span><text:span text:style-name="T8">0.001</text:span><text:span text:style-name="T8"> </text:span><text:span text:style-name="T8">m</text:span><text:span text:style-name="T8">g酚。（此溶液須於測定前兩小時內製備）</text:span></text:p>
            </text:list-item>
          </text:list>
        </text:list-item>
      </text:list>
      <text:p text:style-name="P23"/>
      <text:p text:style-name="P10">六、採樣及保存</text:p>
      <text:p text:style-name="P16"><text:span text:style-name="T2">採集至少1 L之水樣於可密封之棕色玻璃瓶內，添加硫酸，使其pH值小於2，並於暗處4</text:span><text:span text:style-name="T24">℃</text:span><text:span text:style-name="T2">冷藏，最長保存期限為28日。</text:span></text:p>
      <text:p text:style-name="P12"/>
      <text:p text:style-name="P10">七、步驟</text:p>
      <text:p text:style-name="P24"><text:span text:style-name="T10"><text:s/></text:span><text:span text:style-name="T8">(一)</text:span><text:span text:style-name="T8"> </text:span><text:span text:style-name="T8">水樣前處理</text:span></text:p>
      <text:list xml:id="list111651056170860" text:continue-list="list3098240792" text:style-name="WW8Num10">
        <text:list-item>
          <text:list>
            <text:list-item>
              <text:list>
                <text:list-item>
                  <text:p text:style-name="P25"><text:span text:style-name="T8">用定量瓶精取水樣500.0 mL(必要時可予以稀釋)於500 mL錐形瓶內，以硫酸溶液（1＋9）調整pH值在</text:span><text:span text:style-name="T10"> </text:span><text:span text:style-name="T8">0.5至4 之間（若樣品保存時已添加硫酸使其pH值小於2，則可免再調整p</text:span><text:span text:style-name="T8">H </text:span><text:span text:style-name="T8">值）。</text:span></text:p>
                </text:list-item>
                <text:list-item>
                  <text:p text:style-name="P25"><text:span text:style-name="T8">將上述之樣品移入1</text:span><text:span text:style-name="T8"> </text:span><text:span text:style-name="T8">L之蒸餾瓶內，添加少許之沸石後，連接冷凝管及有刻度之500</text:span><text:span text:style-name="T8"> </text:span><text:span text:style-name="T8">mL錐形接收瓶後開始蒸餾。</text:span></text:p>
                </text:list-item>
                <text:list-item>
                  <text:p text:style-name="P25"><text:span text:style-name="T8">樣品蒸出約450</text:span><text:span text:style-name="T8"> </text:span><text:span text:style-name="T8">mL時，暫時停止蒸餾，待沸騰停止後，加入</text:span><text:span text:style-name="T8">5</text:span><text:span text:style-name="T8">0</text:span><text:span text:style-name="T8"> </text:span><text:span text:style-name="T8">mL 之試劑水，再繼續蒸餾至蒸出液約為500</text:span><text:span text:style-name="T8"> </text:span><text:span text:style-name="T8">mL為止。</text:span></text:p>
                </text:list-item>
                <text:list-item>
                  <text:p text:style-name="P27"><text:span text:style-name="T19">假如蒸出液有混濁現象，可進行第二次蒸餾。先以硫酸溶液</text:span><text:span text:style-name="T23"> </text:span><text:span text:style-name="T19">(1+9)酸化其混濁液至pH為0.5至4之間</text:span><text:span text:style-name="T23"> </text:span><text:span text:style-name="T19">，再依前述2.～3.步驟蒸餾一次。</text:span></text:p>
                </text:list-item>
                <text:list-item>
                  <text:p text:style-name="P29"><text:span text:style-name="T8">於相同條件下</text:span><text:span text:style-name="T12">處理</text:span><text:span text:style-name="T8">空白樣品及品管樣品。</text:span></text:p>
                </text:list-item>
              </text:list>
            </text:list-item>
          </text:list>
        </text:list-item>
      </text:list>
      <text:p text:style-name="P19"><text:span text:style-name="T24">﹙</text:span><text:span text:style-name="T2">二﹚檢量線配製</text:span></text:p>
      <text:list xml:id="list111650926732060" text:continue-numbering="true" text:style-name="WW8Num10">
        <text:list-item>
          <text:list>
            <text:list-item>
              <text:list>
                <text:list-item>
                  <text:list>
                    <text:list-item>
                      <text:p text:style-name="P26"><text:span text:style-name="T8">分別量取酚標準溶液0、5.0、10.0、20.0、30.0、40.0 和50.0</text:span><text:span text:style-name="T8"> </text:span><text:span text:style-name="T8">mL，或其他適當之系列體積，再稀釋至500 mL。</text:span></text:p>
                    </text:list-item>
                    <text:list-item>
                      <text:p text:style-name="P26"><text:span text:style-name="T8">加入25</text:span><text:span text:style-name="T8"> </text:span><text:span text:style-name="T8">mL之氯化銨溶液。</text:span></text:p>
                    </text:list-item>
                    <text:list-item>
                      <text:p text:style-name="P26"><text:span text:style-name="T8">以濃氨水調整其pH值至10.0</text:span><text:span text:style-name="T8"> </text:span><text:span text:style-name="T8">±0.2之間，並移入1</text:span><text:span text:style-name="T8"> </text:span><text:span text:style-name="T8">L之分液漏斗中。</text:span></text:p>
                    </text:list-item>
                    <text:list-item>
                      <text:p text:style-name="P28">添加3.0 mL 4-胺基安替吡碄溶液分液漏斗中，並混合之。</text:p>
                    </text:list-item>
                    <text:list-item>
                      <text:p text:style-name="P28"><text:soft-page-break/>再添加3.0 mL鐵氰化鉀溶液，混合均勻，靜置約3分鐘。</text:p>
                    </text:list-item>
                    <text:list-item>
                      <text:p text:style-name="P28">取25.0 mL氯仿，加入分液漏斗中，振盪約1分鐘後，靜置待分層後，再振盪乙次，靜置使氯仿與水完全分層。</text:p>
                    </text:list-item>
                    <text:list-item>
                      <text:p text:style-name="P26"><text:span text:style-name="T8">氯仿層</text:span><text:span text:style-name="T12">通過5</text:span><text:span text:style-name="T12"> </text:span><text:span text:style-name="T12">g之無水硫酸鈉管柱</text:span><text:span text:style-name="T8">除水。並用棕色玻璃瓶（附鐵氟龍墊片螺旋蓋）接收氯仿層。</text:span></text:p>
                    </text:list-item>
                    <text:list-item>
                      <text:p text:style-name="P26"><text:span text:style-name="T8">以分光光度計於波長460</text:span><text:span text:style-name="T8"> </text:span><text:span text:style-name="T8">nm處測每一標準酚溶液之吸光度，</text:span><text:span text:style-name="T12">以標準溶液濃度（mg/L）為X軸，吸光度為Y軸，繪製一吸光度與酚濃度（mg/L）之檢量線。</text:span></text:p>
                    </text:list-item>
                  </text:list>
                </text:list-item>
              </text:list>
            </text:list-item>
          </text:list>
        </text:list-item>
      </text:list>
      <text:p text:style-name="P30"><text:span text:style-name="T24">﹙</text:span><text:span text:style-name="T2">三﹚水樣測定</text:span></text:p>
      <text:list xml:id="list695646246" text:style-name="WW8Num5">
        <text:list-item>
          <text:p text:style-name="P31"><text:span text:style-name="T8">取蒸出液500</text:span><text:span text:style-name="T8"> </text:span><text:span text:style-name="T8">mL或適量之蒸出液（其酚類之含量不超過0.05 m</text:span><text:span text:style-name="T8">g</text:span><text:span text:style-name="T8">）稀釋至500</text:span><text:span text:style-name="T8"> </text:span><text:span text:style-name="T8">mL。</text:span></text:p>
        </text:list-item>
        <text:list-item>
          <text:p text:style-name="P31"><text:span text:style-name="T8">依步驟七、﹙二﹚2.～7.操作，以分光光度計於波長460</text:span><text:span text:style-name="T8"> </text:span><text:span text:style-name="T8">nm處測其吸光度，並由檢量線求出濃度。</text:span></text:p>
        </text:list-item>
      </text:list>
      <text:p text:style-name="P32"/>
      <text:p text:style-name="P10">八、結果處理</text:p>
      <text:p text:style-name="P43">由樣品溶液測得之吸光度，代入檢量線可求得溶液中總酚之濃度（mg/L），再依下式計算樣品中總酚之濃度。</text:p>
      <text:p text:style-name="P44"><text:span text:style-name="T8">A </text:span><text:span text:style-name="T8">= </text:span><text:span text:style-name="T8">A</text:span><text:span text:style-name="T8">’</text:span><text:span text:style-name="T8">×F</text:span></text:p>
      <text:p text:style-name="P33"><text:span text:style-name="T8">A：樣品中總酚之濃度（mg/L）。<text:line-break/>A</text:span><text:span text:style-name="T8">’</text:span><text:span text:style-name="T8">：由檢量線求得樣品溶液中總酚之濃度（mg/L）。<text:line-break/>F：稀釋倍數。</text:span></text:p>
      <text:p text:style-name="P18"/>
      <text:p text:style-name="P10">九、品質管制</text:p>
      <text:p text:style-name="P34"><text:span text:style-name="T8">（一）檢量線：檢量線之相關係數應大於或等於</text:span><text:span text:style-name="T10"> </text:span><text:span text:style-name="T8">0.995，</text:span><text:span text:style-name="T12">檢量線製備完成應即以第二來源標準品配製接近檢量線中點濃度之標準品確認，其相對誤差值應在</text:span><text:span text:style-name="T25"></text:span><text:span text:style-name="T12">15%以內。</text:span></text:p>
      <text:p text:style-name="P35">（二）空白分析：每十個樣品或每批次樣品至少執行一次空白樣品分析，空白分析值應小於方法偵測極限之二倍。</text:p>
      <text:p text:style-name="P36">（三）重覆分析：每十個樣品或每批次樣品至少執行一次重覆分。</text:p>
      <text:p text:style-name="P21">（四）查核樣品分析：每十個或每一批次之樣品至少執行一個查核樣品分析。</text:p>
      <text:p text:style-name="P22">（五）添加標準品分析：每十個樣品或每批次樣品至少執行一次添加標準品分析。</text:p>
      <text:p text:style-name="P41"/>
      <text:p text:style-name="P10">十、精密度與準確度</text:p>
      <text:p text:style-name="P13"><text:soft-page-break/><text:span text:style-name="T8">兩實驗室以</text:span><text:span text:style-name="T8">0.04 m</text:span><text:span text:style-name="T8">g/L酚品管樣品分別進行二十次及五次分析，其標準偏差為</text:span><text:span text:style-name="T10"> </text:span><text:span text:style-name="T8">±2.09</text:span><text:span text:style-name="T8"> </text:span><text:span text:style-name="T8">μg/L及</text:span><text:span text:style-name="T10"> </text:span><text:span text:style-name="T8">±2.11</text:span><text:span text:style-name="T8"> </text:span><text:span text:style-name="T8">μg/L，平均回收率為94.0％及94.8％。</text:span></text:p>
      <text:p text:style-name="P10"><text:line-break/>十一、參考資料</text:p>
      <text:p text:style-name="P38"><text:span text:style-name="T8">（一）</text:span><text:span text:style-name="T6">American Society for Testing and Materials. Standard Test Method for Phenolic Compounds in Water. Annual Book of ASTM <text:s/>Standard, Vol. 11.02, pp56-62. ASTM Philadelphia, Pa</text:span><text:span text:style-name="T6">,199</text:span><text:span text:style-name="T6">5.</text:span></text:p>
      <text:p text:style-name="P37"><text:span text:style-name="T8">（二）</text:span><text:span text:style-name="T14">American</text:span><text:span text:style-name="T14"> </text:span><text:span text:style-name="T14">Public</text:span><text:span text:style-name="T14"> </text:span><text:span text:style-name="T14">Health</text:span><text:span text:style-name="T14"> </text:span><text:span text:style-name="T14">Association，</text:span><text:span text:style-name="T14">A</text:span><text:span text:style-name="T14">merican</text:span><text:span text:style-name="T14"> </text:span><text:span text:style-name="T14">Water</text:span><text:span text:style-name="T14"> </text:span><text:span text:style-name="T14">Works</text:span><text:span text:style-name="T14"> </text:span><text:span text:style-name="T14">Association</text:span><text:span text:style-name="T14"> </text:span><text:span text:style-name="T14">&amp;</text:span><text:span text:style-name="T14"> </text:span><text:span text:style-name="T14">Water</text:span><text:span text:style-name="T14"> Pollution Control Federation .Standard Methods for the Examination of </text:span><text:span text:style-name="T14">Waterand</text:span><text:span text:style-name="T14"> </text:span><text:span text:style-name="T14">Wastewater，20</text:span><text:span text:style-name="T26">th</text:span><text:span text:style-name="T14"> ed.</text:span><text:span text:style-name="T14"> </text:span><text:span text:style-name="T14">Method 5530B &amp; 5530C ,PP5-41~5-43. APHA</text:span><text:span text:style-name="T14"> </text:span><text:span text:style-name="T14"><text:s/>, Washington , D. C , USA,1998.</text:span></text:p>
      <text:p text:style-name="P39"/>
      <text:p text:style-name="P40"><text:span text:style-name="T8">註</text:span><text:span text:style-name="T8">1</text:span><text:span text:style-name="T8">：酚具有毒性，需非常小心使用。</text:span></text:p>
      <text:p text:style-name="P40"><text:span text:style-name="T8">註2：廢液分類處理原則－</text:span><text:span text:style-name="T12">本檢驗廢液依一般有機廢液處理。</text:span></text:p>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細明體" svg:font-family="細明體, MingLiU"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新細明體" fo:font-family="新細明體, PMingLiU" style:font-family-generic="roman" style:font-pitch="variable" fo:font-size="12pt" fo:language="en" fo:country="US"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1" style:display-name="Heading 1" style:family="paragraph" style:parent-style-name="Standard" style:next-style-name="Text_20_body" style:default-outline-level="1" style:class="text">
      <style:paragraph-properties fo:margin-top="0.176cm" fo:margin-bottom="0.176cm" loext:contextual-spacing="false"/>
      <style:text-properties fo:font-size="24pt" fo:font-weight="bold" style:letter-kerning="true" style:font-size-asian="24pt" style:font-weight-asian="bold" style:font-size-complex="24pt" style:font-weight-complex="bold"/>
    </style:style>
    <style:style style:name="Heading_20_2" style:display-name="Heading 2" style:family="paragraph" style:parent-style-name="Standard" style:next-style-name="Text_20_body" style:default-outline-level="2" style:class="text">
      <style:paragraph-properties fo:margin-top="0.176cm" fo:margin-bottom="0.176cm" loext:contextual-spacing="false"/>
      <style:text-properties fo:font-size="18pt" fo:font-weight="bold" style:font-size-asian="18pt" style:font-weight-asian="bold" style:font-size-complex="18pt" style:font-weight-complex="bold"/>
    </style:style>
    <style:style style:name="HTML_20_預設格式" style:display-name="HTML 預設格式" style:family="paragraph" style:parent-style-name="Standard">
      <style:paragraph-properties>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style:font-name-asian="細明體" style:font-family-asian="細明體, MingLiU" style:font-family-generic-asian="modern" style:font-name-complex="新細明體" style:font-family-complex="新細明體, PMingLiU" style:font-family-generic-complex="roman" style:font-pitch-complex="variable"/>
    </style:style>
    <style:style style:name="內文_20__28_Web_29_" style:display-name="內文 (Web)" style:family="paragraph" style:parent-style-name="Standard">
      <style:paragraph-properties fo:margin-top="0.176cm" fo:margin-bottom="0.176cm" loext:contextual-spacing="false"/>
    </style:style>
    <style:style style:name="純文字" style:family="paragraph" style:parent-style-name="Standard">
      <style:paragraph-properties fo:orphans="0" fo:widows="0"/>
      <style:text-properties style:font-name="細明體" fo:font-family="細明體, MingLiU" style:font-family-generic="modern" style:letter-kerning="true" style:font-name-asian="細明體" style:font-family-asian="細明體, MingLiU" style:font-family-generic-asian="modern" style:font-name-complex="Courier New" style:font-family-complex="'Courier New'" style:font-family-generic-complex="modern" style:font-size-complex="10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rame_20_contents" style:display-name="Frame contents" style:family="paragraph" style:parent-style-name="Standard" style:class="extra"/>
    <style:style style:name="WW8Num1z0" style:family="text">
      <style:text-properties style:font-name="Times New Roman" fo:font-family="'Times New Roman'" style:font-family-generic="roman" style:font-pitch="variable" fo:font-size="14pt" style:font-name-asian="標楷體" style:font-family-asian="標楷體" style:font-family-generic-asian="script" style:font-size-asian="14pt" style:font-name-complex="Courier New" style:font-family-complex="'Courier New'" style:font-family-generic-complex="modern"/>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Times New Roman" fo:font-family="'Times New Roman'" style:font-family-generic="roman" style:font-pitch="variable" fo:font-size="14pt" style:font-name-asian="標楷體" style:font-family-asian="標楷體" style:font-family-generic-asian="script" style:font-size-asian="14pt"/>
    </style:style>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5z0" style:family="text">
      <style:text-properties style:font-name="Times New Roman" fo:font-family="'Times New Roman'" style:font-family-generic="roman" style:font-pitch="variable" fo:font-size="14pt" style:font-name-asian="標楷體" style:font-family-asian="標楷體" style:font-family-generic-asian="script" style:font-size-asian="14pt"/>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Times New Roman" fo:font-family="'Times New Roman'" style:font-family-generic="roman" style:font-pitch="variable" fo:font-size="14pt" style:font-name-asian="標楷體" style:font-family-asian="標楷體" style:font-family-generic-asian="script" style:font-size-asian="14pt"/>
    </style:style>
    <style:style style:name="WW8Num10z1" style:family="text">
      <style:text-properties style:font-name="標楷體" fo:font-family="標楷體" style:font-family-generic="script" style:font-name-asian="標楷體" style:font-family-asian="標楷體" style:font-family-generic-asian="script"/>
    </style:style>
    <style:style style:name="WW8Num10z3" style:family="text">
      <style:text-properties style:font-name="Times New Roman" fo:font-family="'Times New Roman'" style:font-family-generic="roman" style:font-pitch="variable" fo:font-size="14pt" style:font-name-asian="標楷體" style:font-family-asian="標楷體" style:font-family-generic-asian="script" style:font-size-asian="14pt"/>
    </style:style>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預設段落字型" style:family="text"/>
    <style:style style:name="Internet_20_link" style:display-name="Internet link" style:family="text" style:parent-style-name="預設段落字型">
      <style:text-properties fo:color="#0000ff" style:text-underline-style="solid" style:text-underline-width="auto" style:text-underline-color="font-color"/>
    </style:style>
    <style:style style:name="Visited_20_Internet_20_Link" style:display-name="Visited Internet Link" style:family="text" style:parent-style-name="預設段落字型">
      <style:text-properties fo:color="#0000ff" style:text-underline-style="solid" style:text-underline-width="auto" style:text-underline-color="font-color"/>
    </style:style>
    <style:style style:name="Page_20_Number" style:display-name="Page Number" style:family="text" style:parent-style-name="預設段落字型"/>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prefix="（" style:num-suffix="）" style:num-format="一, 二, 三, ..." text:start-value="2">
        <style:list-level-properties text:list-level-position-and-space-mode="label-alignment">
          <style:list-level-label-alignment text:label-followed-by="listtab" text:list-tab-stop-position="3.281cm" fo:text-indent="-1.535cm" fo:margin-left="3.281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text:list-tab-stop-position="3.44cm" fo:text-indent="-0.847cm" fo:margin-left="3.44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4.286cm" fo:text-indent="-0.847cm" fo:margin-left="4.286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5.133cm" fo:text-indent="-0.847cm" fo:margin-left="5.133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5.98cm" fo:text-indent="-0.847cm" fo:margin-left="5.98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6.826cm" fo:text-indent="-0.847cm" fo:margin-left="6.826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7.673cm" fo:text-indent="-0.847cm" fo:margin-left="7.673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8.52cm" fo:text-indent="-0.847cm" fo:margin-left="8.52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9.366cm" fo:text-indent="-0.847cm" fo:margin-left="9.36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prefix="(" style:num-suffix=")" style:num-format="一, 二, 三, ...">
        <style:list-level-properties text:list-level-position-and-space-mode="label-alignment">
          <style:list-level-label-alignment text:label-followed-by="listtab" text:list-tab-stop-position="2.54cm" fo:text-indent="-1.27cm" fo:margin-left="2.54cm"/>
        </style:list-level-properties>
      </text:list-level-style-number>
      <text:list-level-style-number text:level="2" text:style-name="WW8Num2z0" style:num-suffix="." style:num-format="1">
        <style:list-level-properties text:list-level-position-and-space-mode="label-alignment">
          <style:list-level-label-alignment text:label-followed-by="listtab" text:list-tab-stop-position="2.752cm" fo:text-indent="-0.635cm" fo:margin-left="2.752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3.81cm" fo:text-indent="-0.847cm" fo:margin-left="3.81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prefix="（" style:num-suffix="）" style:num-format="一, 二, 三, ...">
        <style:list-level-properties text:list-level-position-and-space-mode="label-alignment">
          <style:list-level-label-alignment text:label-followed-by="listtab" text:list-tab-stop-position="2.223cm" fo:text-indent="-1.482cm" fo:margin-left="2.223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text:list-tab-stop-position="2.434cm" fo:text-indent="-0.847cm" fo:margin-left="2.434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3.281cm" fo:text-indent="-0.847cm" fo:margin-left="3.281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4.128cm" fo:text-indent="-0.847cm" fo:margin-left="4.128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text:list-tab-stop-position="4.974cm" fo:text-indent="-0.847cm" fo:margin-left="4.974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5.821cm" fo:text-indent="-0.847cm" fo:margin-left="5.821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6.668cm" fo:text-indent="-0.847cm" fo:margin-left="6.668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text:list-tab-stop-position="7.514cm" fo:text-indent="-0.847cm" fo:margin-left="7.514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8.361cm" fo:text-indent="-0.847cm" fo:margin-left="8.36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prefix="（" style:num-suffix="）" style:num-format="一, 二, 三, ...">
        <style:list-level-properties text:list-level-position-and-space-mode="label-alignment">
          <style:list-level-label-alignment text:label-followed-by="listtab" text:list-tab-stop-position="1.746cm" fo:text-indent="-1.746cm" fo:margin-left="1.746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1">
        <style:list-level-properties text:list-level-position-and-space-mode="label-alignment">
          <style:list-level-label-alignment text:label-followed-by="listtab" text:list-tab-stop-position="3.057cm" fo:text-indent="-0.635cm" fo:margin-left="3.057cm"/>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text:list-tab-stop-position="4.115cm" fo:text-indent="-0.847cm" fo:margin-left="4.115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text:list-tab-stop-position="4.962cm" fo:text-indent="-0.847cm" fo:margin-left="4.962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5.808cm" fo:text-indent="-0.847cm" fo:margin-left="5.808cm"/>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text:list-tab-stop-position="6.655cm" fo:text-indent="-0.847cm" fo:margin-left="6.655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text:list-tab-stop-position="7.502cm" fo:text-indent="-0.847cm" fo:margin-left="7.502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8.348cm" fo:text-indent="-0.847cm" fo:margin-left="8.348cm"/>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text:list-tab-stop-position="9.195cm" fo:text-indent="-0.847cm" fo:margin-left="9.195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text:list-tab-stop-position="10.042cm" fo:text-indent="-0.847cm" fo:margin-left="10.04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suffix="." style:num-format="1">
        <style:list-level-properties text:list-level-position-and-space-mode="label-alignment">
          <style:list-level-label-alignment text:label-followed-by="listtab" text:list-tab-stop-position="4.018cm" fo:text-indent="-0.847cm" fo:margin-left="4.018cm"/>
        </style:list-level-properties>
      </text:list-level-style-number>
      <text:list-level-style-number text:level="2" text:style-name="WW8Num6z1" style:num-suffix="、" style:num-format="甲, 乙, 丙, ...">
        <style:list-level-properties text:list-level-position-and-space-mode="label-alignment">
          <style:list-level-label-alignment text:label-followed-by="listtab" text:list-tab-stop-position="4.865cm" fo:text-indent="-0.847cm" fo:margin-left="4.865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text:list-tab-stop-position="5.711cm" fo:text-indent="-0.847cm" fo:margin-left="5.711cm"/>
        </style:list-level-properties>
      </text:list-level-style-number>
      <text:list-level-style-number text:level="4" text:style-name="WW8Num6z3" style:num-suffix="." style:num-format="1">
        <style:list-level-properties text:list-level-position-and-space-mode="label-alignment">
          <style:list-level-label-alignment text:label-followed-by="listtab" text:list-tab-stop-position="6.558cm" fo:text-indent="-0.847cm" fo:margin-left="6.558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text:list-tab-stop-position="7.405cm" fo:text-indent="-0.847cm" fo:margin-left="7.405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text:list-tab-stop-position="8.251cm" fo:text-indent="-0.847cm" fo:margin-left="8.251cm"/>
        </style:list-level-properties>
      </text:list-level-style-number>
      <text:list-level-style-number text:level="7" text:style-name="WW8Num6z6" style:num-suffix="." style:num-format="1">
        <style:list-level-properties text:list-level-position-and-space-mode="label-alignment">
          <style:list-level-label-alignment text:label-followed-by="listtab" text:list-tab-stop-position="9.098cm" fo:text-indent="-0.847cm" fo:margin-left="9.098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text:list-tab-stop-position="9.945cm" fo:text-indent="-0.847cm" fo:margin-left="9.945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text:list-tab-stop-position="10.791cm" fo:text-indent="-0.847cm" fo:margin-left="10.79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1">
        <style:list-level-properties text:list-level-position-and-space-mode="label-alignment">
          <style:list-level-label-alignment text:label-followed-by="listtab" text:list-tab-stop-position="2.566cm" fo:text-indent="-0.635cm" fo:margin-left="2.566cm"/>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text:list-tab-stop-position="3.625cm" fo:text-indent="-0.847cm" fo:margin-left="3.625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4.471cm" fo:text-indent="-0.847cm" fo:margin-left="4.471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5.318cm" fo:text-indent="-0.847cm" fo:margin-left="5.318cm"/>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text:list-tab-stop-position="6.165cm" fo:text-indent="-0.847cm" fo:margin-left="6.165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7.011cm" fo:text-indent="-0.847cm" fo:margin-left="7.011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7.858cm" fo:text-indent="-0.847cm" fo:margin-left="7.858cm"/>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text:list-tab-stop-position="8.705cm" fo:text-indent="-0.847cm" fo:margin-left="8.705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9.551cm" fo:text-indent="-0.847cm" fo:margin-left="9.55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prefix="(" style:num-suffix=")" style:num-format="一, 二, 三, ...">
        <style:list-level-properties text:list-level-position-and-space-mode="label-alignment">
          <style:list-level-label-alignment text:label-followed-by="listtab" text:list-tab-stop-position="2.54cm" fo:text-indent="-1.27cm" fo:margin-left="2.54cm"/>
        </style:list-level-properties>
      </text:list-level-style-number>
      <text:list-level-style-number text:level="2" text:style-name="WW8Num8z1" style:num-suffix="、" style:num-format="甲, 乙, 丙, ...">
        <style:list-level-properties text:list-level-position-and-space-mode="label-alignment">
          <style:list-level-label-alignment text:label-followed-by="listtab" text:list-tab-stop-position="2.963cm" fo:text-indent="-0.847cm" fo:margin-left="2.963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text:list-tab-stop-position="3.81cm" fo:text-indent="-0.847cm" fo:margin-left="3.81cm"/>
        </style:list-level-properties>
      </text:list-level-style-number>
      <text:list-level-style-number text:level="4" text:style-name="WW8Num8z3" style:num-suffix="." style:num-format="1">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7" text:style-name="WW8Num8z6" style:num-suffix="." style:num-format="1">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prefix="(" style:num-suffix=")" style:num-format="一, 二, 三, ...">
        <style:list-level-properties text:list-level-position-and-space-mode="label-alignment">
          <style:list-level-label-alignment text:label-followed-by="listtab" text:list-tab-stop-position="2.54cm" fo:text-indent="-1.27cm" fo:margin-left="2.54cm"/>
        </style:list-level-properties>
      </text:list-level-style-number>
      <text:list-level-style-number text:level="2" text:style-name="WW8Num9z1" style:num-suffix="、" style:num-format="甲, 乙, 丙, ...">
        <style:list-level-properties text:list-level-position-and-space-mode="label-alignment">
          <style:list-level-label-alignment text:label-followed-by="listtab" text:list-tab-stop-position="2.963cm" fo:text-indent="-0.847cm" fo:margin-left="2.963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text:list-tab-stop-position="3.81cm" fo:text-indent="-0.847cm" fo:margin-left="3.81cm"/>
        </style:list-level-properties>
      </text:list-level-style-number>
      <text:list-level-style-number text:level="4" text:style-name="WW8Num9z3" style:num-suffix="." style:num-format="1">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5" text:style-name="WW8Num9z4" style:num-suffix="、" style:num-format="甲, 乙, 丙, ...">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7" text:style-name="WW8Num9z6" style:num-suffix="." style:num-format="1">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8" text:style-name="WW8Num9z7" style:num-suffix="、" style:num-format="甲, 乙, 丙, ...">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style:num-prefix="(" style:num-suffix=")" style:num-format="一, 二, 三, ...">
        <style:list-level-properties text:list-level-position-and-space-mode="label-alignment">
          <style:list-level-label-alignment text:label-followed-by="listtab" text:list-tab-stop-position="2.54cm" fo:text-indent="-1.27cm" fo:margin-left="2.54cm"/>
        </style:list-level-properties>
      </text:list-level-style-number>
      <text:list-level-style-number text:level="2" text:style-name="WW8Num10z1" style:num-prefix="（" style:num-suffix="）" style:num-format="一, 二, 三, ...">
        <style:list-level-properties text:list-level-position-and-space-mode="label-alignment">
          <style:list-level-label-alignment text:label-followed-by="listtab" text:list-tab-stop-position="3.466cm" fo:text-indent="-1.349cm" fo:margin-left="3.466cm"/>
        </style:list-level-properties>
      </text:list-level-style-number>
      <text:list-level-style-number text:level="3" text:style-name="WW8Num10z0" style:num-suffix="." style:num-format="1">
        <style:list-level-properties text:list-level-position-and-space-mode="label-alignment">
          <style:list-level-label-alignment text:label-followed-by="listtab" text:list-tab-stop-position="0.847cm" fo:text-indent="-0.635cm" fo:margin-left="3.598cm"/>
        </style:list-level-properties>
      </text:list-level-style-number>
      <text:list-level-style-number text:level="4" text:style-name="WW8Num10z3" style:num-suffix="." style:num-format="1">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7" text:style-name="WW8Num10z6" style:num-suffix="." style:num-format="1">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1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style:font-name-asian="標楷體"/>
    </style:style>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3cm" fo:margin-bottom="1.75cm" fo:margin-left="2.501cm" fo:margin-right="2.501cm" style:writing-mode="lr-tb" style:layout-grid-color="#c0c0c0" style:layout-grid-lines="39"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251cm" fo:margin-top="1.152cm" style:dynamic-spacing="true"/>
      </style:footer-style>
    </style:page-layout>
  </office:automatic-styles>
  <office:master-styles>
    <style:master-page style:name="Standard" style:page-layout-name="Mpm1">
      <style:footer>
        <text:p text:style-name="Footer"><draw:frame draw:style-name="Mfr1" draw:name="訊框1" text:anchor-type="paragraph" svg:y="0.002cm" draw:z-index="4"><draw:text-box fo:min-height="0.058cm" fo:min-width="0cm"><text:p text:style-name="MP1"><text:span text:style-name="MT1">第</text:span><text:span text:style-name="MT1"><text:page-number text:select-page="current">4</text:page-number></text:span><text:span text:style-name="MT1">頁，共</text:span><text:span text:style-name="MT1"><text:page-count style:num-format="1">4</text:page-count></text:span><text:span text:style-name="MT1">頁</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水中總酚檢測方法－分光光度計法(NIEA W521.52A)</dc:title>
    <dc:subject>水中總酚檢測方法－分光光度計法(NIEA W521.52A)</dc:subject>
    <meta:keyword>Phenols;Spectrophotometric method;Water;分光光度計法;水;總酚</meta:keyword>
    <meta:initial-creator>環檢所 </meta:initial-creator>
    <meta:creation-date>2018-05-03T11:16:48.265000000</meta:creation-date>
    <meta:editing-cycles>2</meta:editing-cycles>
    <meta:editing-duration>PT39S</meta:editing-duration>
    <meta:generator>LibreOffice/5.3.7.2$Windows_x86 LibreOffice_project/6b8ed514a9f8b44d37a1b96673cbbdd077e24059</meta:generator>
    <dc:date>2018-05-03T11:16:50.453000000</dc:date>
    <dc:creator>環檢所 </dc:creator>
    <meta:document-statistic meta:table-count="0" meta:image-count="0" meta:object-count="1" meta:page-count="4" meta:paragraph-count="69" meta:word-count="2006" meta:character-count="2806" meta:non-whitespace-character-count="2654"/>
    <meta:user-defined meta:name="ACTIVE">總酚檢測方法-OK.doc</meta:user-defined>
    <meta:user-defined meta:name="VTCASE">4</meta:user-defined>
    <meta:user-defined meta:name="VTCommandPending">NONE</meta:user-defined>
    <meta:user-defined meta:name="VTCurMacroFlags$">NNNN</meta:user-defined>
    <meta:user-defined meta:name="VTINIT" meta:value-type="string">1</meta:user-defined>
    <meta:user-defined meta:name="VTypeCAPFlag$" meta:value-type="string">FALSE</meta:user-defined>
    <meta:user-defined meta:name="VTypeJoinDigitFlag$" meta:value-type="string">FALSE</meta:user-defined>
    <meta:user-defined meta:name="VTypeLCFlag$" meta:value-type="string">FALSE</meta:user-defined>
    <meta:user-defined meta:name="VTypeNoSpaceFlag$" meta:value-type="string">TRUE</meta:user-defined>
    <meta:user-defined meta:name="VTypeSpaceFlag$" meta:value-type="string">FALSE</meta:user-defined>
    <meta:user-defined meta:name="VTypeUCFlag$" meta:value-type="string">FALSE</meta:user-defined>
  </office:meta>
</office:document-meta>
</file>