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octet-stream"/>
  <manifest:file-entry manifest:full-path="Configurations2/" manifest:media-type="application/vnd.sun.xml.ui.configuration"/>
  <manifest:file-entry manifest:full-path="ObjectReplacements/Object 1" manifest:media-type=""/>
  <manifest:file-entry manifest:full-path="ObjectReplacements/Object 2" manifest:media-type=""/>
  <manifest:file-entry manifest:full-path="ObjectReplacements/Object 3" manifest:media-type=""/>
  <manifest:file-entry manifest:full-path="ObjectReplacements/Object 4" manifest:media-type=""/>
  <manifest:file-entry manifest:full-path="ObjectReplacements/Object 5" manifest:media-type=""/>
  <manifest:file-entry manifest:full-path="Object 2" manifest:media-type="application/octet-stream"/>
  <manifest:file-entry manifest:full-path="Object 3" manifest:media-type="application/octet-stream"/>
  <manifest:file-entry manifest:full-path="Object 4" manifest:media-type="application/octet-stream"/>
  <manifest:file-entry manifest:full-path="Object 5" manifest:media-type="application/octet-stream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  <manifest:file-entry manifest:full-path="Pictures/100000000000020A0000017B7BFF520ED05C7C5F.jpg" manifest:media-type="image/jpe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 style:font-pitch="fixed"/>
    <style:font-face style:name="華康中黑體" svg:font-family="華康中黑體" style:font-family-generic="modern" style:font-pitch="fixed"/>
    <style:font-face style:name="華康粗黑體" svg:font-family="華康粗黑體" style:font-family-generic="modern" style:font-pitch="fixed"/>
    <style:font-face style:name="標楷體" svg:font-family="標楷體" style:font-family-generic="script" style:font-pitch="fixed"/>
    <style:font-face style:name="華康楷書體W5" svg:font-family="華康楷書體W5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表格1" style:family="table">
      <style:table-properties style:width="14.365cm" table:align="center"/>
    </style:style>
    <style:style style:name="表格1.A" style:family="table-column">
      <style:table-column-properties style:column-width="2.166cm"/>
    </style:style>
    <style:style style:name="表格1.B" style:family="table-column">
      <style:table-column-properties style:column-width="1.362cm"/>
    </style:style>
    <style:style style:name="表格1.C" style:family="table-column">
      <style:table-column-properties style:column-width="1.369cm"/>
    </style:style>
    <style:style style:name="表格1.E" style:family="table-column">
      <style:table-column-properties style:column-width="3.732cm"/>
    </style:style>
    <style:style style:name="表格1.F" style:family="table-column">
      <style:table-column-properties style:column-width="2.632cm"/>
    </style:style>
    <style:style style:name="表格1.G" style:family="table-column">
      <style:table-column-properties style:column-width="1.736cm"/>
    </style:style>
    <style:style style:name="表格1.1" style:family="table-row">
      <style:table-row-properties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none" fo:border-top="0.75pt solid #000000" fo:border-bottom="none"/>
    </style:style>
    <style:style style:name="表格1.A2" style:family="table-cell">
      <style:table-cell-properties style:vertical-align="middle" fo:padding-left="0.049cm" fo:padding-right="0.049cm" fo:padding-top="0cm" fo:padding-bottom="0cm" fo:border="none"/>
    </style:style>
    <style:style style:name="表格1.A3" style:family="table-cell">
      <style:table-cell-properties style:vertical-align="middle" fo:padding-left="0.049cm" fo:padding-right="0.049cm" fo:padding-top="0cm" fo:padding-bottom="0cm" fo:border-left="none" fo:border-right="none" fo:border-top="0.75pt solid #000000" fo:border-bottom="0.75pt solid #000000"/>
    </style:style>
    <style:style style:name="表格2" style:family="table">
      <style:table-properties style:width="15.713cm" fo:margin-left="0cm" table:align="left"/>
    </style:style>
    <style:style style:name="表格2.A" style:family="table-column">
      <style:table-column-properties style:column-width="4.494cm"/>
    </style:style>
    <style:style style:name="表格2.B" style:family="table-column">
      <style:table-column-properties style:column-width="5.503cm"/>
    </style:style>
    <style:style style:name="表格2.C" style:family="table-column">
      <style:table-column-properties style:column-width="5.715cm"/>
    </style:style>
    <style:style style:name="表格2.A1" style:family="table-cell">
      <style:table-cell-properties fo:padding-left="0.049cm" fo:padding-right="0.049cm" fo:padding-top="0cm" fo:padding-bottom="0cm" fo:border="none"/>
    </style:style>
    <style:style style:name="P1" style:family="paragraph" style:parent-style-name="Text_20_body">
      <style:paragraph-properties fo:line-height="100%" fo:text-align="end" style:justify-single-word="false" fo:orphans="2" fo:widows="2" style:text-autospace="none" style:vertical-align="bottom"/>
      <style:text-properties style:font-name="標楷體" fo:font-size="11pt" style:font-size-asian="11pt"/>
    </style:style>
    <style:style style:name="P2" style:family="paragraph" style:parent-style-name="Text_20_body">
      <style:paragraph-properties fo:margin-left="1cm" fo:margin-right="0cm" fo:margin-top="0.212cm" fo:margin-bottom="0.212cm" loext:contextual-spacing="false" fo:line-height="100%" fo:text-align="justify" style:justify-single-word="false" fo:text-indent="1cm" style:auto-text-indent="false">
        <style:tab-stops/>
      </style:paragraph-properties>
    </style:style>
    <style:style style:name="P3" style:family="paragraph" style:parent-style-name="Text_20_body">
      <style:paragraph-properties fo:margin-left="2.221cm" fo:margin-right="0cm" fo:margin-top="0.212cm" fo:margin-bottom="0.212cm" loext:contextual-spacing="false" fo:line-height="100%" fo:text-align="justify" style:justify-single-word="false" fo:text-indent="-1.48cm" style:auto-text-indent="false">
        <style:tab-stops/>
      </style:paragraph-properties>
      <style:text-properties style:font-name="標楷體"/>
    </style:style>
    <style:style style:name="P4" style:family="paragraph" style:parent-style-name="Text_20_body">
      <style:paragraph-properties fo:margin-top="0.212cm" fo:margin-bottom="0.212cm" loext:contextual-spacing="false" fo:line-height="100%" fo:text-align="center" style:justify-single-word="false"/>
    </style:style>
    <style:style style:name="P5" style:family="paragraph" style:parent-style-name="Text_20_body">
      <style:paragraph-properties fo:margin-top="0.212cm" fo:margin-bottom="0.212cm" loext:contextual-spacing="false" fo:line-height="100%" fo:text-align="justify" style:justify-single-word="false"/>
    </style:style>
    <style:style style:name="P6" style:family="paragraph" style:parent-style-name="Text_20_body">
      <style:paragraph-properties fo:margin-top="0.212cm" fo:margin-bottom="0.212cm" loext:contextual-spacing="false" fo:line-height="100%" fo:text-align="justify" style:justify-single-word="false" fo:break-before="page"/>
    </style:style>
    <style:style style:name="P7" style:family="paragraph" style:parent-style-name="圖表目錄">
      <style:paragraph-properties fo:margin-top="0.212cm" fo:margin-bottom="0.212cm" loext:contextual-spacing="false" fo:line-height="100%" fo:text-align="justify" style:justify-single-word="false"/>
      <style:text-properties style:font-name-asian="標楷體"/>
    </style:style>
    <style:style style:name="P8" style:family="paragraph" style:parent-style-name="圖表目錄">
      <style:paragraph-properties fo:margin-top="0.212cm" fo:margin-bottom="0.212cm" loext:contextual-spacing="false" fo:line-height="100%" fo:text-align="justify" style:justify-single-word="false"/>
    </style:style>
    <style:style style:name="P9" style:family="paragraph" style:parent-style-name="內二">
      <style:paragraph-properties fo:margin-left="2.26cm" fo:margin-right="0cm" fo:margin-top="0.212cm" fo:margin-bottom="0.212cm" loext:contextual-spacing="false" fo:text-align="justify" style:justify-single-word="false" fo:text-indent="0cm" style:auto-text-indent="false">
        <style:tab-stops/>
      </style:paragraph-properties>
    </style:style>
    <style:style style:name="P10" style:family="paragraph" style:parent-style-name="_31_.內文">
      <style:paragraph-properties fo:margin-left="0cm" fo:margin-right="0cm" fo:margin-top="0.212cm" fo:margin-bottom="0.212cm" loext:contextual-spacing="false" fo:line-height="100%" fo:text-align="justify" style:justify-single-word="false" fo:text-indent="0cm" style:auto-text-indent="false"/>
    </style:style>
    <style:style style:name="P11" style:family="paragraph" style:parent-style-name="Text_20_body">
      <style:paragraph-properties fo:margin-left="0cm" fo:margin-right="0cm" fo:margin-top="0.212cm" fo:margin-bottom="0.212cm" loext:contextual-spacing="false" fo:line-height="100%" fo:text-align="center" style:justify-single-word="false" fo:text-indent="0cm" style:auto-text-indent="false"/>
    </style:style>
    <style:style style:name="P12" style:family="paragraph" style:parent-style-name="_31_.內文">
      <style:paragraph-properties fo:margin-left="2.97cm" fo:margin-right="0cm" fo:margin-top="0.212cm" fo:margin-bottom="0.212cm" loext:contextual-spacing="false" fo:line-height="100%" fo:text-align="justify" style:justify-single-word="false" fo:text-indent="0cm" style:auto-text-indent="false">
        <style:tab-stops/>
      </style:paragraph-properties>
    </style:style>
    <style:style style:name="P13" style:family="paragraph" style:parent-style-name="Text_20_body">
      <style:paragraph-properties fo:margin-left="2.26cm" fo:margin-right="0cm" fo:margin-top="0.212cm" fo:margin-bottom="0.212cm" loext:contextual-spacing="false" fo:line-height="100%" fo:text-align="justify" style:justify-single-word="false" fo:text-indent="1cm" style:auto-text-indent="false">
        <style:tab-stops/>
      </style:paragraph-properties>
    </style:style>
    <style:style style:name="P14" style:family="paragraph" style:parent-style-name="Text_20_body">
      <style:paragraph-properties fo:margin-left="4.75cm" fo:margin-right="0cm" fo:margin-top="0.212cm" fo:margin-bottom="0.212cm" loext:contextual-spacing="false" fo:line-height="100%" fo:text-align="justify" style:justify-single-word="false" fo:text-indent="0cm" style:auto-text-indent="false">
        <style:tab-stops/>
      </style:paragraph-properties>
    </style:style>
    <style:style style:name="P15" style:family="paragraph" style:parent-style-name="Text_20_body">
      <style:paragraph-properties fo:margin-left="4.752cm" fo:margin-right="0cm" fo:margin-top="0.212cm" fo:margin-bottom="0.212cm" loext:contextual-spacing="false" fo:line-height="100%" fo:text-align="justify" style:justify-single-word="false" fo:text-indent="0cm" style:auto-text-indent="false">
        <style:tab-stops/>
      </style:paragraph-properties>
    </style:style>
    <style:style style:name="P16" style:family="paragraph" style:parent-style-name="Text_20_body">
      <style:paragraph-properties fo:margin-left="7.251cm" fo:margin-right="0cm" fo:margin-top="0.212cm" fo:margin-bottom="0.212cm" loext:contextual-spacing="false" fo:line-height="100%" fo:text-align="justify" style:justify-single-word="false" fo:text-indent="-2.499cm" style:auto-text-indent="false">
        <style:tab-stops/>
      </style:paragraph-properties>
    </style:style>
    <style:style style:name="P17" style:family="paragraph" style:parent-style-name="Text_20_body">
      <style:paragraph-properties fo:margin-left="2.198cm" fo:margin-right="0cm" fo:margin-top="0.212cm" fo:margin-bottom="0.212cm" loext:contextual-spacing="false" fo:line-height="100%" fo:text-align="justify" style:justify-single-word="false" fo:text-indent="0.004cm" style:auto-text-indent="false">
        <style:tab-stops/>
      </style:paragraph-properties>
    </style:style>
    <style:style style:name="P18" style:family="paragraph" style:parent-style-name="Text_20_body">
      <style:paragraph-properties fo:margin-left="1.976cm" fo:margin-right="0cm" fo:margin-top="0.212cm" fo:margin-bottom="0.212cm" loext:contextual-spacing="false" fo:line-height="100%" fo:text-align="justify" style:justify-single-word="false" fo:text-indent="0.847cm" style:auto-text-indent="false">
        <style:tab-stops>
          <style:tab-stop style:position="8.184cm"/>
        </style:tab-stops>
      </style:paragraph-properties>
    </style:style>
    <style:style style:name="P19" style:family="paragraph" style:parent-style-name="Text_20_body">
      <style:paragraph-properties fo:margin-left="2.011cm" fo:margin-right="0cm" fo:margin-top="0.212cm" fo:margin-bottom="0.212cm" loext:contextual-spacing="false" fo:line-height="100%" fo:text-align="justify" style:justify-single-word="false" fo:text-indent="0.847cm" style:auto-text-indent="false">
        <style:tab-stops/>
      </style:paragraph-properties>
    </style:style>
    <style:style style:name="P20" style:family="paragraph" style:parent-style-name="Text_20_body">
      <style:paragraph-properties fo:margin-left="3.6cm" fo:margin-right="0cm" fo:margin-top="0.212cm" fo:margin-bottom="0.212cm" loext:contextual-spacing="false" fo:line-height="100%" fo:text-align="justify" style:justify-single-word="false" fo:text-indent="0cm" style:auto-text-indent="false">
        <style:tab-stops/>
      </style:paragraph-properties>
    </style:style>
    <style:style style:name="P21" style:family="paragraph" style:parent-style-name="Text_20_body">
      <style:paragraph-properties fo:margin-left="1.976cm" fo:margin-right="0cm" fo:margin-top="0.212cm" fo:margin-bottom="0.212cm" loext:contextual-spacing="false" fo:line-height="100%" fo:text-align="justify" style:justify-single-word="false" fo:text-indent="0.635cm" style:auto-text-indent="false">
        <style:tab-stops/>
      </style:paragraph-properties>
    </style:style>
    <style:style style:name="P22" style:family="paragraph" style:parent-style-name="Text_20_body">
      <style:paragraph-properties fo:margin-left="5.186cm" fo:margin-right="0cm" fo:margin-top="0.212cm" fo:margin-bottom="0.212cm" loext:contextual-spacing="false" fo:line-height="100%" fo:text-align="justify" style:justify-single-word="false" fo:text-indent="-1.586cm" style:auto-text-indent="false">
        <style:tab-stops/>
      </style:paragraph-properties>
    </style:style>
    <style:style style:name="P23" style:family="paragraph" style:parent-style-name="Text_20_body">
      <style:paragraph-properties fo:margin-left="1.058cm" fo:margin-right="0cm" fo:margin-top="0.212cm" fo:margin-bottom="0.212cm" loext:contextual-spacing="false" fo:line-height="100%" fo:text-align="justify" style:justify-single-word="false" fo:text-indent="-1.058cm" style:auto-text-indent="false">
        <style:tab-stops/>
      </style:paragraph-properties>
    </style:style>
    <style:style style:name="P24" style:family="paragraph" style:parent-style-name="圖表目錄">
      <style:paragraph-properties fo:margin-left="1.009cm" fo:margin-right="0cm" fo:margin-top="0.212cm" fo:margin-bottom="0.212cm" loext:contextual-spacing="false" fo:line-height="100%" fo:text-align="justify" style:justify-single-word="false" fo:text-indent="-0.847cm" style:auto-text-indent="false">
        <style:tab-stops>
          <style:tab-stop style:position="14.991cm" style:type="right" style:leader-style="dotted" style:leader-text="."/>
        </style:tab-stops>
      </style:paragraph-properties>
      <style:text-properties style:font-name-asian="標楷體"/>
    </style:style>
    <style:style style:name="P25" style:family="paragraph" style:parent-style-name="圖表目錄">
      <style:paragraph-properties fo:margin-left="0.847cm" fo:margin-right="0cm" fo:margin-top="0.212cm" fo:margin-bottom="0.212cm" loext:contextual-spacing="false" fo:line-height="100%" fo:text-align="justify" style:justify-single-word="false" fo:text-indent="-0.847cm" style:auto-text-indent="false">
        <style:tab-stops>
          <style:tab-stop style:position="15.154cm" style:type="right" style:leader-style="dotted" style:leader-text="."/>
        </style:tab-stops>
      </style:paragraph-properties>
      <style:text-properties style:font-name-asian="標楷體"/>
    </style:style>
    <style:style style:name="P26" style:family="paragraph" style:parent-style-name="圖表目錄">
      <style:paragraph-properties fo:margin-left="1.221cm" fo:margin-right="0cm" fo:margin-top="0.212cm" fo:margin-bottom="0.212cm" loext:contextual-spacing="false" fo:line-height="100%" fo:text-align="justify" style:justify-single-word="false" fo:text-indent="-1.221cm" style:auto-text-indent="false">
        <style:tab-stops>
          <style:tab-stop style:position="14.78cm" style:type="right" style:leader-style="dotted" style:leader-text="."/>
        </style:tab-stops>
      </style:paragraph-properties>
    </style:style>
    <style:style style:name="P27" style:family="paragraph" style:parent-style-name="圖表目錄">
      <style:paragraph-properties fo:margin-left="1.644cm" fo:margin-right="0cm" fo:margin-top="0.212cm" fo:margin-bottom="0.212cm" loext:contextual-spacing="false" fo:line-height="100%" fo:text-align="justify" style:justify-single-word="false" fo:text-indent="-1.482cm" style:auto-text-indent="false">
        <style:tab-stops>
          <style:tab-stop style:position="14.356cm" style:type="right" style:leader-style="dotted" style:leader-text="."/>
        </style:tab-stops>
      </style:paragraph-properties>
    </style:style>
    <style:style style:name="P28" style:family="paragraph" style:parent-style-name="圖標題">
      <style:paragraph-properties fo:line-height="100%"/>
    </style:style>
    <style:style style:name="P29" style:family="paragraph" style:parent-style-name="Heading_20_2" style:master-page-name="MP0">
      <style:paragraph-properties fo:line-height="100%" style:page-number="auto" fo:break-before="page"/>
      <style:text-properties fo:font-weight="normal" style:font-name-asian="標楷體" style:font-weight-asian="normal"/>
    </style:style>
    <style:style style:name="P30" style:family="paragraph" style:parent-style-name="Heading_20_4">
      <style:paragraph-properties fo:line-height="100%" fo:text-align="justify" style:justify-single-word="false"/>
      <style:text-properties fo:font-weight="normal" style:font-name-asian="標楷體" style:font-weight-asian="normal"/>
    </style:style>
    <style:style style:name="P31" style:family="paragraph" style:parent-style-name="Heading_20_4" style:list-style-name="L1">
      <style:paragraph-properties fo:margin-left="1.02cm" fo:margin-right="0cm" fo:line-height="100%" fo:text-align="justify" style:justify-single-word="false" fo:text-indent="-1.02cm" style:auto-text-indent="false">
        <style:tab-stops>
          <style:tab-stop style:position="-0.004cm"/>
        </style:tab-stops>
      </style:paragraph-properties>
    </style:style>
    <style:style style:name="P32" style:family="paragraph" style:parent-style-name="Heading_20_5">
      <style:paragraph-properties fo:margin-left="2.221cm" fo:margin-right="0cm" fo:line-height="100%" fo:text-align="justify" style:justify-single-word="false" fo:text-indent="-1.48cm" style:auto-text-indent="false">
        <style:tab-stops>
          <style:tab-stop style:position="-1.586cm"/>
        </style:tab-stops>
      </style:paragraph-properties>
      <style:text-properties fo:font-size="14pt" fo:font-style="normal" fo:font-weight="normal" style:font-name-asian="標楷體" style:font-size-asian="14pt" style:font-style-asian="normal" style:font-weight-asian="normal"/>
    </style:style>
    <style:style style:name="P33" style:family="paragraph" style:parent-style-name="Heading_20_5">
      <style:paragraph-properties fo:margin-left="2.221cm" fo:margin-right="0cm" fo:line-height="100%" fo:text-align="justify" style:justify-single-word="false" fo:text-indent="-1.48cm" style:auto-text-indent="false">
        <style:tab-stops>
          <style:tab-stop style:position="-1.586cm"/>
        </style:tab-stops>
      </style:paragraph-properties>
    </style:style>
    <style:style style:name="P34" style:family="paragraph" style:parent-style-name="Heading_20_5">
      <style:paragraph-properties fo:margin-left="2.221cm" fo:margin-right="0cm" fo:line-height="100%" fo:text-align="justify" style:justify-single-word="false" fo:text-indent="-1.48cm" style:auto-text-indent="false">
        <style:tab-stops>
          <style:tab-stop style:position="-0.344cm"/>
        </style:tab-stops>
      </style:paragraph-properties>
    </style:style>
    <style:style style:name="P35" style:family="paragraph" style:parent-style-name="Heading_20_5">
      <style:paragraph-properties fo:margin-left="2.401cm" fo:margin-right="0cm" fo:line-height="100%" fo:text-align="justify" style:justify-single-word="false" fo:text-indent="-1.401cm" style:auto-text-indent="false">
        <style:tab-stops/>
      </style:paragraph-properties>
      <style:text-properties fo:font-size="14pt" fo:font-style="normal" fo:font-weight="normal" style:font-name-asian="標楷體" style:font-size-asian="14pt" style:font-style-asian="normal" style:font-weight-asian="normal"/>
    </style:style>
    <style:style style:name="P36" style:family="paragraph" style:parent-style-name="Heading_20_6">
      <style:paragraph-properties fo:margin-left="3cm" fo:margin-right="0cm" fo:margin-top="0.212cm" fo:margin-bottom="0.212cm" loext:contextual-spacing="false" fo:text-align="justify" style:justify-single-word="false" fo:text-indent="-0.741cm" style:auto-text-indent="false">
        <style:tab-stops/>
      </style:paragraph-properties>
    </style:style>
    <style:style style:name="P37" style:family="paragraph" style:parent-style-name="Heading_20_6">
      <style:paragraph-properties fo:margin-left="3cm" fo:margin-right="0cm" fo:margin-top="0.212cm" fo:margin-bottom="0.212cm" loext:contextual-spacing="false" fo:text-align="justify" style:justify-single-word="false" fo:text-indent="-0.741cm" style:auto-text-indent="false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38" style:family="paragraph" style:parent-style-name="Heading_20_6">
      <style:paragraph-properties fo:margin-left="4.3cm" fo:margin-right="0cm" fo:margin-top="0.212cm" fo:margin-bottom="0.212cm" loext:contextual-spacing="false" fo:text-align="justify" style:justify-single-word="false" fo:text-indent="-1.401cm" style:auto-text-indent="false">
        <style:tab-stops/>
      </style:paragraph-properties>
    </style:style>
    <style:style style:name="P39" style:family="paragraph" style:parent-style-name="Heading_20_6">
      <style:paragraph-properties fo:margin-left="1.058cm" fo:margin-right="0cm" fo:margin-top="0.212cm" fo:margin-bottom="0.212cm" loext:contextual-spacing="false" fo:text-align="center" style:justify-single-word="false" fo:text-indent="-1.058cm" style:auto-text-indent="false">
        <style:tab-stops/>
      </style:paragraph-properties>
    </style:style>
    <style:style style:name="P40" style:family="paragraph" style:parent-style-name="_28_1_29_">
      <style:paragraph-properties fo:margin-top="0.212cm" fo:margin-bottom="0.212cm" loext:contextual-spacing="false" fo:text-align="justify" style:justify-single-word="false"/>
    </style:style>
    <style:style style:name="T1" style:family="text">
      <style:text-properties fo:letter-spacing="-0.053cm"/>
    </style:style>
    <style:style style:name="T2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3" style:family="text">
      <style:text-properties style:font-name="標楷體"/>
    </style:style>
    <style:style style:name="T4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5" style:family="text">
      <style:text-properties style:font-name="標楷體" fo:font-style="normal" fo:font-weight="normal" style:font-name-asian="標楷體" style:font-style-asian="normal" style:font-weight-asian="normal"/>
    </style:style>
    <style:style style:name="T6" style:family="text">
      <style:text-properties style:font-name="標楷體" fo:font-size="14pt" fo:font-style="normal" fo:font-weight="normal" style:font-name-asian="標楷體" style:font-size-asian="14pt" style:font-style-asian="normal" style:font-weight-asian="normal"/>
    </style:style>
    <style:style style:name="T7" style:family="text">
      <style:text-properties fo:font-size="14pt" fo:font-style="normal" fo:font-weight="normal" style:font-name-asian="標楷體" style:font-size-asian="14pt" style:font-style-asian="normal" style:font-weight-asian="normal"/>
    </style:style>
    <style:style style:name="T8" style:family="text">
      <style:text-properties style:text-position="sub 64%"/>
    </style:style>
    <style:style style:name="T9" style:family="text">
      <style:text-properties fo:letter-spacing="-0.071cm"/>
    </style:style>
    <style:style style:name="T10" style:family="text">
      <style:text-properties style:text-position="0% 100%"/>
    </style:style>
    <style:style style:name="T11" style:family="text">
      <style:text-properties fo:text-transform="uppercase" style:text-position="0% 100%"/>
    </style:style>
    <style:style style:name="T12" style:family="text">
      <style:text-properties style:font-name-asian="標楷體"/>
    </style:style>
    <style:style style:name="T13" style:family="text">
      <style:text-properties style:text-position="sub 67%" style:font-name-asian="標楷體"/>
    </style:style>
    <style:style style:name="T14" style:family="text">
      <style:text-properties fo:font-weight="normal" style:font-weight-asian="normal"/>
    </style:style>
    <style:style style:name="T15" style:family="text">
      <style:text-properties fo:font-weight="normal" style:font-name-asian="標楷體" style:font-weight-asian="normal"/>
    </style:style>
    <style:style style:name="fr1" style:family="graphic" style:parent-style-name="a0">
      <style:graphic-properties style:wrap="parallel" style:number-wrapped-paragraphs="no-limit" style:vertical-pos="top" style:vertical-rel="paragraph" style:horizontal-pos="from-left" style:horizontal-rel="page" fo:background-color="transparent" draw:fill="none" fo:padding="0cm" fo:border="none" style:shadow="none" draw:shadow-opacity="100%" style:writing-mode="lr-tb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draw:ole-draw-aspect="1" draw:visible-area-top="0cm" draw:visible-area-width="5.001cm" draw:visible-area-height="5.001cm"/>
    </style:style>
    <text:list-style style:name="L1">
      <text:list-level-style-number text:level="1" style:num-suffix="、" style:num-format="一, 二, 三, ...">
        <style:list-level-properties text:min-label-width="1.016cm"/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9" text:outline-level="2"><text:bookmark-start text:name="_Toc388153592"/><text:bookmark-start text:name="_Toc388154541"/><text:bookmark-start text:name="_Toc388238841"/><text:bookmark-start text:name="_Toc388238956"/><text:bookmark-start text:name="_Toc388269990"/><text:bookmark-start text:name="_Toc389966171"/><text:bookmark-start text:name="_Toc390310182"/><text:bookmark-start text:name="_Toc390328070"/><text:bookmark-start text:name="_Toc390488128"/><text:bookmark-start text:name="_Toc391868349"/>排放管道中甲醛標準檢測方法<text:line-break/>－4-胺基-3-胼基-5-硫醇基-1,2,4-三唑比色法</text:h>
      <text:p text:style-name="P1"><text:bookmark-start text:name="_Toc388154542"/><text:bookmark-start text:name="_Toc388238842"/><text:bookmark-start text:name="_Toc388238957"/><text:bookmark-start text:name="_Toc388269991"/><text:bookmark-start text:name="_Toc389966172"/><text:bookmark-end text:name="_Toc388153592"/><text:bookmark-end text:name="_Toc388154541"/><text:bookmark-end text:name="_Toc388238841"/><text:bookmark-end text:name="_Toc388238956"/><text:bookmark-end text:name="_Toc388269990"/><text:bookmark-end text:name="_Toc389966171"/><text:bookmark-end text:name="_Toc390310182"/><text:bookmark-end text:name="_Toc390328070"/><text:bookmark-end text:name="_Toc390488128"/><text:bookmark-end text:name="_Toc391868349"/>中華民國88年12月31日（88）環署檢字第85576號公告</text:p>
      <text:p text:style-name="P1">自中華民國89年3月31日起實施</text:p>
      <text:p text:style-name="P1">NIEA A724.72B</text:p>
      <text:list xml:id="list657931976" text:style-name="L1">
        <text:list-item>
          <text:p text:style-name="P31"><text:span text:style-name="T15">方法概要</text:span><text:bookmark-end text:name="_Toc388154542"/><text:bookmark-end text:name="_Toc388238842"/><text:bookmark-end text:name="_Toc388238957"/><text:bookmark-end text:name="_Toc388269991"/><text:bookmark-end text:name="_Toc389966172"/></text:p>
        </text:list-item>
      </text:list>
      <text:p text:style-name="P2">利用硼酸溶液吸收排放管道中的甲醛，鹼化溶液後加入4-胺基-3-胼基-5-硫醇基-1,2,4-三<text:span text:style-name="預設段落字型"><text:span text:style-name="T1">唑</text:span></text:span>（4-amino-3-hydrazino-5-mercapto-1,2,4-triazol,AHMT）試劑，反應顯色，在波長554 nm處測其吸收強度，以測定排放管道中甲醛含量。</text:p>
      <text:h text:style-name="P30" text:outline-level="4"><text:bookmark-start text:name="_Toc388154543"/><text:bookmark-start text:name="_Toc388238843"/><text:bookmark-start text:name="_Toc388238958"/><text:bookmark-start text:name="_Toc388269992"/><text:bookmark-start text:name="_Toc389966173"/>二、適用範圍<text:bookmark-end text:name="_Toc388154543"/><text:bookmark-end text:name="_Toc388238843"/><text:bookmark-end text:name="_Toc388238958"/><text:bookmark-end text:name="_Toc388269992"/><text:bookmark-end text:name="_Toc389966173"/></text:h>
      <text:p text:style-name="P2">本方法適用於檢測排放管道中甲醛的含量，測量範圍所取樣品氣體體積為10L時，偵測範圍為0.2至<text:span text:style-name="預設段落字型"><text:span text:style-name="T2">75</text:span></text:span>ppm（v/v）</text:p>
      <text:h text:style-name="P30" text:outline-level="4"><text:bookmark-start text:name="_Toc388154544"/><text:bookmark-start text:name="_Toc388238844"/><text:bookmark-start text:name="_Toc388238959"/><text:bookmark-start text:name="_Toc388269993"/><text:bookmark-start text:name="_Toc389966174"/>三、干擾<text:bookmark-end text:name="_Toc388154544"/><text:bookmark-end text:name="_Toc388238844"/><text:bookmark-end text:name="_Toc388238959"/><text:bookmark-end text:name="_Toc388269993"/><text:bookmark-end text:name="_Toc389966174"/></text:h>
      <text:p text:style-name="P2">亞硫酸根離子或亞硝酸根離子共存時，不會造成干擾。除甲醛以外的醛類，如乙醛、丙醛、丁醛或苯醛在甲醛濃度的兩倍量以上，與甲醛共存時，才會造成干擾。</text:p>
      <text:h text:style-name="P30" text:outline-level="4"><text:bookmark-start text:name="_Toc388154545"/><text:bookmark-start text:name="_Toc388238845"/><text:bookmark-start text:name="_Toc388238960"/><text:bookmark-start text:name="_Toc388269994"/><text:bookmark-start text:name="_Toc389966175"/>四、設備<text:bookmark-end text:name="_Toc388154545"/><text:bookmark-end text:name="_Toc388238845"/><text:bookmark-end text:name="_Toc388238960"/><text:bookmark-end text:name="_Toc388269994"/><text:bookmark-end text:name="_Toc389966175"/></text:h>
      <text:h text:style-name="P32" text:outline-level="5"><text:bookmark-start text:name="_Toc388154546"/><text:bookmark-start text:name="_Toc388238846"/><text:bookmark-start text:name="_Toc388238961"/><text:bookmark-start text:name="_Toc388269995"/>（一）採樣及前處理設備<text:bookmark-end text:name="_Toc388154546"/><text:bookmark-end text:name="_Toc388238846"/><text:bookmark-end text:name="_Toc388238961"/><text:bookmark-end text:name="_Toc388269995"/></text:h>
      <text:h text:style-name="P36" text:outline-level="6">1、吸收瓶：使用兩個容積約100mL之吸收瓶，每個內裝40mL吸收液，使用時必須串聯使用。</text:h>
      <text:h text:style-name="P36" text:outline-level="6">2、氣體採樣裝置：裝置構造如圖 1所示，且需包含下列幾點。</text:h>
      <text:p text:style-name="P40">（1）製造採樣管的材質必須不和排氣中之甲醛起化學反應，且不吸附甲醛，並能承受排氣之溫度，如玻璃管，石英管，不銹鋼管等及相等材質。</text:p>
      <text:p text:style-name="P40">（2）為了避免樣品氣體與塵粒混合，必須在採樣管的前端，加上合適的過濾裝置，例如：石英棉。</text:p>
      <text:p text:style-name="P40">（3）樣品氣體中有水氣凝結，可從採樣管末端至吸收瓶加熱至100℃以上，連接部份以磨砂玻璃管，矽膠管，或含氟橡膠管等連接。</text:p>
      <text:h text:style-name="P32" text:outline-level="5"><text:bookmark-start text:name="_Toc388154547"/><text:bookmark-start text:name="_Toc388238847"/><text:bookmark-start text:name="_Toc388238962"/><text:bookmark-start text:name="_Toc388269996"/>（二）儀器設備<text:bookmark-end text:name="_Toc388154547"/><text:bookmark-end text:name="_Toc388238847"/><text:bookmark-end text:name="_Toc388238962"/><text:bookmark-end text:name="_Toc388269996"/></text:h>
      <text:h text:style-name="P36" text:outline-level="6"><text:soft-page-break/>1、分光光度計：使用波長範圍為554nm。</text:h>
      <text:h text:style-name="P36" text:outline-level="6"><text:span text:style-name="預設段落字型"><text:span text:style-name="T3">2、</text:span></text:span>石英樣品槽<text:span text:style-name="預設段落字型"><text:span text:style-name="T3">：光徑1.00cm，石英材質。</text:span></text:span></text:h>
      <text:h text:style-name="P30" text:outline-level="4"><text:bookmark-start text:name="_Toc388154548"/><text:bookmark-start text:name="_Toc388238848"/><text:bookmark-start text:name="_Toc388238963"/><text:bookmark-start text:name="_Toc388269997"/><text:bookmark-start text:name="_Toc389966176"/>五、試劑<text:bookmark-end text:name="_Toc388154548"/><text:bookmark-end text:name="_Toc388238848"/><text:bookmark-end text:name="_Toc388238963"/><text:bookmark-end text:name="_Toc388269997"/><text:bookmark-end text:name="_Toc389966176"/></text:h>
      <text:h text:style-name="P32" text:outline-level="5"><text:bookmark-start text:name="_Toc388154549"/><text:bookmark-start text:name="_Toc388238849"/><text:bookmark-start text:name="_Toc388238964"/><text:bookmark-start text:name="_Toc388269998"/>（一）藥品</text:h>
      <text:p text:style-name="P9">所有化學藥品均為ACS分析試藥級或同級品。<text:bookmark-end text:name="_Toc388154549"/><text:bookmark-end text:name="_Toc388238849"/><text:bookmark-end text:name="_Toc388238964"/><text:bookmark-end text:name="_Toc388269998"/></text:p>
      <text:h text:style-name="P32" text:outline-level="5"><text:bookmark-start text:name="_Toc388154550"/><text:bookmark-start text:name="_Toc388238850"/><text:bookmark-start text:name="_Toc388238965"/><text:bookmark-start text:name="_Toc388269999"/>（二）試劑水</text:h>
      <text:p text:style-name="P9"><text:bookmark-start text:name="_Toc388154551"/><text:bookmark-start text:name="_Toc388238851"/><text:bookmark-start text:name="_Toc388238966"/><text:bookmark-end text:name="_Toc388154550"/><text:bookmark-end text:name="_Toc388238850"/><text:bookmark-end text:name="_Toc388238965"/>經離子交換及活性炭過濾純化過或蒸餾之水。<text:bookmark-end text:name="_Toc388154551"/><text:bookmark-end text:name="_Toc388238851"/><text:bookmark-end text:name="_Toc388238966"/><text:bookmark-end text:name="_Toc388269999"/></text:p>
      <text:h text:style-name="P32" text:outline-level="5"><text:bookmark-start text:name="_Toc388154552"/><text:bookmark-start text:name="_Toc388238852"/><text:bookmark-start text:name="_Toc388238967"/><text:bookmark-start text:name="_Toc388270000"/>（三）吸收液</text:h>
      <text:p text:style-name="P9">溶解5 g硼酸溶於一升試劑水中，於使用前製備此溶液。<text:bookmark-end text:name="_Toc388154552"/><text:bookmark-end text:name="_Toc388238852"/><text:bookmark-end text:name="_Toc388238967"/><text:bookmark-end text:name="_Toc388270000"/></text:p>
      <text:h text:style-name="P33" text:outline-level="5"><text:bookmark-start text:name="_Toc388154553"/><text:bookmark-start text:name="_Toc388238853"/><text:bookmark-start text:name="_Toc388238968"/><text:bookmark-start text:name="_Toc388270001"/><text:span text:style-name="預設段落字型"><text:span text:style-name="T7">（四）分析試劑</text:span></text:span><text:bookmark-end text:name="_Toc388154553"/><text:bookmark-end text:name="_Toc388238853"/><text:bookmark-end text:name="_Toc388238968"/><text:bookmark-end text:name="_Toc388270001"/></text:h>
      <text:h text:style-name="P36" text:outline-level="6">1、碘溶液，0.1N：</text:h>
      <text:p text:style-name="P10">秤取40g碘化鉀（Potassium iodide，KI）置於250mL燒杯，加入25mL試劑水和13g碘（Iodine，I2），攪拌使其溶解後，用試劑水稀釋至1L，加入3滴濃鹽酸（HCl），置於棕色玻璃瓶並貯存於冷暗處。</text:p>
      <text:h text:style-name="P36" text:outline-level="6">2、0.1N硫代硫酸鈉溶液之配製與標定：</text:h>
      <text:h text:style-name="P38" text:outline-level="6">配製：溶解25g硫代硫酸鈉（Sodium thiosulfate，Na<text:span text:style-name="預設段落字型"><text:span text:style-name="T8">2</text:span></text:span>S<text:span text:style-name="預設段落字型"><text:span text:style-name="T8">2</text:span></text:span>O<text:span text:style-name="預設段落字型"><text:span text:style-name="T8">3</text:span></text:span>）於新配製經煮沸且放冷後之試劑水1 L中，加入0.1 g碳酸鈉（Sodium carbonate，Na<text:span text:style-name="預設段落字型"><text:span text:style-name="T8">2</text:span></text:span>CO<text:span text:style-name="預設段落字型"><text:span text:style-name="T8">3</text:span></text:span>），放置一天後再行標定。</text:h>
      <text:h text:style-name="P38" text:outline-level="6">標定：精確秤取已經180℃烘乾2小時之碘酸鉀（Potassium iodate，KIO<text:span text:style-name="預設段落字型"><text:span text:style-name="T8">3</text:span></text:span>）1.5g溶於試劑水，稀釋至500 mL標線。量取此碘酸鉀溶液50.0 mL，置於500 mL有蓋燒瓶，加入2 g 碘化鉀（KI）和10 mL之（1＋10）濃鹽酸稀釋液，立刻加蓋，放置於冷暗處靜置10分鐘後，使用已配置之0.1N硫代硫酸鈉標準液滴定，直至呈淡黃色時，加入5 mL澱粉指示液，繼續滴定至藍色消失時為終點。</text:h>
      <text:h text:style-name="P38" text:outline-level="6">硫代硫酸鈉之濃度係數：</text:h>
      <text:h text:style-name="P38" text:outline-level="6">f=【KIO<text:span text:style-name="預設段落字型"><text:span text:style-name="T8">3</text:span></text:span> 之重量(g)×1000×0.1】/【硫代硫酸鈉滴定量(mL)×35.67×0.1】</text:h>
      <text:h text:style-name="P36" text:outline-level="6"><text:soft-page-break/>3、<text:span text:style-name="預設段落字型"><text:span text:style-name="T3">澱粉指示液</text:span></text:span>：秤取0.4g可溶性澱粉，加入少量試劑水，調成均勻糊狀，此糊狀物小心地倒入200mL沸水中，繼續煮沸直至澄清，冷卻後，置於有蓋之玻璃瓶。</text:h>
      <text:h text:style-name="P36" text:outline-level="6">4、<text:span text:style-name="預設段落字型"><text:span text:style-name="T3">氫氧化鉀溶液</text:span></text:span>，1N：</text:h>
      <text:p text:style-name="P12">取氫氧化鉀28.05g溶於試劑水中配成500mL。</text:p>
      <text:h text:style-name="P36" text:outline-level="6">5、<text:span text:style-name="預設段落字型"><text:span text:style-name="T3">氫氧化鉀溶液</text:span></text:span>，1﹪：</text:h>
      <text:p text:style-name="P12">取氫氧化鉀1g溶於試劑水中配成100mL。</text:p>
      <text:h text:style-name="P36" text:outline-level="6">6、<text:span text:style-name="預設段落字型"><text:span text:style-name="T3">氫氧化鈉溶液</text:span></text:span>，20﹪：</text:h>
      <text:p text:style-name="P12">取20g氫氧化鈉，置於量瓶中，加入約50mL試劑水，充分搖晃至溶解並以水流冷卻，稀釋至100mL。</text:p>
      <text:h text:style-name="P36" text:outline-level="6">7、<text:span text:style-name="預設段落字型"><text:span text:style-name="T3">AHMT</text:span></text:span>溶液，0.5﹪：</text:h>
      <text:p text:style-name="P12">取0.5g之4-<text:span text:style-name="預設段落字型"><text:span text:style-name="T9">氨</text:span></text:span>基-3-胼基-5-硫醇基-1,2,4-三<text:span text:style-name="預設段落字型"><text:span text:style-name="T9">唑</text:span></text:span>（4-amino-3-hydrazino-5-mercapto-1,2,4-triazol，AHMT）於100mL鹽酸溶液（5+95）中，存於棕色瓶中，並放置於陰冷處，配製後有效期限為一週。</text:p>
      <text:h text:style-name="P36" text:outline-level="6">8、<text:span text:style-name="預設段落字型"><text:span text:style-name="T3">過碘酸鉀</text:span></text:span>，0.75﹪：</text:h>
      <text:p text:style-name="P10">取0.75g過碘酸鉀（potassium periodate）置於燒杯，加1﹪氫氧化鉀溶液100mL，利用水浴法加熱溶解；冷卻後倒入棕色瓶中，放置於陰冷處保存，配製後有效期限為一週。</text:p>
      <text:h text:style-name="P32" text:outline-level="5"><text:bookmark-start text:name="_Toc388154554"/><text:bookmark-start text:name="_Toc388238854"/><text:bookmark-start text:name="_Toc388238969"/><text:bookmark-start text:name="_Toc388270002"/>（五）甲醛參考儲備溶液（20mg HCHO/mL）<text:bookmark-end text:name="_Toc388154554"/><text:bookmark-end text:name="_Toc388238854"/><text:bookmark-end text:name="_Toc388238969"/><text:bookmark-end text:name="_Toc388270002"/></text:h>
      <text:p text:style-name="P13">在100mL<text:span text:style-name="預設段落字型"><text:span text:style-name="T3">量瓶中加入約</text:span></text:span>10mL試劑水後，精確稱取<text:span text:style-name="預設段落字型"><text:span text:style-name="T10"><draw:frame draw:style-name="fr3" draw:name="Object 1" text:anchor-type="as-char" svg:y="0cm" svg:width="1.244cm" style:rel-width="scale" svg:height="1.27cm" style:rel-height="scale" draw:z-index="0"><draw:object-ole xlink:href="./Object 1" xlink:type="simple" xlink:show="embed" xlink:actuate="onLoad"/><draw:image xlink:href="./ObjectReplacements/Object 1" xlink:type="simple" xlink:show="embed" xlink:actuate="onLoad"/></draw:frame></text:span></text:span>g甲醛溶液（須精稱至1mg）加入量瓶中並稀釋至標線，使用前才配製。</text:p>
      <text:p text:style-name="P13">甲醛水溶液Q％，根據下列方法求得。</text:p>
      <text:p text:style-name="P13">在100mL<text:span text:style-name="預設段落字型"><text:span text:style-name="T3">量瓶中先放約試劑水</text:span></text:span>，再加入約1g甲醛溶液（精稱至1mg），加試劑水稀釋至標線。取已稀釋之甲醛水溶液10.0mL，放入錐底燒杯，加<text:span text:style-name="預設段落字型"><text:span text:style-name="T2">50.0mL 0.1N之碘溶液</text:span></text:span>及20mL氫氧化鉀溶液（1N），在室溫靜置15分鐘。加15mL硫酸溶液（1+9）幫助碘的分離，立即以已標定之0.1 N硫代硫酸鈉（sodium thiosulfate）溶液滴定，當溶液變為淡黃色時，加入<text:soft-page-break/>1mL澱粉溶液當作指示劑，繼續滴定至終點。另外以10.0mL試劑水做空白滴定，依據下列公式計算甲醛之濃度。</text:p>
      <text:p text:style-name="P13"><text:span text:style-name="預設段落字型"><text:span text:style-name="T11"><draw:frame draw:style-name="fr3" draw:name="Object 2" text:anchor-type="as-char" svg:y="0cm" svg:width="5.583cm" style:rel-width="scale" svg:height="1.693cm" style:rel-height="scale" draw:z-index="1"><draw:object-ole xlink:href="./Object 2" xlink:type="simple" xlink:show="embed" xlink:actuate="onLoad"/><draw:image xlink:href="./ObjectReplacements/Object 2" xlink:type="simple" xlink:show="embed" xlink:actuate="onLoad"/></draw:frame></text:span></text:span></text:p>
      <text:p text:style-name="P13">其中，Q：甲醛溶液中之甲醛濃度（％）</text:p>
      <text:p text:style-name="P14">v ：樣品滴定所需0.1N硫代硫酸鈉溶液之體積（mL）</text:p>
      <text:p text:style-name="P15">v<text:span text:style-name="預設段落字型"><text:span text:style-name="T8">0</text:span></text:span>：空白滴定所需0.1N硫代硫酸鈉溶液之體積（mL）</text:p>
      <text:p text:style-name="P15">f ：0.1N硫代硫酸鈉溶液之係數</text:p>
      <text:p text:style-name="P15">W：甲醛溶液之重量（g）</text:p>
      <text:p text:style-name="P16">0.001501：1mL 0.1N 硫代硫酸鈉相當於甲醛（HCHO）之克數（g）。</text:p>
      <text:h text:style-name="P32" text:outline-level="5"><text:bookmark-start text:name="_Toc388154555"/><text:bookmark-start text:name="_Toc388238855"/><text:bookmark-start text:name="_Toc388238970"/><text:bookmark-start text:name="_Toc388270003"/>（六）甲醛標準溶液（2μg HCHO/mL）<text:bookmark-end text:name="_Toc388154555"/><text:bookmark-end text:name="_Toc388238855"/><text:bookmark-end text:name="_Toc388238970"/><text:bookmark-end text:name="_Toc388270003"/></text:h>
      <text:p text:style-name="P13">以吸收液精確稀釋甲醛參考儲備溶液200倍，再以吸收液精確稀釋此溶液50倍，使用時配製。</text:p>
      <text:h text:style-name="P30" text:outline-level="4"><text:bookmark-start text:name="_Toc388154557"/><text:bookmark-start text:name="_Toc388238972"/><text:bookmark-start text:name="_Toc388270005"/><text:bookmark-start text:name="_Toc389966177"/>六、採樣與保存<text:bookmark-end text:name="_Toc388154557"/><text:bookmark-end text:name="_Toc388238972"/><text:bookmark-end text:name="_Toc388270005"/><text:bookmark-end text:name="_Toc389966177"/></text:h>
      <text:h text:style-name="P32" text:outline-level="5"><text:bookmark-start text:name="_Toc388154558"/><text:bookmark-start text:name="_Toc388238973"/><text:bookmark-start text:name="_Toc388270006"/>（一）樣品採樣</text:h>
      <text:h text:style-name="P37" text:outline-level="6"><text:bookmark-end text:name="_Toc388154558"/><text:bookmark-end text:name="_Toc388238973"/><text:bookmark-end text:name="_Toc388270006"/>1、選擇煙道排氣中氣體流速變化不顯著之位置作為採樣點，採樣管需插入煙道橫截面1/3至1/2位置，或距離煙道內壁1公尺以上，以採集到具代表性氣體。</text:h>
      <text:h text:style-name="P37" text:outline-level="6"><text:s/>2、準備2個吸收瓶，各裝入40mL 吸收液並適當冰浴，連結氣體採樣裝置，如圖1所示。</text:h>
      <text:h text:style-name="P37" text:outline-level="6"><text:s/>3、將三通活栓轉至旁路，並調整抽氣流率為 1 L / min。</text:h>
      <text:h text:style-name="P37" text:outline-level="6"><text:s/>4、採樣開始前，進行測漏後才準備開始採氣。 </text:h>
      <text:h text:style-name="P37" text:outline-level="6"><text:s/>5、打開三通活栓的同時讀取流量計之數值，並記錄至0.01L之精確度。</text:h>
      <text:h text:style-name="P37" text:outline-level="6"><text:s/>6、記錄大氣壓力、流量計氣體溫度及錶壓。</text:h>
      <text:h text:style-name="P37" text:outline-level="6"><text:soft-page-break/><text:s/>7、採樣結束後關掉三通活栓，並同時讀取流量計之數值，記錄至0.01L。</text:h>
      <text:h text:style-name="P37" text:outline-level="6"><text:s/>8、取樣品氣體約10L，採集量可視排氣中濃度適當增減。</text:h>
      <text:h text:style-name="P37" text:outline-level="6"><text:s/>9、以吸收液清洗前後吸收瓶並分別裝於試藥瓶中攜回實驗室分別分析。</text:h>
      <text:p text:style-name="P3">（二）樣品保存</text:p>
      <text:p text:style-name="P13">採樣完成後<text:span text:style-name="預設段落字型"><text:span text:style-name="T3">，樣品應於4℃下保存，並應在一星期內完成待測物之分析工作。</text:span></text:span></text:p>
      <text:h text:style-name="P30" text:outline-level="4"><text:bookmark-start text:name="_Toc388154562"/><text:bookmark-start text:name="_Toc388238977"/><text:bookmark-start text:name="_Toc388270010"/><text:bookmark-start text:name="_Toc389966178"/>七、步驟<text:bookmark-end text:name="_Toc388154562"/><text:bookmark-end text:name="_Toc388238977"/><text:bookmark-end text:name="_Toc388270010"/><text:bookmark-end text:name="_Toc389966178"/></text:h>
      <text:h text:style-name="P32" text:outline-level="5"><text:bookmark-start text:name="_Toc388154563"/><text:bookmark-start text:name="_Toc388238978"/><text:bookmark-start text:name="_Toc388270011"/>（一）<text:bookmark-end text:name="_Toc388154563"/><text:bookmark-end text:name="_Toc388238978"/><text:bookmark-end text:name="_Toc388270011"/>樣品分析</text:h>
      <text:h text:style-name="P36" text:outline-level="6">1、<text:span text:style-name="預設段落字型"><text:span text:style-name="T3">取回之樣品以吸收液稀釋至</text:span></text:span>100mL量瓶標線，搖勻後取5.0 mL，放入15.0mL共栓試管中。</text:h>
      <text:h text:style-name="P36" text:outline-level="6">2、加入氫氧化鈉溶液及AHMT溶液各2.0mL，蓋上塞子使其在試管中緩慢混合。</text:h>
      <text:h text:style-name="P36" text:outline-level="6">3、在室溫靜置20分鐘，取下塞子，加2.0mL過碘酸鉀溶液，將塞子蓋上（不可太緊），緩慢搖晃至無氣泡發生。</text:h>
      <text:h text:style-name="P36" text:outline-level="6">4、取硼酸吸收液定量至共栓試管標線。</text:h>
      <text:h text:style-name="P36" text:outline-level="6">5、以水為參考溶液，試樣置於分光儀樣品槽中，在波長554 nm下，測量其吸收度。</text:h>
      <text:h text:style-name="P36" text:outline-level="6">6、取吸收液5.0 mL依七、(一)、2~5步驟做空白分析。</text:h>
      <text:h text:style-name="P32" text:outline-level="5"><text:bookmark-start text:name="_Toc388154564"/><text:bookmark-start text:name="_Toc388238979"/><text:bookmark-start text:name="_Toc388270012"/>（二）檢量線製備<text:bookmark-end text:name="_Toc388154564"/><text:bookmark-end text:name="_Toc388238979"/><text:bookmark-end text:name="_Toc388270012"/></text:h>
      <text:p text:style-name="P13">分別量取<text:span text:style-name="預設段落字型"><text:span text:style-name="T2">0、1.0、2.0、3.0、4.0、5.0mL</text:span></text:span>之甲醛標準溶液分別放入六個15.0mL共栓試管中，依需七、（一）、2至5步驟，以吸光度對甲醛含量（μg）作圖製備檢量線。</text:p>
      <text:h text:style-name="P30" text:outline-level="4"><text:bookmark-start text:name="_Toc388154565"/><text:bookmark-start text:name="_Toc388238980"/><text:bookmark-start text:name="_Toc388270013"/><text:bookmark-start text:name="_Toc389966179"/>八、結果處裡<text:bookmark-end text:name="_Toc388154565"/><text:bookmark-end text:name="_Toc388238980"/><text:bookmark-end text:name="_Toc388270013"/><text:bookmark-end text:name="_Toc389966179"/></text:h>
      <text:h text:style-name="P32" text:outline-level="5"><text:bookmark-start text:name="_Toc388154566"/><text:bookmark-start text:name="_Toc388238981"/><text:bookmark-start text:name="_Toc388270014"/>（一）計算樣品氣體體積<text:bookmark-end text:name="_Toc388154566"/><text:bookmark-end text:name="_Toc388238981"/><text:bookmark-end text:name="_Toc388270014"/></text:h>
      <text:p text:style-name="P17">乾式在760mmHg，0℃之體積</text:p>
      <text:h text:style-name="P36" text:outline-level="6">1、使用濕式氣體流量計</text:h>
      <text:p text:style-name="P18"><text:soft-page-break/><text:span text:style-name="預設段落字型"><text:span text:style-name="T11"><draw:frame draw:style-name="fr3" draw:name="Object 3" text:anchor-type="as-char" svg:y="0cm" svg:width="6.165cm" style:rel-width="scale" svg:height="1.085cm" style:rel-height="scale" draw:z-index="2"><draw:object-ole xlink:href="./Object 3" xlink:type="simple" xlink:show="embed" xlink:actuate="onLoad"/><draw:image xlink:href="./ObjectReplacements/Object 3" xlink:type="simple" xlink:show="embed" xlink:actuate="onLoad"/></draw:frame></text:span></text:span></text:p>
      <text:h text:style-name="P36" text:outline-level="6">2、使用乾式氣體流量計</text:h>
      <text:p text:style-name="P19"><text:span text:style-name="預設段落字型"><text:span text:style-name="T11"><draw:frame draw:style-name="fr3" draw:name="Object 4" text:anchor-type="as-char" svg:y="0cm" svg:width="5.292cm" style:rel-width="scale" svg:height="1.085cm" style:rel-height="scale" draw:z-index="3"><draw:object-ole xlink:href="./Object 4" xlink:type="simple" xlink:show="embed" xlink:actuate="onLoad"/><draw:image xlink:href="./ObjectReplacements/Object 4" xlink:type="simple" xlink:show="embed" xlink:actuate="onLoad"/></draw:frame></text:span></text:span></text:p>
      <text:p text:style-name="P20">V<text:span text:style-name="預設段落字型"><text:span text:style-name="T8">SD</text:span></text:span>：在0℃、760mmHg下之乾式氣體體積（L）</text:p>
      <text:p text:style-name="P20">V<text:span text:style-name="預設段落字型"><text:span text:style-name="T8">W</text:span></text:span>：濕式氣體流量計測得之氣體體積（L）</text:p>
      <text:p text:style-name="P20">V<text:span text:style-name="預設段落字型"><text:span text:style-name="T8">D</text:span></text:span>：乾式氣體流量計測得之氣體體積（L）</text:p>
      <text:p text:style-name="P20">T ：流經氣體流量計之氣體溫度（℃）</text:p>
      <text:p text:style-name="P20">P<text:span text:style-name="預設段落字型"><text:span text:style-name="T8">a</text:span></text:span>：採樣時之壓力（mmHg）</text:p>
      <text:p text:style-name="P20">P<text:span text:style-name="預設段落字型"><text:span text:style-name="T8">m</text:span></text:span>：氣體流量計所顯示之壓差（mmHg）</text:p>
      <text:p text:style-name="P20">P<text:span text:style-name="預設段落字型"><text:span text:style-name="T8">v</text:span></text:span>：氣體溫度T時之飽和蒸氣壓（mmHg）</text:p>
      <text:h text:style-name="P32" text:outline-level="5"><text:bookmark-start text:name="_Toc388154567"/><text:bookmark-start text:name="_Toc388238982"/><text:bookmark-start text:name="_Toc388270015"/>（二）計算濃度<text:bookmark-end text:name="_Toc388154567"/><text:bookmark-end text:name="_Toc388238982"/><text:bookmark-end text:name="_Toc388270015"/></text:h>
      <text:p text:style-name="P13">甲醛之含量可由檢量線求得，帶入下列公式計算煙道氣體樣品中甲醛濃度。</text:p>
      <text:p text:style-name="P21"><text:span text:style-name="預設段落字型"><text:span text:style-name="T10"><draw:frame draw:style-name="fr3" draw:name="Object 5" text:anchor-type="as-char" svg:y="0cm" svg:width="4.339cm" style:rel-width="scale" svg:height="1.72cm" style:rel-height="scale" draw:z-index="4"><draw:object-ole xlink:href="./Object 5" xlink:type="simple" xlink:show="embed" xlink:actuate="onLoad"/><draw:image xlink:href="./ObjectReplacements/Object 5" xlink:type="simple" xlink:show="embed" xlink:actuate="onLoad"/></draw:frame></text:span></text:span></text:p>
      <text:p text:style-name="P20"><text:s/>C：甲醛濃度 [ppm（v/v）]</text:p>
      <text:p text:style-name="P20">V<text:span text:style-name="預設段落字型"><text:span text:style-name="T8">SD</text:span></text:span>：乾式氣體之體積（L）</text:p>
      <text:p text:style-name="P22">0.746：1μg甲醛（HCHO）相當之氣態體積（μL）（0℃，760mmHg）</text:p>
      <text:p text:style-name="P20"><text:s/>a：由檢量線所得甲醛含量（μg）</text:p>
      <text:p text:style-name="P20"><text:s/>b：空白實驗所得甲醛含量（μg）</text:p>
      <text:h text:style-name="P30" text:outline-level="4"><text:bookmark-start text:name="_Toc388154568"/><text:bookmark-start text:name="_Toc388238983"/><text:bookmark-start text:name="_Toc388270016"/><text:bookmark-start text:name="_Toc389966180"/>九、品質管制<text:bookmark-end text:name="_Toc388154568"/><text:bookmark-end text:name="_Toc388238983"/><text:bookmark-end text:name="_Toc388270016"/><text:bookmark-end text:name="_Toc389966180"/></text:h>
      <text:h text:style-name="P36" text:outline-level="6"><text:bookmark-start text:name="_Toc388154569"/><text:bookmark-start text:name="_Toc388238984"/><text:bookmark-start text:name="_Toc388270017"/><text:bookmark-start text:name="_Toc389966181"/>1、<text:span text:style-name="預設段落字型"><text:span text:style-name="T2">每批次應製作檢量線，其線性相關係數不得小於0.995。</text:span></text:span></text:h>
      <text:h text:style-name="P36" text:outline-level="6"><text:span text:style-name="預設段落字型"><text:span text:style-name="T3">2、</text:span></text:span><text:span text:style-name="預設段落字型"><text:span text:style-name="T4">每批次</text:span></text:span><text:span text:style-name="預設段落字型"><text:span text:style-name="T3">應測試試劑空白、運送空白及野外空白，了解試劑受污染之狀況。</text:span></text:span></text:h>
      <text:h text:style-name="P36" text:outline-level="6"><text:soft-page-break/><text:span text:style-name="預設段落字型"><text:span text:style-name="T3">3、</text:span></text:span><text:span text:style-name="預設段落字型"><text:span text:style-name="T4">每10</text:span></text:span><text:span text:style-name="預設段落字型"><text:span text:style-name="T2">個或每批次樣品</text:span></text:span>應做<text:span text:style-name="預設段落字型"><text:span text:style-name="T2">重複</text:span></text:span><text:span text:style-name="預設段落字型"><text:span text:style-name="T4">、添加及</text:span></text:span><text:span text:style-name="預設段落字型"><text:span text:style-name="T3">品管查核樣品分析，回收率偏差應在</text:span></text:span><text:span text:style-name="預設段落字型"><text:span text:style-name="T4">±15％</text:span></text:span><text:span text:style-name="預設段落字型"><text:span text:style-name="T3">以內。</text:span></text:span></text:h>
      <text:h text:style-name="P36" text:outline-level="6"><text:span text:style-name="預設段落字型"><text:span text:style-name="T3">4、</text:span></text:span><text:span text:style-name="預設段落字型"><text:span text:style-name="T4">每批次應以不同來源之中間濃度標準品進行檢量線確認，其偏差在±15％以內，否則需重新建立檢量線。</text:span></text:span></text:h>
      <text:h text:style-name="P36" text:outline-level="6"><text:span text:style-name="預設段落字型"><text:span text:style-name="T3">5、</text:span></text:span><text:span text:style-name="預設段落字型"><text:span text:style-name="T4">吸收液後瓶之測值不得大於前瓶之十分之一，否則視為採樣失敗。</text:span></text:span></text:h>
      <text:h text:style-name="P30" text:outline-level="4">十、精密度與準確度<text:bookmark-end text:name="_Toc388154569"/><text:bookmark-end text:name="_Toc388238984"/><text:bookmark-end text:name="_Toc388270017"/><text:bookmark-end text:name="_Toc389966181"/></text:h>
      <text:p text:style-name="P2">添加一定濃度之甲醛標準品於煙道氣體樣品中，進行重複分析，所得的準確度X（﹪）和精密度RSD（﹪）如下表所示。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11">物質名稱</text:p>
          </table:table-cell>
          <table:table-cell table:style-name="表格1.A1" table:number-columns-spanned="3" office:value-type="string">
            <text:p text:style-name="P4">回收率（﹪）</text:p>
          </table:table-cell>
          <table:covered-table-cell/>
          <table:covered-table-cell/>
          <table:table-cell table:style-name="表格1.A1" office:value-type="string">
            <text:p text:style-name="P11">平均百分回收率</text:p>
          </table:table-cell>
          <table:table-cell table:style-name="表格1.A1" office:value-type="string">
            <text:p text:style-name="P11">準確度</text:p>
          </table:table-cell>
          <table:table-cell table:style-name="表格1.A1" office:value-type="string">
            <text:p text:style-name="P11">精密度</text:p>
          </table:table-cell>
        </table:table-row>
        <table:table-row>
          <table:table-cell table:style-name="表格1.A2" office:value-type="string">
            <text:p text:style-name="P5"/>
          </table:table-cell>
          <table:table-cell table:style-name="表格1.A1" office:value-type="string">
            <text:p text:style-name="P11">1</text:p>
          </table:table-cell>
          <table:table-cell table:style-name="表格1.A1" office:value-type="string">
            <text:p text:style-name="P11">2</text:p>
          </table:table-cell>
          <table:table-cell table:style-name="表格1.A1" office:value-type="string">
            <text:p text:style-name="P11">3</text:p>
          </table:table-cell>
          <table:table-cell table:style-name="表格1.A2" office:value-type="string">
            <text:p text:style-name="P11">±標準偏差</text:p>
          </table:table-cell>
          <table:table-cell table:style-name="表格1.A2" office:value-type="string">
            <text:p text:style-name="P11">（﹪）</text:p>
          </table:table-cell>
          <table:table-cell table:style-name="表格1.A2" office:value-type="string">
            <text:p text:style-name="P11">（﹪）</text:p>
          </table:table-cell>
        </table:table-row>
        <table:table-row>
          <table:table-cell table:style-name="表格1.A3" office:value-type="string">
            <text:p text:style-name="P11">甲醛</text:p>
          </table:table-cell>
          <table:table-cell table:style-name="表格1.A3" office:value-type="string">
            <text:p text:style-name="P11">98.76</text:p>
          </table:table-cell>
          <table:table-cell table:style-name="表格1.A3" office:value-type="string">
            <text:p text:style-name="P11">96.98</text:p>
          </table:table-cell>
          <table:table-cell table:style-name="表格1.A3" office:value-type="string">
            <text:p text:style-name="P11">98.76</text:p>
          </table:table-cell>
          <table:table-cell table:style-name="表格1.A3" office:value-type="string">
            <text:p text:style-name="P11">98.17±1.03</text:p>
          </table:table-cell>
          <table:table-cell table:style-name="表格1.A3" office:value-type="string">
            <text:p text:style-name="P11">100.2~96.1</text:p>
          </table:table-cell>
          <table:table-cell table:style-name="表格1.A3" office:value-type="string">
            <text:p text:style-name="P11">1.05</text:p>
          </table:table-cell>
        </table:table-row>
      </table:table>
      <text:h text:style-name="P30" text:outline-level="4"><text:bookmark-start text:name="_Toc388154570"/><text:bookmark-start text:name="_Toc388238985"/><text:bookmark-start text:name="_Toc388270020"/><text:bookmark-start text:name="_Toc389966182"/>十一、參考文獻<text:bookmark-end text:name="_Toc388154570"/><text:bookmark-end text:name="_Toc388238985"/><text:bookmark-end text:name="_Toc388270020"/><text:bookmark-end text:name="_Toc389966182"/></text:h>
      <text:h text:style-name="P34" text:outline-level="5"><text:bookmark-start text:name="_Toc388270021"/><text:span text:style-name="預設段落字型"><text:span text:style-name="T5">（一）</text:span></text:span><text:span text:style-name="預設段落字型"><text:span text:style-name="T6">日本工業標準協會JIS K0303（1993），Methods for determination of formaldehyde in flue gas。</text:span></text:span><text:bookmark-end text:name="_Toc388270021"/></text:h>
      <text:h text:style-name="P34" text:outline-level="5"><text:span text:style-name="預設段落字型"><text:span text:style-name="T5">（二）</text:span></text:span><text:span text:style-name="預設段落字型"><text:span text:style-name="T6">行政院環境保護署，（83）環署檢字00543號，排放管道中粒狀污染物採樣及其濃</text:span></text:span><text:span text:style-name="預設段落字型"><text:span text:style-name="T5">度</text:span></text:span><text:span text:style-name="預設段落字型"><text:span text:style-name="T6">之測定方法。</text:span></text:span></text:h>
      <text:h text:style-name="P35" text:outline-level="5"><text:bookmark-start text:name="_Toc388154556"/><text:bookmark-start text:name="_Toc388238971"/><text:bookmark-start text:name="_Toc388270004"/>註：作業安全<text:bookmark-end text:name="_Toc388154556"/><text:bookmark-end text:name="_Toc388238971"/><text:bookmark-end text:name="_Toc388270004"/></text:h>
      <text:h text:style-name="P36" text:outline-level="6">1、本方法所使用之化學藥品部份具有高毒性、致癌性與惡臭，對人體健康有害，進行分析工作者應儘可能避免曝露。</text:h>
      <text:h text:style-name="P36" text:outline-level="6">2、在樣品前處理與配製標準品時，操作人員應穿著實驗衣、帶防毒口罩、安全眼鏡及手套，並在排煙櫃中進行操作。</text:h>
      <text:h text:style-name="P36" text:outline-level="6">3、一切樣品，儲放時應完全密封並放置於陰涼處，以避免外洩或汙染。</text:h>
      <text:p text:style-name="P6"/>
      <text:h text:style-name="P39" text:outline-level="6"><draw:frame draw:style-name="fr2" draw:name="圖片 6" text:anchor-type="as-char" svg:y="0cm" svg:width="13.838cm" style:rel-width="scale" svg:height="10.028cm" style:rel-height="scale" draw:z-index="13"><draw:image xlink:href="Pictures/100000000000020A0000017B7BFF520ED05C7C5F.jpg" xlink:type="simple" xlink:show="embed" xlink:actuate="onLoad"/><svg:desc>F:\轉檔\轉檔_十二月\gif\A72472B_p01.jpg</svg:desc></draw:frame></text:h>
      <text:p text:style-name="P23"/>
      <table:table table:name="表格2" table:style-name="表格2">
        <table:table-column table:style-name="表格2.A"/>
        <table:table-column table:style-name="表格2.B"/>
        <table:table-column table:style-name="表格2.C"/>
        <table:table-row>
          <table:table-cell table:style-name="表格2.A1" office:value-type="string">
            <text:p text:style-name="P7">A：過濾材質</text:p>
          </table:table-cell>
          <table:table-cell table:style-name="表格2.A1" office:value-type="string">
            <text:p text:style-name="P8"><text:span text:style-name="預設段落字型"><text:span text:style-name="T12">G</text:span></text:span><text:span text:style-name="預設段落字型"><text:span text:style-name="T13">1</text:span></text:span><text:span text:style-name="預設段落字型"><text:span text:style-name="T12">：第一吸收瓶</text:span></text:span></text:p>
          </table:table-cell>
          <table:table-cell table:style-name="表格2.A1" office:value-type="string">
            <text:p text:style-name="P24">L：採樣泵</text:p>
          </table:table-cell>
        </table:table-row>
        <table:table-row>
          <table:table-cell table:style-name="表格2.A1" office:value-type="string">
            <text:p text:style-name="P7">B：採樣管</text:p>
          </table:table-cell>
          <table:table-cell table:style-name="表格2.A1" office:value-type="string">
            <text:p text:style-name="P8"><text:span text:style-name="預設段落字型"><text:span text:style-name="T12">G</text:span></text:span><text:span text:style-name="預設段落字型"><text:span text:style-name="T13">2</text:span></text:span><text:span text:style-name="預設段落字型"><text:span text:style-name="T12">：第二吸收瓶</text:span></text:span></text:p>
          </table:table-cell>
          <table:table-cell table:style-name="表格2.A1" office:value-type="string">
            <text:p text:style-name="P24">M：氣體流量計</text:p>
          </table:table-cell>
        </table:table-row>
        <table:table-row>
          <table:table-cell table:style-name="表格2.A1" office:value-type="string">
            <text:p text:style-name="P7">C：保溫材料</text:p>
          </table:table-cell>
          <table:table-cell table:style-name="表格2.A1" office:value-type="string">
            <text:p text:style-name="P7">H：玻璃過濾器</text:p>
          </table:table-cell>
          <table:table-cell table:style-name="表格2.A1" office:value-type="string">
            <text:p text:style-name="P24">N：溫度計</text:p>
          </table:table-cell>
        </table:table-row>
        <table:table-row>
          <table:table-cell table:style-name="表格2.A1" office:value-type="string">
            <text:p text:style-name="P7">D：含氟橡膠管</text:p>
          </table:table-cell>
          <table:table-cell table:style-name="表格2.A1" office:value-type="string">
            <text:p text:style-name="P7">I：沖洗瓶</text:p>
          </table:table-cell>
          <table:table-cell table:style-name="表格2.A1" office:value-type="string">
            <text:p text:style-name="P24">O：壓力計</text:p>
          </table:table-cell>
        </table:table-row>
        <table:table-row>
          <table:table-cell table:style-name="表格2.A1" office:value-type="string">
            <text:p text:style-name="P25">E：熱電偶溫度計</text:p>
          </table:table-cell>
          <table:table-cell table:style-name="表格2.A1" office:value-type="string">
            <text:p text:style-name="P26"><text:span text:style-name="預設段落字型"><text:span text:style-name="T12">J</text:span></text:span><text:span text:style-name="預設段落字型"><text:span text:style-name="T13">1</text:span></text:span><text:span text:style-name="預設段落字型"><text:span text:style-name="T12">,J</text:span></text:span><text:span text:style-name="預設段落字型"><text:span text:style-name="T13">2</text:span></text:span><text:span text:style-name="預設段落字型"><text:span text:style-name="T12">：氣體通道之活栓開關</text:span></text:span></text:p>
          </table:table-cell>
          <table:table-cell table:style-name="表格2.A1" office:value-type="string">
            <text:p text:style-name="P27"><text:span text:style-name="預設段落字型"><text:span text:style-name="T12">P</text:span></text:span><text:span text:style-name="預設段落字型"><text:span text:style-name="T13">1</text:span></text:span><text:span text:style-name="預設段落字型"><text:span text:style-name="T12">,P</text:span></text:span><text:span text:style-name="預設段落字型"><text:span text:style-name="T13">2</text:span></text:span><text:span text:style-name="預設段落字型"><text:span text:style-name="T12">：調整流速用活栓</text:span></text:span></text:p>
          </table:table-cell>
        </table:table-row>
        <table:table-row>
          <table:table-cell table:style-name="表格2.A1" office:value-type="string">
            <text:p text:style-name="P7">F：加熱器</text:p>
          </table:table-cell>
          <table:table-cell table:style-name="表格2.A1" office:value-type="string">
            <text:p text:style-name="P7">K：乾燥管（矽膠）</text:p>
          </table:table-cell>
          <table:table-cell table:style-name="表格2.A1" office:value-type="string">
            <text:p text:style-name="P24"/>
          </table:table-cell>
        </table:table-row>
      </table:table>
      <text:p text:style-name="P28"><text:bookmark-start text:name="_Toc388272613"/><text:bookmark-start text:name="_Toc388345227"/><text:bookmark-start text:name="_Toc390238751"/><text:bookmark-start text:name="_Toc390328515"/><text:bookmark-start text:name="_Toc390488543"/><text:bookmark-start text:name="_Toc390603757"/><text:bookmark-start text:name="_Toc391868820"/><text:span text:style-name="預設段落字型"><text:span text:style-name="T14">圖 1、煙道中採樣樣品氣體設備之圖例</text:span></text:span><text:bookmark-end text:name="_Toc388272613"/><text:bookmark-end text:name="_Toc388345227"/><text:bookmark-end text:name="_Toc390238751"/><text:bookmark-end text:name="_Toc390328515"/><text:bookmark-end text:name="_Toc390488543"/><text:bookmark-end text:name="_Toc390603757"/><text:bookmark-end text:name="_Toc391868820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 style:font-pitch="fixed"/>
    <style:font-face style:name="華康中黑體" svg:font-family="華康中黑體" style:font-family-generic="modern" style:font-pitch="fixed"/>
    <style:font-face style:name="華康粗黑體" svg:font-family="華康粗黑體" style:font-family-generic="modern" style:font-pitch="fixed"/>
    <style:font-face style:name="標楷體" svg:font-family="標楷體" style:font-family-generic="script" style:font-pitch="fixed"/>
    <style:font-face style:name="華康楷書體W5" svg:font-family="華康楷書體W5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fo:text-shadow="none" style:text-underline-style="none" fo:font-weight="normal" style:letter-kerning="false" style:font-name-asian="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0pt" fo:letter-spacing="normal" fo:language="en" fo:country="US" fo:font-style="normal" fo:text-shadow="none" style:text-underline-style="none" fo:font-weight="normal" style:letter-kerning="false" fo:background-color="transparent" style:font-name-asian="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margin-left="0cm" fo:margin-right="0cm" style:line-height-at-least="0.635cm" fo:orphans="0" fo:widows="0" fo:hyphenation-ladder-count="no-limit" fo:text-indent="0.85cm" style:auto-text-indent="false" style:vertical-align="baseline"/>
      <style:text-properties fo:font-size="14pt" style:font-name-asian="標楷體" style:font-family-asian="標楷體" style:font-family-generic-asian="script" style:font-pitch-asian="fixed" style:font-size-asian="14pt" fo:hyphenate="false"/>
    </style:style>
    <style:style style:name="Heading_20_1" style:display-name="Heading 1" style:family="paragraph" style:next-style-name="Text_20_body" style:default-outline-level="1" style:class="text">
      <style:paragraph-properties fo:margin-top="0.212cm" fo:margin-bottom="0.212cm" loext:contextual-spacing="false" style:line-height-at-least="1.27cm" fo:text-align="center" style:justify-single-word="false" fo:orphans="0" fo:widows="0" fo:hyphenation-ladder-count="no-limit" fo:keep-with-next="always" style:vertical-align="baseline"/>
      <style:text-properties fo:font-size="16pt" fo:font-weight="bold" style:letter-kerning="true" style:font-name-asian="華康粗黑體" style:font-family-asian="華康粗黑體" style:font-family-generic-asian="modern" style:font-pitch-asian="fixed" style:font-size-asian="16pt" style:font-weight-asian="bold" fo:hyphenate="false"/>
    </style:style>
    <style:style style:name="Heading_20_2" style:display-name="Heading 2" style:family="paragraph" style:next-style-name="Text_20_body" style:default-outline-level="2" style:class="text">
      <style:paragraph-properties fo:margin-top="0.212cm" fo:margin-bottom="0.212cm" loext:contextual-spacing="false" style:line-height-at-least="1.27cm" fo:text-align="center" style:justify-single-word="false" fo:orphans="0" fo:widows="0" fo:hyphenation-ladder-count="no-limit" fo:keep-with-next="always" style:vertical-align="baseline"/>
      <style:text-properties fo:font-size="16pt" fo:font-weight="bold" style:font-name-asian="華康粗黑體" style:font-family-asian="華康粗黑體" style:font-family-generic-asian="modern" style:font-pitch-asian="fixed" style:font-size-asian="16pt" style:font-weight-asian="bold" fo:hyphenate="false"/>
    </style:style>
    <style:style style:name="Heading_20_3" style:display-name="Heading 3" style:family="paragraph" style:next-style-name="Text_20_body" style:default-outline-level="3" style:class="text">
      <style:paragraph-properties fo:margin-top="0.212cm" fo:margin-bottom="0.212cm" loext:contextual-spacing="false" style:line-height-at-least="0.847cm" fo:orphans="0" fo:widows="0" fo:hyphenation-ladder-count="no-limit" fo:keep-with-next="always" style:vertical-align="baseline"/>
      <style:text-properties fo:font-size="14pt" fo:font-weight="bold" style:font-name-asian="華康中黑體" style:font-family-asian="華康中黑體" style:font-family-generic-asian="modern" style:font-pitch-asian="fixed" style:font-size-asian="14pt" style:font-weight-asian="bold" fo:hyphenate="false"/>
    </style:style>
    <style:style style:name="Heading_20_4" style:display-name="Heading 4" style:family="paragraph" style:parent-style-name="Heading_20_3" style:next-style-name="Text_20_body" style:default-outline-level="4" style:class="text">
      <style:paragraph-properties fo:margin-left="1.27cm" fo:margin-right="0cm" style:line-height-at-least="0.635cm" fo:hyphenation-ladder-count="no-limit" fo:text-indent="-1.27cm" style:auto-text-indent="false" fo:keep-with-next="auto">
        <style:tab-stops/>
      </style:paragraph-properties>
      <style:text-properties fo:hyphenate="false"/>
    </style:style>
    <style:style style:name="Heading_20_5" style:display-name="Heading 5" style:family="paragraph" style:next-style-name="Text_20_body" style:default-outline-level="5" style:class="text">
      <style:paragraph-properties fo:margin-top="0.212cm" fo:margin-bottom="0.212cm" loext:contextual-spacing="false" style:line-height-at-least="0.847cm" fo:orphans="0" fo:widows="0" fo:hyphenation-ladder-count="no-limit" style:vertical-align="baseline"/>
      <style:text-properties fo:font-size="12pt" fo:font-style="italic" fo:font-weight="bold" style:font-name-asian="華康粗黑體" style:font-family-asian="華康粗黑體" style:font-family-generic-asian="modern" style:font-pitch-asian="fixed" style:font-size-asian="12pt" style:font-style-asian="italic" style:font-weight-asian="bold" fo:hyphenate="false"/>
    </style:style>
    <style:style style:name="Heading_20_6" style:display-name="Heading 6" style:family="paragraph" style:parent-style-name="Heading_20_5" style:next-style-name="Text_20_body" style:default-outline-level="6" style:class="text">
      <style:paragraph-properties fo:margin-left="2.963cm" fo:margin-right="0cm" fo:margin-top="0cm" fo:margin-bottom="0cm" loext:contextual-spacing="false" fo:line-height="100%" fo:hyphenation-ladder-count="no-limit" fo:text-indent="-0.734cm" style:auto-text-indent="false">
        <style:tab-stops/>
      </style:paragraph-properties>
      <style:text-properties fo:font-size="14pt" fo:font-style="normal" fo:font-weight="normal" style:font-name-asian="標楷體" style:font-family-asian="標楷體" style:font-family-generic-asian="script" style:font-pitch-asian="fixed" style:font-size-asian="14pt" style:font-style-asian="normal" style:font-weight-asian="normal" fo:hyphenate="false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margin-left="1.501cm" fo:margin-right="0cm" style:line-height-at-least="1.27cm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8pt" fo:font-weight="bold" style:font-size-asian="18pt" style:font-weight-asian="bold" fo:hyphenate="false"/>
    </style:style>
    <style:style style:name="章" style:family="paragraph" style:next-style-name="Heading_20_2">
      <style:paragraph-properties fo:line-height="1.27cm" fo:text-align="center" style:justify-single-word="false" fo:orphans="0" fo:widows="0" fo:hyphenation-ladder-count="no-limit" style:vertical-align="baseline"/>
      <style:text-properties fo:font-size="16pt" fo:font-weight="bold" style:font-name-asian="華康楷書體W5" style:font-family-asian="華康楷書體W5" style:font-family-generic-asian="script" style:font-pitch-asian="fixed" style:font-size-asian="16pt" style:font-weight-asian="bold" fo:hyphenate="false"/>
    </style:style>
    <style:style style:name="圖標題21" style:family="paragraph" style:parent-style-name="Heading_20_1" style:default-outline-level="" style:list-style-name="">
      <style:paragraph-properties fo:margin-left="0cm" fo:margin-right="0.011cm" fo:hyphenation-ladder-count="no-limit" fo:text-indent="0cm" style:auto-text-indent="false" style:text-autospace="none">
        <style:tab-stops>
          <style:tab-stop style:position="1.693cm"/>
          <style:tab-stop style:position="3.387cm"/>
          <style:tab-stop style:position="5.08cm"/>
          <style:tab-stop style:position="6.773cm"/>
          <style:tab-stop style:position="8.467cm"/>
          <style:tab-stop style:position="10.16cm"/>
          <style:tab-stop style:position="11.853cm"/>
          <style:tab-stop style:position="13.547cm"/>
        </style:tab-stops>
      </style:paragraph-properties>
      <style:text-properties fo:color="#008000" fo:font-size="14pt" fo:font-weight="normal" style:font-size-asian="14pt" style:font-weight-asian="normal" fo:hyphenate="false"/>
    </style:style>
    <style:style style:name="副標題" style:family="paragraph" style:parent-style-name="Text_20_body">
      <style:paragraph-properties fo:margin-top="0.212cm" fo:margin-bottom="0.212cm" loext:contextual-spacing="false" fo:line-height="1.27cm" fo:text-align="center" style:justify-single-word="false" fo:hyphenation-ladder-count="no-limit" style:text-autospace="none">
        <style:tab-stops>
          <style:tab-stop style:position="1.693cm"/>
          <style:tab-stop style:position="3.387cm"/>
          <style:tab-stop style:position="5.08cm"/>
          <style:tab-stop style:position="6.773cm"/>
          <style:tab-stop style:position="8.467cm"/>
          <style:tab-stop style:position="10.16cm"/>
          <style:tab-stop style:position="11.853cm"/>
          <style:tab-stop style:position="13.547cm"/>
        </style:tab-stops>
      </style:paragraph-properties>
      <style:text-properties fo:font-weight="bold" style:font-name-asian="華康中黑體" style:font-family-asian="華康中黑體" style:font-family-generic-asian="modern" style:font-pitch-asian="fixed" style:font-weight-asian="bold" fo:hyphenate="false"/>
    </style:style>
    <style:style style:name="圖表目錄" style:family="paragraph" style:next-style-name="Text_20_body">
      <style:paragraph-properties style:line-height-at-least="0.635cm" fo:orphans="0" fo:widows="0" fo:hyphenation-ladder-count="no-limit" style:vertical-align="baseline">
        <style:tab-stops>
          <style:tab-stop style:position="16cm" style:type="right" style:leader-style="dotted" style:leader-text="."/>
        </style:tab-stops>
      </style:paragraph-properties>
      <style:text-properties fo:font-size="12pt" style:font-name-asian="華康楷書體W5" style:font-family-asian="華康楷書體W5" style:font-family-generic-asian="script" style:font-pitch-asian="fixed" style:font-size-asian="12pt" fo:hyphenate="false"/>
    </style:style>
    <style:style style:name="內文有編號" style:family="paragraph" style:parent-style-name="Text_20_body" style:next-style-name="Text_20_body">
      <style:paragraph-properties fo:margin-left="0.801cm" fo:margin-right="0.011cm" style:line-height-at-least="0.847cm" fo:hyphenation-ladder-count="no-limit" fo:text-indent="-0.801cm" style:auto-text-indent="false" style:text-autospace="none">
        <style:tab-stops>
          <style:tab-stop style:position="0.893cm"/>
          <style:tab-stop style:position="2.586cm"/>
          <style:tab-stop style:position="4.279cm"/>
          <style:tab-stop style:position="5.973cm"/>
          <style:tab-stop style:position="7.666cm"/>
          <style:tab-stop style:position="9.359cm"/>
          <style:tab-stop style:position="11.053cm"/>
          <style:tab-stop style:position="12.746cm"/>
        </style:tab-stops>
      </style:paragraph-properties>
      <style:text-properties fo:color="#800000" style:font-name-asian="華康中黑體" style:font-family-asian="華康中黑體" style:font-family-generic-asian="modern" style:font-pitch-asian="fixed" fo:hyphenate="false"/>
    </style:style>
    <style:style style:name="圖標題" style:family="paragraph" style:parent-style-name="Heading_20_1" style:default-outline-level="" style:list-style-name="">
      <style:paragraph-properties fo:margin-left="0cm" fo:margin-right="0.011cm" fo:hyphenation-ladder-count="no-limit" fo:text-indent="0cm" style:auto-text-indent="false" style:text-autospace="none">
        <style:tab-stops>
          <style:tab-stop style:position="1.693cm"/>
          <style:tab-stop style:position="3.387cm"/>
          <style:tab-stop style:position="5.08cm"/>
          <style:tab-stop style:position="6.773cm"/>
          <style:tab-stop style:position="8.467cm"/>
          <style:tab-stop style:position="10.16cm"/>
          <style:tab-stop style:position="11.853cm"/>
          <style:tab-stop style:position="13.547cm"/>
        </style:tab-stops>
      </style:paragraph-properties>
      <style:text-properties fo:font-size="14pt" style:font-name-asian="細明體" style:font-family-asian="細明體" style:font-family-generic-asian="modern" style:font-pitch-asian="fixed" style:font-size-asian="14pt" fo:hyphenate="false"/>
    </style:style>
    <style:style style:name="圖標題7" style:family="paragraph" style:parent-style-name="Heading_20_1" style:default-outline-level="" style:list-style-name="">
      <style:paragraph-properties fo:margin-left="0cm" fo:margin-right="0.011cm" fo:hyphenation-ladder-count="no-limit" fo:text-indent="0cm" style:auto-text-indent="false" style:text-autospace="none">
        <style:tab-stops>
          <style:tab-stop style:position="1.693cm"/>
          <style:tab-stop style:position="3.387cm"/>
          <style:tab-stop style:position="5.08cm"/>
          <style:tab-stop style:position="6.773cm"/>
          <style:tab-stop style:position="8.467cm"/>
          <style:tab-stop style:position="10.16cm"/>
          <style:tab-stop style:position="11.853cm"/>
          <style:tab-stop style:position="13.547cm"/>
        </style:tab-stops>
      </style:paragraph-properties>
      <style:text-properties fo:font-weight="normal" style:font-weight-asian="normal" fo:hyphenate="false"/>
    </style:style>
    <style:style style:name="Index" style:family="paragraph" style:parent-style-name="Standard" style:class="index">
      <style:paragraph-properties text:number-lines="false" text:line-number="0"/>
    </style:style>
    <style:style style:name="Contents_20_1" style:display-name="Contents 1" style:family="paragraph" style:parent-style-name="Heading_20_1" style:next-style-name="Text_20_body" style:default-outline-level="" style:list-style-name="" style:class="index">
      <style:paragraph-properties fo:margin-top="0cm" fo:margin-bottom="0cm" loext:contextual-spacing="false" style:line-height-at-least="0.847cm" fo:text-align="start" style:justify-single-word="false" fo:hyphenation-ladder-count="no-limit">
        <style:tab-stops>
          <style:tab-stop style:position="16cm" style:leader-style="dotted" style:leader-text="."/>
        </style:tab-stops>
      </style:paragraph-properties>
      <style:text-properties fo:font-size="14pt" fo:font-weight="normal" style:font-name-asian="華康楷書體W5" style:font-family-asian="華康楷書體W5" style:font-family-generic-asian="script" style:font-pitch-asian="fixed" style:font-size-asian="14pt" style:font-weight-asian="normal" fo:hyphenate="false"/>
    </style:style>
    <style:style style:name="Contents_20_2" style:display-name="Contents 2" style:family="paragraph" style:parent-style-name="Heading_20_2" style:next-style-name="Text_20_body" style:default-outline-level="" style:list-style-name="" style:class="index">
      <style:paragraph-properties fo:margin-left="2.75cm" fo:margin-right="0cm" fo:margin-top="0cm" fo:margin-bottom="0cm" loext:contextual-spacing="false" style:line-height-at-least="0.635cm" fo:hyphenation-ladder-count="no-limit" fo:text-indent="-1.69cm" style:auto-text-indent="false">
        <style:tab-stops>
          <style:tab-stop style:position="-1.057cm" style:leader-style="dotted" style:leader-text="."/>
          <style:tab-stop style:position="13.25cm" style:type="right" style:leader-style="dotted" style:leader-text="."/>
        </style:tab-stops>
      </style:paragraph-properties>
      <style:text-properties fo:font-size="12pt" fo:font-weight="normal" style:font-name-asian="華康楷書體W5" style:font-family-asian="華康楷書體W5" style:font-family-generic-asian="script" style:font-pitch-asian="fixed" style:font-size-asian="12pt" style:font-weight-asian="normal" fo:hyphenate="false"/>
    </style:style>
    <style:style style:name="Contents_20_3" style:display-name="Contents 3" style:family="paragraph" style:parent-style-name="Text_20_body" style:next-style-name="Text_20_body" style:class="index">
      <style:paragraph-properties fo:margin-left="2.33cm" fo:margin-right="0cm" fo:hyphenation-ladder-count="no-limit" fo:text-indent="-0.85cm" style:auto-text-indent="false">
        <style:tab-stops>
          <style:tab-stop style:position="13.67cm" style:type="right" style:leader-style="dotted" style:leader-text="."/>
        </style:tab-stops>
      </style:paragraph-properties>
      <style:text-properties fo:font-style="italic" style:font-style-asian="italic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class="extra">
      <style:paragraph-properties style:line-height-at-least="0.635cm" fo:orphans="0" fo:widows="0" fo:hyphenation-ladder-count="no-limit" style:vertical-align="baseline"/>
      <style:text-properties fo:font-size="12pt" style:font-name-asian="華康楷書體W5" style:font-family-asian="華康楷書體W5" style:font-family-generic-asian="script" style:font-pitch-asian="fixed" style:font-size-asian="12pt" fo:hyphenate="false"/>
    </style:style>
    <style:style style:name="表圖目錄" style:family="paragraph">
      <style:paragraph-properties style:line-height-at-least="0.635cm" fo:orphans="0" fo:widows="0" fo:hyphenation-ladder-count="no-limit" style:vertical-align="baseline"/>
      <style:text-properties fo:font-size="12pt" style:font-name-asian="華康楷書體W5" style:font-family-asian="華康楷書體W5" style:font-family-generic-asian="script" style:font-pitch-asian="fixed" style:font-size-asian="12pt" fo:hyphenate="false"/>
    </style:style>
    <style:style style:name="Footer" style:family="paragraph" style:parent-style-name="Text_20_body" style:class="extra">
      <style:paragraph-properties fo:margin-left="0cm" fo:margin-right="0.011cm" fo:line-height="150%" fo:keep-together="always" fo:hyphenation-ladder-count="no-limit" fo:text-indent="0.801cm" style:auto-text-indent="false" style:text-autospace="none">
        <style:tab-stops>
          <style:tab-stop style:position="1.693cm"/>
          <style:tab-stop style:position="3.387cm"/>
          <style:tab-stop style:position="5.08cm"/>
          <style:tab-stop style:position="6.773cm"/>
          <style:tab-stop style:position="8.255cm" style:type="center"/>
          <style:tab-stop style:position="8.467cm"/>
          <style:tab-stop style:position="10.16cm"/>
          <style:tab-stop style:position="11.853cm"/>
          <style:tab-stop style:position="13.547cm"/>
          <style:tab-stop style:position="15.24cm" style:type="right"/>
        </style:tab-stops>
      </style:paragraph-properties>
      <style:text-properties fo:font-size="9pt" style:font-size-asian="9pt" fo:hyphenate="false"/>
    </style:style>
    <style:style style:name="方程式" style:family="paragraph">
      <style:paragraph-properties fo:margin-left="1.75cm" fo:margin-right="0cm" fo:margin-top="0.212cm" fo:margin-bottom="0.212cm" loext:contextual-spacing="false" fo:line-height="1.27cm" fo:orphans="0" fo:widows="0" fo:hyphenation-ladder-count="no-limit" fo:text-indent="0cm" style:auto-text-indent="false" style:vertical-align="baseline">
        <style:tab-stops>
          <style:tab-stop style:position="0.367cm"/>
        </style:tab-stops>
      </style:paragraph-properties>
      <style:text-properties fo:color="#0000ff" fo:font-size="14pt" style:font-name-asian="華康楷書體W5" style:font-family-asian="華康楷書體W5" style:font-family-generic-asian="script" style:font-pitch-asian="fixed" style:font-size-asian="14pt" fo:hyphenate="false"/>
    </style:style>
    <style:style style:name="表格1" style:family="paragraph">
      <style:paragraph-properties style:line-height-at-least="0.635cm" fo:orphans="0" fo:widows="0" fo:hyphenation-ladder-count="no-limit" style:vertical-align="baseline"/>
      <style:text-properties fo:font-size="14pt" style:font-name-asian="華康楷書體W5" style:font-family-asian="華康楷書體W5" style:font-family-generic-asian="script" style:font-pitch-asian="fixed" style:font-size-asian="14pt" fo:hyphenate="false"/>
    </style:style>
    <style:style style:name="H3" style:family="paragraph" style:parent-style-name="Text_20_body" style:next-style-name="Text_20_body" style:default-outline-level="4" style:list-style-name="">
      <style:paragraph-properties fo:margin-top="0.176cm" fo:margin-bottom="0.176cm" loext:contextual-spacing="false" fo:line-height="100%" fo:hyphenation-ladder-count="no-limit" fo:keep-with-next="always" style:text-autospace="none" style:vertical-align="auto"/>
      <style:text-properties fo:font-weight="bold" style:font-name-asian="新細明體" style:font-family-asian="新細明體" style:font-family-generic-asian="roman" style:font-pitch-asian="variable" style:font-weight-asian="bold" fo:hyphenate="false"/>
    </style:style>
    <style:style style:name="本文" style:family="paragraph" style:parent-style-name="Text_20_body">
      <style:paragraph-properties fo:text-align="end" style:justify-single-word="false" fo:hyphenation-ladder-count="no-limit"/>
      <style:text-properties fo:hyphenate="false"/>
    </style:style>
    <style:style style:name="_28_1_29_" style:display-name="(1)" style:family="paragraph" style:parent-style-name="Heading_20_6" style:default-outline-level="6" style:list-style-name="">
      <style:paragraph-properties fo:margin-left="4.022cm" fo:margin-right="0cm" fo:hyphenation-ladder-count="no-limit" fo:text-indent="-1.157cm" style:auto-text-indent="false">
        <style:tab-stops/>
      </style:paragraph-properties>
      <style:text-properties fo:hyphenate="false"/>
    </style:style>
    <style:style style:name="內二" style:family="paragraph" style:parent-style-name="Text_20_body">
      <style:paragraph-properties fo:margin-left="2.117cm" fo:margin-right="0cm" fo:line-height="100%" fo:hyphenation-ladder-count="no-limit" fo:text-indent="0cm" style:auto-text-indent="false">
        <style:tab-stops/>
      </style:paragraph-properties>
      <style:text-properties fo:hyphenate="false"/>
    </style:style>
    <style:style style:name="標題_20_6-1" style:display-name="標題 6-1" style:family="paragraph" style:parent-style-name="Heading_20_6" style:default-outline-level="6" style:list-style-name="">
      <style:paragraph-properties fo:margin-left="1.905cm" fo:margin-right="0cm" fo:text-align="justify" style:justify-single-word="false" fo:hyphenation-ladder-count="no-limit" fo:text-indent="0cm" style:auto-text-indent="false">
        <style:tab-stops/>
      </style:paragraph-properties>
      <style:text-properties fo:hyphenate="false"/>
    </style:style>
    <style:style style:name="_31_.內文" style:display-name="1.內文" style:family="paragraph" style:parent-style-name="Text_20_body">
      <style:paragraph-properties fo:margin-left="2.963cm" fo:margin-right="0cm" fo:hyphenation-ladder-count="no-limit" fo:text-indent="1.058cm" style:auto-text-indent="false">
        <style:tab-stops/>
      </style:paragraph-properties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Page_20_Number" style:display-name="Page Number" style:family="text">
      <style:text-properties fo:color="#000000" style:font-name="Times New Roman" fo:font-family="'Times New Roman'" style:font-family-generic="roman" style:font-pitch="variable" fo:font-size="12pt" style:text-underline-style="none" style:font-name-asian="華康楷書體W5" style:font-family-asian="華康楷書體W5" style:font-family-generic-asian="script" style:font-pitch-asian="fixed" style:font-size-asian="12pt"/>
    </style:style>
    <style:style style:name="a0" style:family="graphic"/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a0">
      <style:graphic-properties style:wrap="parallel" style:number-wrapped-paragraphs="no-limit" style:vertical-pos="top" style:vertical-rel="paragraph" style:horizontal-pos="from-left" style:horizontal-rel="page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1.501cm" fo:margin-bottom="1.75cm" fo:margin-left="2.501cm" fo:margin-right="2.50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1.2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Footer"><draw:frame draw:style-name="Mfr1" draw:name="訊框1" text:anchor-type="paragraph" svg:x="8.924cm" svg:width="2.88cm" draw:z-index="12"><draw:text-box fo:min-height="0.041cm"><text:p text:style-name="Footer">第<text:page-number text:select-page="current">8</text:page-number>頁，共<text:page-count>8</text:page-count>頁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7.2$Windows_x86 LibreOffice_project/6b8ed514a9f8b44d37a1b96673cbbdd077e24059</meta:generator>
    <dc:title>排放管道中甲醛標準檢測方法－4-胺基-3-胼基-5-硫醇基-1,2,4-三唑比色法(NIEA A724.72B)</dc:title>
    <dc:subject>排放管道中甲醛標準檢測方法－4-胺基-3-胼基-5-硫醇基-1,2,4-三唑比色法(NIEA A724.72B)</dc:subject>
    <meta:keyword>比色法;甲醛;排放管道</meta:keyword>
    <meta:initial-creator>環檢所 </meta:initial-creator>
    <meta:creation-date>2018-04-20T14:12:53.062000000</meta:creation-date>
    <meta:editing-cycles>3</meta:editing-cycles>
    <meta:editing-duration>PT1M8S</meta:editing-duration>
    <dc:date>2018-04-20T16:19:46.265000000</dc:date>
    <dc:creator>環檢所 </dc:creator>
    <meta:document-statistic meta:table-count="2" meta:image-count="1" meta:object-count="5" meta:page-count="8" meta:paragraph-count="157" meta:word-count="3292" meta:character-count="4106" meta:non-whitespace-character-count="4046"/>
    <meta:template xlink:type="simple" xlink:actuate="onRequest" xlink:title="" xlink:href="chemdoc.dot"/>
  </office:meta>
</office:document-meta>
</file>