
<file path=META-INF/manifest.xml><?xml version="1.0" encoding="utf-8"?>
<manifest:manifest xmlns:manifest="urn:oasis:names:tc:opendocument:xmlns:manifest:1.0">
  <manifest:file-entry manifest:full-path="Object 3/" manifest:media-type="application/vnd.oasis.opendocument.formula"/>
  <manifest:file-entry manifest:full-path="Object 2/" manifest:media-type="application/vnd.oasis.opendocument.formula"/>
  <manifest:file-entry manifest:full-path="/" manifest:media-type="application/vnd.oasis.opendocument.text"/>
  <manifest:file-entry manifest:full-path="Object 1/" manifest:media-type="application/vnd.oasis.opendocument.formula"/>
  <manifest:file-entry manifest:full-path="content.xml" manifest:media-type="text/xml"/>
  <manifest:file-entry manifest:full-path="Object 3/content.xml" manifest:media-type="text/xml"/>
  <manifest:file-entry manifest:full-path="Object 2/content.xml" manifest:media-type="text/xml"/>
  <manifest:file-entry manifest:full-path="settings.xml" manifest:media-type="text/xml"/>
  <manifest:file-entry manifest:full-path="styles.xml" manifest:media-type="text/xml"/>
  <manifest:file-entry manifest:full-path="Object 1/conten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, MingLiU" svg:font-family="細明體, MingLiU" style:font-family-generic="modern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h1" style:master-page-name="MP0" style:family="paragraph">
      <style:paragraph-properties fo:break-before="page" style:snap-to-layout-grid="false" fo:text-align="center" fo:margin-top="0.0847in" fo:margin-bottom="0.0847in"/>
    </style:style>
    <style:style style:name="T9" style:parent-style-name="預設段落字型" style:family="text">
      <style:text-properties style:font-name="Times New Roman" style:font-name-asian="標楷體" style:font-name-complex="Times New Roman" fo:font-weight="normal" style:font-weight-asian="normal" style:font-weight-complex="normal" fo:font-size="16pt" style:font-size-asian="16pt"/>
    </style:style>
    <style:style style:name="T10" style:parent-style-name="預設段落字型" style:family="text">
      <style:text-properties style:font-name="Times New Roman" style:font-name-asian="Times New Roman" style:font-name-complex="Times New Roman" fo:font-weight="normal" style:font-weight-asian="normal" style:font-weight-complex="normal" fo:font-size="16pt" style:font-size-asian="16pt"/>
    </style:style>
    <style:style style:name="T11" style:parent-style-name="預設段落字型" style:family="text">
      <style:text-properties style:font-name="Times New Roman" style:font-name-asian="標楷體" style:font-name-complex="Times New Roman" fo:font-weight="normal" style:font-weight-asian="normal" style:font-weight-complex="normal" fo:font-size="16pt" style:font-size-asian="16pt"/>
    </style:style>
    <style:style style:name="P12" style:parent-style-name="日期" style:family="paragraph">
      <style:paragraph-properties fo:widows="0" fo:orphans="0" fo:margin-top="0.0847in" fo:margin-bottom="0.0847in"/>
      <style:text-properties style:font-name="Times New Roman" style:font-name-asian="標楷體" style:font-name-complex="Times New Roman" style:font-weight-complex="bold" fo:font-size="11pt" style:font-size-asian="11pt"/>
    </style:style>
    <style:style style:name="P13" style:parent-style-name="日期" style:family="paragraph">
      <style:paragraph-properties fo:widows="0" fo:orphans="0" fo:margin-top="0.0847in" fo:margin-bottom="0.0847in"/>
      <style:text-properties style:font-name="Times New Roman" style:font-name-asian="標楷體" style:font-name-complex="Times New Roman" style:font-weight-complex="bold"/>
    </style:style>
    <style:style style:name="P14" style:parent-style-name="h2" style:family="paragraph">
      <style:paragraph-properties style:snap-to-layout-grid="false" fo:text-align="justify" fo:margin-top="0.0847in" fo:margin-bottom="0.0847in"/>
      <style:text-properties style:font-name="Times New Roman" style:font-name-asian="標楷體" style:font-name-complex="Times New Roman" fo:font-weight="normal" style:font-weight-asian="normal" style:font-weight-complex="normal" fo:font-size="14pt" style:font-size-asian="14pt" style:font-size-complex="14pt"/>
    </style:style>
    <style:style style:name="P15" style:parent-style-name="p1" style:family="paragraph">
      <style:paragraph-properties style:snap-to-layout-grid="false" fo:text-align="justify" fo:margin-top="0.0847in" fo:margin-bottom="0.0847in" fo:margin-left="0.3333in" fo:text-indent="0.3888in">
        <style:tab-stops/>
      </style:paragraph-properties>
    </style:style>
    <style:style style:name="T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7" style:parent-style-name="h2" style:family="paragraph">
      <style:paragraph-properties style:snap-to-layout-grid="false" fo:text-align="justify" fo:margin-top="0.0847in" fo:margin-bottom="0.0847in"/>
      <style:text-properties style:font-name="Times New Roman" style:font-name-asian="標楷體" style:font-name-complex="Times New Roman" fo:font-weight="normal" style:font-weight-asian="normal" style:font-weight-complex="normal" fo:font-size="14pt" style:font-size-asian="14pt" style:font-size-complex="14pt"/>
    </style:style>
    <style:style style:name="P28" style:parent-style-name="p1" style:family="paragraph">
      <style:paragraph-properties style:snap-to-layout-grid="false" fo:text-align="justify" fo:margin-top="0.0847in" fo:margin-bottom="0.0847in" fo:margin-left="0.3333in" fo:text-indent="0.3888in">
        <style:tab-stops/>
      </style:paragraph-properties>
    </style:style>
    <style:style style:name="T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42" style:parent-style-name="h2" style:family="paragraph">
      <style:paragraph-properties style:snap-to-layout-grid="false" fo:text-align="justify" fo:margin-top="0.0847in" fo:margin-bottom="0.0847in"/>
      <style:text-properties style:font-name="Times New Roman" style:font-name-asian="標楷體" style:font-name-complex="Times New Roman" fo:font-weight="normal" style:font-weight-asian="normal" style:font-weight-complex="normal" fo:font-size="14pt" style:font-size-asian="14pt" style:font-size-complex="14pt"/>
    </style:style>
    <style:style style:name="P43" style:parent-style-name="p2" style:family="paragraph">
      <style:paragraph-properties style:snap-to-layout-grid="false" fo:text-align="justify" fo:margin-top="0.0847in" fo:margin-bottom="0.0847in" fo:margin-left="0.9979in" fo:text-indent="-0.6243in">
        <style:tab-stops/>
      </style:paragraph-properties>
    </style:style>
    <style:style style:name="T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8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7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0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9" style:parent-style-name="p2" style:family="paragraph">
      <style:paragraph-properties style:snap-to-layout-grid="false" fo:text-align="justify" fo:margin-top="0.0847in" fo:margin-bottom="0.0847in" fo:margin-left="0.9979in" fo:text-indent="-0.6243in">
        <style:tab-stops/>
      </style:paragraph-properties>
    </style:style>
    <style:style style:name="T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4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77" style:parent-style-name="p2" style:family="paragraph">
      <style:paragraph-properties style:snap-to-layout-grid="false" fo:text-align="justify" fo:margin-top="0.0847in" fo:margin-bottom="0.0847in" fo:margin-left="0.9979in" fo:text-indent="-0.624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78" style:parent-style-name="p2" style:family="paragraph">
      <style:paragraph-properties style:snap-to-layout-grid="false" fo:text-align="justify" fo:margin-top="0.0847in" fo:margin-bottom="0.0847in" fo:margin-left="0.9979in" fo:text-indent="-0.6243in">
        <style:tab-stops/>
      </style:paragraph-properties>
    </style:style>
    <style:style style:name="T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1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4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7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92" style:parent-style-name="p2" style:family="paragraph">
      <style:paragraph-properties style:snap-to-layout-grid="false" fo:text-align="justify" fo:margin-top="0.0847in" fo:margin-bottom="0.0847in" fo:margin-left="0.9979in" fo:text-indent="-0.624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93" style:parent-style-name="p2" style:family="paragraph">
      <style:paragraph-properties style:snap-to-layout-grid="false" fo:text-align="justify" fo:margin-top="0.0847in" fo:margin-bottom="0.0847in" fo:margin-left="0.9979in" fo:text-indent="-0.624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94" style:parent-style-name="h2" style:family="paragraph">
      <style:paragraph-properties style:snap-to-layout-grid="false" fo:text-align="justify" fo:margin-top="0.0847in" fo:margin-bottom="0.0847in"/>
    </style:style>
    <style:style style:name="T95" style:parent-style-name="預設段落字型" style:family="text">
      <style:text-properties style:font-name="Times New Roman" style:font-name-asian="標楷體" style:font-name-complex="Times New Roman" fo:font-weight="normal" style:font-weight-asian="normal" style:font-weight-complex="normal" fo:font-size="14pt" style:font-size-asian="14pt" style:font-size-complex="14pt"/>
    </style:style>
    <style:style style:name="T96" style:parent-style-name="預設段落字型" style:family="text">
      <style:text-properties style:font-name="Times New Roman" style:font-name-asian="標楷體" style:font-name-complex="Times New Roman" fo:font-weight="normal" style:font-weight-asian="normal" style:font-weight-complex="normal" fo:font-size="14pt" style:font-size-asian="14pt" style:font-size-complex="14pt" style:text-underline-type="single" style:text-underline-style="solid" style:text-underline-width="auto" style:text-underline-mode="continuous"/>
    </style:style>
    <style:style style:name="P97" style:parent-style-name="p2" style:family="paragraph">
      <style:paragraph-properties style:snap-to-layout-grid="false" fo:text-align="justify" fo:margin-top="0.0847in" fo:margin-bottom="0.0847in" fo:margin-left="0.875in" fo:text-indent="-0.875in">
        <style:tab-stops/>
      </style:paragraph-properties>
    </style:style>
    <style:style style:name="T9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06" style:parent-style-name="p2" style:family="paragraph">
      <style:paragraph-properties style:snap-to-layout-grid="false" fo:text-align="justify" fo:margin-top="0.0847in" fo:margin-bottom="0.0847in" fo:margin-left="0in" fo:text-indent="0in">
        <style:tab-stops/>
      </style:paragraph-properties>
    </style:style>
    <style:style style:name="T10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09" style:parent-style-name="p2" style:family="paragraph">
      <style:paragraph-properties style:snap-to-layout-grid="false" fo:text-align="justify" fo:margin-top="0.0847in" fo:margin-bottom="0.0847in" fo:margin-left="0in" fo:text-indent="0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10" style:parent-style-name="p2" style:family="paragraph">
      <style:paragraph-properties style:snap-to-layout-grid="false" fo:text-align="justify" fo:margin-top="0.0847in" fo:margin-bottom="0.0847in" fo:margin-left="0in" fo:text-indent="0in">
        <style:tab-stops/>
      </style:paragraph-properties>
    </style:style>
    <style:style style:name="T1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5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1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18" style:parent-style-name="p2" style:family="paragraph">
      <style:paragraph-properties style:snap-to-layout-grid="false" fo:text-align="justify" fo:margin-top="0.0847in" fo:margin-bottom="0.0847in" fo:margin-left="0in" fo:text-indent="0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19" style:parent-style-name="h2" style:family="paragraph">
      <style:paragraph-properties style:snap-to-layout-grid="false" fo:text-align="justify" fo:margin-top="0.0847in" fo:margin-bottom="0.0847in"/>
      <style:text-properties style:font-name="Times New Roman" style:font-name-asian="標楷體" style:font-name-complex="Times New Roman" fo:font-weight="normal" style:font-weight-asian="normal" style:font-weight-complex="normal" fo:font-size="14pt" style:font-size-asian="14pt" style:font-size-complex="14pt"/>
    </style:style>
    <style:style style:name="P120" style:parent-style-name="p2" style:family="paragraph">
      <style:paragraph-properties style:snap-to-layout-grid="false" fo:text-align="justify" fo:margin-top="0.0847in" fo:margin-bottom="0.0847in" fo:margin-left="0.3895in" fo:text-indent="0in">
        <style:tab-stops/>
      </style:paragraph-properties>
    </style:style>
    <style:style style:name="T1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22" style:parent-style-name="p2" style:family="paragraph">
      <style:paragraph-properties style:snap-to-layout-grid="false" fo:text-align="justify" fo:margin-top="0.0847in" fo:margin-bottom="0.0847in" fo:margin-left="0.3895in" fo:text-indent="0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23" style:parent-style-name="p2" style:family="paragraph">
      <style:paragraph-properties style:snap-to-layout-grid="false" fo:margin-top="0.0847in" fo:margin-bottom="0.0847in" fo:margin-left="0.984in" fo:text-indent="-0.5902in">
        <style:tab-stops/>
      </style:paragraph-properties>
    </style:style>
    <style:style style:name="T1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1" style:parent-style-name="預設段落字型" style:family="text">
      <style:text-properties style:font-name="Times New Roman" style:font-name-asian="標楷體" style:font-name-complex="Times New Roman" style:text-position="super 64.2%" fo:font-size="14pt" style:font-size-asian="14pt" style:font-size-complex="14pt"/>
    </style:style>
    <style:style style:name="T1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5" style:parent-style-name="預設段落字型" style:family="text">
      <style:text-properties style:font-name="Times New Roman" style:font-name-asian="標楷體" style:font-name-complex="Times New Roman" style:text-position="super 64.2%" fo:font-size="14pt" style:font-size-asian="14pt" style:font-size-complex="14pt"/>
    </style:style>
    <style:style style:name="T1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38" style:parent-style-name="p2" style:family="paragraph">
      <style:paragraph-properties style:snap-to-layout-grid="false" fo:text-align="justify" fo:margin-top="0.0847in" fo:margin-bottom="0.0847in" fo:margin-left="0.3895in" fo:text-indent="0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39" style:parent-style-name="p2" style:family="paragraph">
      <style:paragraph-properties style:snap-to-layout-grid="false" fo:text-align="justify" fo:margin-top="0.0847in" fo:margin-bottom="0.0847in" fo:margin-left="0.3895in" fo:text-indent="0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40" style:parent-style-name="p2" style:family="paragraph">
      <style:paragraph-properties style:snap-to-layout-grid="false" fo:text-align="justify" fo:margin-top="0.0847in" fo:margin-bottom="0.0847in" fo:margin-left="1in" fo:text-indent="-0.6083in">
        <style:tab-stops/>
      </style:paragraph-properties>
    </style:style>
    <style:style style:name="T1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8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1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2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15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61" style:parent-style-name="p2" style:family="paragraph">
      <style:paragraph-properties style:snap-to-layout-grid="false" fo:text-align="justify" fo:margin-top="0.0847in" fo:margin-bottom="0.0847in" fo:margin-left="1.0805in" fo:text-indent="-0.6652in">
        <style:tab-stops/>
      </style:paragraph-properties>
    </style:style>
    <style:style style:name="T1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5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1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8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1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新細明體, PMingLiU" style:font-name-complex="新細明體, PMingLiU" fo:font-size="14pt" style:font-size-asian="14pt" style:font-size-complex="14pt"/>
    </style:style>
    <style:style style:name="T1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3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1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6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1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3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1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86" style:parent-style-name="p2" style:family="paragraph">
      <style:paragraph-properties style:snap-to-layout-grid="false" fo:text-align="justify" fo:margin-top="0.0847in" fo:margin-bottom="0.0847in" fo:margin-left="1in" fo:text-indent="-0.6083in">
        <style:tab-stops/>
      </style:paragraph-properties>
    </style:style>
    <style:style style:name="T1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0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1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4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1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新細明體, PMingLiU" style:font-name-complex="新細明體, PMingLiU" fo:font-size="14pt" style:font-size-asian="14pt" style:font-size-complex="14pt"/>
    </style:style>
    <style:style style:name="T19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9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2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2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20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9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2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12" style:parent-style-name="p2" style:family="paragraph">
      <style:paragraph-properties style:snap-to-layout-grid="false" fo:text-align="justify" fo:margin-top="0.0847in" fo:margin-bottom="0.0847in" fo:margin-left="0.9993in" fo:text-indent="-0.6243in">
        <style:tab-stops/>
      </style:paragraph-properties>
    </style:style>
    <style:style style:name="T2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3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2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0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2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新細明體, PMingLiU" style:font-name-complex="新細明體, PMingLiU" fo:font-size="14pt" style:font-size-asian="14pt" style:font-size-complex="14pt"/>
    </style:style>
    <style:style style:name="T2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5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2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8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23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4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2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7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2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新細明體, PMingLiU" style:font-name-complex="新細明體, PMingLiU" fo:font-size="14pt" style:font-size-asian="14pt" style:font-size-complex="14pt"/>
    </style:style>
    <style:style style:name="T2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2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25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1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2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6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2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9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2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新細明體, PMingLiU" style:font-name-complex="新細明體, PMingLiU" fo:font-size="14pt" style:font-size-asian="14pt" style:font-size-complex="14pt"/>
    </style:style>
    <style:style style:name="T2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4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2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1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2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6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2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89" style:parent-style-name="p2" style:family="paragraph">
      <style:paragraph-properties style:snap-to-layout-grid="false" fo:text-align="justify" fo:margin-top="0.0847in" fo:margin-bottom="0.0847in" fo:margin-left="1in" fo:text-indent="0in">
        <style:tab-stops/>
      </style:paragraph-properties>
    </style:style>
    <style:style style:name="T2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98" style:parent-style-name="p2" style:family="paragraph">
      <style:paragraph-properties style:snap-to-layout-grid="false" fo:text-align="justify" fo:margin-top="0.0847in" fo:margin-bottom="0.0847in" fo:margin-left="0.9993in" fo:text-indent="-0.6243in">
        <style:tab-stops/>
      </style:paragraph-properties>
    </style:style>
    <style:style style:name="T29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8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30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5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3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新細明體, PMingLiU" style:font-name-complex="新細明體, PMingLiU" fo:font-size="14pt" style:font-size-asian="14pt" style:font-size-complex="14pt"/>
    </style:style>
    <style:style style:name="T3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0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3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3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3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8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3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1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3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3" style:parent-style-name="預設段落字型" style:family="text">
      <style:text-properties style:font-name="標楷體" style:font-name-asian="新細明體, PMingLiU" style:font-name-complex="新細明體, PMingLiU" fo:font-size="14pt" style:font-size-asian="14pt" style:font-size-complex="14pt"/>
    </style:style>
    <style:style style:name="T3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6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3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5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3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50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3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5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53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3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新細明體, PMingLiU" style:font-name-complex="新細明體, PMingLiU" fo:font-size="14pt" style:font-size-asian="14pt" style:font-size-complex="14pt"/>
    </style:style>
    <style:style style:name="T3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58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3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5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3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0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3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74" style:parent-style-name="p2" style:family="paragraph">
      <style:paragraph-properties style:snap-to-layout-grid="false" fo:text-align="justify" fo:margin-top="0.0847in" fo:margin-bottom="0.0847in" fo:margin-left="0.9965in" fo:text-indent="0.002in">
        <style:tab-stops/>
      </style:paragraph-properties>
    </style:style>
    <style:style style:name="T3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83" style:parent-style-name="p2" style:family="paragraph">
      <style:paragraph-properties style:snap-to-layout-grid="false" fo:text-align="justify" fo:margin-top="0.0847in" fo:margin-bottom="0.0847in" fo:margin-left="1.1812in" fo:text-indent="-0.7875in">
        <style:tab-stops/>
      </style:paragraph-properties>
    </style:style>
    <style:style style:name="T3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7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3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91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3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95" style:parent-style-name="預設段落字型" style:family="text">
      <style:text-properties style:font-name="Times New Roman" style:font-name-asian="標楷體" style:font-name-complex="Times New Roman" style:text-position="sub 64.2%" fo:font-size="14pt" style:font-size-asian="14pt" style:font-size-complex="14pt"/>
    </style:style>
    <style:style style:name="T3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97" style:parent-style-name="預設段落字型" style:family="text">
      <style:text-properties style:font-name="Times New Roman" style:font-name-asian="標楷體" style:font-name-complex="Times New Roman" style:text-position="sub 64.2%" fo:font-size="14pt" style:font-size-asian="14pt" style:font-size-complex="14pt"/>
    </style:style>
    <style:style style:name="T39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99" style:parent-style-name="預設段落字型" style:family="text">
      <style:text-properties style:font-name="Times New Roman" style:font-name-asian="標楷體" style:font-name-complex="Times New Roman" style:text-position="sub 64.2%" fo:font-size="14pt" style:font-size-asian="14pt" style:font-size-complex="14pt"/>
    </style:style>
    <style:style style:name="T400" style:parent-style-name="預設段落字型" style:family="text">
      <style:text-properties style:font-name="新細明體, PMingLiU" style:font-name-asian="新細明體, PMingLiU" style:font-name-complex="新細明體, PMingLiU" fo:font-size="14pt" style:font-size-asian="14pt" style:font-size-complex="14pt"/>
    </style:style>
    <style:style style:name="T4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02" style:parent-style-name="預設段落字型" style:family="text">
      <style:text-properties style:font-name="Times New Roman" style:font-name-asian="標楷體" style:font-name-complex="Times New Roman" style:text-position="sub 64.2%" fo:font-size="14pt" style:font-size-asian="14pt" style:font-size-complex="14pt"/>
    </style:style>
    <style:style style:name="T40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0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07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40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0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410" style:parent-style-name="p2" style:family="paragraph">
      <style:paragraph-properties style:snap-to-layout-grid="false" fo:text-align="justify" fo:margin-top="0.0847in" fo:margin-bottom="0.0847in" fo:margin-left="1.1416in" fo:text-indent="-0.7479in">
        <style:tab-stops>
          <style:tab-stop style:type="left" style:position="1.2187in"/>
        </style:tab-stops>
      </style:paragraph-properties>
    </style:style>
    <style:style style:name="T4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4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4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21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4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24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4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27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4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0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4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3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4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9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44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442" style:parent-style-name="p2" style:family="paragraph">
      <style:paragraph-properties style:snap-to-layout-grid="false" fo:text-align="start" fo:margin-top="0.0847in" fo:margin-bottom="0.0847in" fo:margin-left="0.9055in" fo:text-indent="0in">
        <style:tab-stops/>
      </style:paragraph-properties>
    </style:style>
    <style:style style:name="P443" style:parent-style-name="p2" style:family="paragraph">
      <style:paragraph-properties style:punctuation-wrap="simple" style:snap-to-layout-grid="false" fo:text-align="justify" fo:margin-top="0.0847in" fo:margin-bottom="0.0847in" fo:margin-left="1.2215in" fo:text-indent="-0.8284in">
        <style:tab-stops/>
      </style:paragraph-properties>
    </style:style>
    <style:style style:name="T4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47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4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3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4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6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4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9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4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62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4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65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4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69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4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72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4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475" style:parent-style-name="p2" style:family="paragraph">
      <style:paragraph-properties style:snap-to-layout-grid="false" fo:margin-top="0.0847in" fo:margin-bottom="0.0847in" fo:margin-left="0.984in" fo:text-indent="0in">
        <style:tab-stops/>
      </style:paragraph-properties>
    </style:style>
    <style:style style:name="T4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477" style:parent-style-name="p2" style:family="paragraph">
      <style:paragraph-properties style:snap-to-layout-grid="false" fo:text-align="justify" fo:margin-top="0.0847in" fo:margin-bottom="0.0847in" fo:margin-left="1.1784in" fo:text-indent="-0.7854in">
        <style:tab-stops/>
      </style:paragraph-properties>
    </style:style>
    <style:style style:name="T4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81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4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84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4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88" style:parent-style-name="預設段落字型" style:family="text">
      <style:text-properties style:font-name="標楷體" style:font-name-asian="新細明體, PMingLiU" style:font-name-complex="新細明體, PMingLiU" fo:font-size="14pt" style:font-size-asian="14pt" style:font-size-complex="14pt"/>
    </style:style>
    <style:style style:name="T48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91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4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94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4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9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9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499" style:parent-style-name="Standard" style:family="paragraph">
      <style:paragraph-properties style:snap-to-layout-grid="false" fo:text-align="justify" fo:margin-top="0.0847in" fo:margin-bottom="0.0847in"/>
    </style:style>
    <style:style style:name="T500" style:parent-style-name="預設段落字型" style:family="text">
      <style:text-properties style:font-name-asian="標楷體" fo:font-size="14pt" style:font-size-asian="14pt" style:font-size-complex="14pt"/>
    </style:style>
    <style:style style:name="T50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02" style:parent-style-name="預設段落字型" style:family="text">
      <style:text-properties style:font-name-asian="標楷體" fo:font-size="14pt" style:font-size-asian="14pt" style:font-size-complex="14pt"/>
    </style:style>
    <style:style style:name="P503" style:parent-style-name="Standard" style:family="paragraph">
      <style:paragraph-properties style:snap-to-layout-grid="false" fo:text-align="justify" fo:margin-top="0.0847in" fo:margin-bottom="0.0847in" fo:margin-left="0.375in" fo:text-indent="0.3888in">
        <style:tab-stops/>
      </style:paragraph-properties>
    </style:style>
    <style:style style:name="T504" style:parent-style-name="預設段落字型" style:family="text">
      <style:text-properties style:font-name-asian="標楷體" fo:font-size="14pt" style:font-size-asian="14pt" style:font-size-complex="14pt"/>
    </style:style>
    <style:style style:name="T50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0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0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0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0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10" style:parent-style-name="預設段落字型" style:family="text">
      <style:text-properties style:font-name-asian="標楷體" fo:font-size="14pt" style:font-size-asian="14pt" style:font-size-complex="14pt"/>
    </style:style>
    <style:style style:name="T51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1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1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14" style:parent-style-name="預設段落字型" style:family="text">
      <style:text-properties style:font-name-asian="標楷體" fo:font-size="14pt" style:font-size-asian="14pt" style:font-size-complex="14pt"/>
    </style:style>
    <style:style style:name="T515" style:parent-style-name="預設段落字型" style:family="text">
      <style:text-properties style:font-name-asian="Times New Roman" fo:font-size="14pt" style:font-size-asian="14pt" style:font-size-complex="14pt"/>
    </style:style>
    <style:style style:name="T516" style:parent-style-name="預設段落字型" style:family="text">
      <style:text-properties style:font-name-asian="標楷體" fo:font-size="14pt" style:font-size-asian="14pt" style:font-size-complex="14pt"/>
    </style:style>
    <style:style style:name="T517" style:parent-style-name="預設段落字型" style:family="text">
      <style:text-properties style:font-name-asian="標楷體" fo:font-size="14pt" style:font-size-asian="14pt" style:font-size-complex="14pt"/>
    </style:style>
    <style:style style:name="T518" style:parent-style-name="預設段落字型" style:family="text">
      <style:text-properties style:font-name-asian="Times New Roman" fo:font-size="14pt" style:font-size-asian="14pt" style:font-size-complex="14pt"/>
    </style:style>
    <style:style style:name="T519" style:parent-style-name="預設段落字型" style:family="text">
      <style:text-properties style:font-name-asian="標楷體" fo:font-size="14pt" style:font-size-asian="14pt" style:font-size-complex="14pt"/>
    </style:style>
    <style:style style:name="T520" style:parent-style-name="預設段落字型" style:family="text">
      <style:text-properties style:font-name-asian="標楷體" fo:font-size="14pt" style:font-size-asian="14pt" style:font-size-complex="14pt"/>
    </style:style>
    <style:style style:name="T521" style:parent-style-name="預設段落字型" style:family="text">
      <style:text-properties style:font-name-asian="Times New Roman" fo:font-size="14pt" style:font-size-asian="14pt" style:font-size-complex="14pt"/>
    </style:style>
    <style:style style:name="T522" style:parent-style-name="預設段落字型" style:family="text">
      <style:text-properties style:font-name-asian="Times New Roman" style:font-name-complex="新細明體, PMingLiU" fo:font-size="14pt" style:font-size-asian="14pt" style:font-size-complex="14pt" style:text-underline-type="single" style:text-underline-style="solid" style:text-underline-width="auto" style:text-underline-mode="continuous"/>
    </style:style>
    <style:style style:name="T523" style:parent-style-name="預設段落字型" style:family="text">
      <style:text-properties style:font-name="標楷體" style:font-name-complex="新細明體, PMingLiU" fo:font-size="14pt" style:font-size-asian="14pt" style:font-size-complex="14pt" style:text-underline-type="single" style:text-underline-style="solid" style:text-underline-width="auto" style:text-underline-mode="continuous"/>
    </style:style>
    <style:style style:name="T524" style:parent-style-name="預設段落字型" style:family="text">
      <style:text-properties style:font-name-asian="Times New Roman" style:font-name-complex="新細明體, PMingLiU" fo:font-size="14pt" style:font-size-asian="14pt" style:font-size-complex="14pt" style:text-underline-type="single" style:text-underline-style="solid" style:text-underline-width="auto" style:text-underline-mode="continuous"/>
    </style:style>
    <style:style style:name="T525" style:parent-style-name="預設段落字型" style:family="text">
      <style:text-properties style:font-name="標楷體" style:font-name-complex="新細明體, PMingLiU" fo:font-size="14pt" style:font-size-asian="14pt" style:font-size-complex="14pt" style:text-underline-type="single" style:text-underline-style="solid" style:text-underline-width="auto" style:text-underline-mode="continuous"/>
    </style:style>
    <style:style style:name="T526" style:parent-style-name="預設段落字型" style:family="text">
      <style:text-properties style:font-name-asian="Times New Roman" style:font-name-complex="新細明體, PMingLiU" fo:font-size="14pt" style:font-size-asian="14pt" style:font-size-complex="14pt" style:text-underline-type="single" style:text-underline-style="solid" style:text-underline-width="auto" style:text-underline-mode="continuous"/>
    </style:style>
    <style:style style:name="T527" style:parent-style-name="預設段落字型" style:family="text">
      <style:text-properties style:font-name-asian="標楷體" fo:font-size="14pt" style:font-size-asian="14pt" style:font-size-complex="14pt"/>
    </style:style>
    <style:style style:name="T528" style:parent-style-name="預設段落字型" style:family="text">
      <style:text-properties style:font-name-asian="標楷體" fo:font-size="14pt" style:font-size-asian="14pt" style:font-size-complex="14pt"/>
    </style:style>
    <style:style style:name="T529" style:parent-style-name="預設段落字型" style:family="text">
      <style:text-properties style:font-name-asian="Times New Roman" fo:font-size="14pt" style:font-size-asian="14pt" style:font-size-complex="14pt"/>
    </style:style>
    <style:style style:name="T530" style:parent-style-name="預設段落字型" style:family="text">
      <style:text-properties style:font-name-asian="標楷體" fo:font-size="14pt" style:font-size-asian="14pt" style:font-size-complex="14pt"/>
    </style:style>
    <style:style style:name="T531" style:parent-style-name="預設段落字型" style:family="text">
      <style:text-properties style:font-name-asian="標楷體" fo:font-size="14pt" style:font-size-asian="14pt" style:font-size-complex="14pt"/>
    </style:style>
    <style:style style:name="P532" style:parent-style-name="Standard" style:family="paragraph">
      <style:paragraph-properties style:snap-to-layout-grid="false" fo:text-align="justify" fo:margin-top="0.0847in" fo:margin-bottom="0.0847in"/>
      <style:text-properties style:font-name-asian="標楷體" fo:font-size="14pt" style:font-size-asian="14pt" style:font-size-complex="14pt"/>
    </style:style>
    <style:style style:name="P533" style:parent-style-name="Textbodyindent" style:family="paragraph">
      <style:paragraph-properties fo:text-align="justify" fo:margin-top="0.0847in" fo:margin-bottom="0.0847in" fo:line-height="100%"/>
      <style:text-properties style:font-name="Times New Roman" style:font-name-complex="Times New Roman" style:font-size-complex="14pt"/>
    </style:style>
    <style:style style:name="P534" style:parent-style-name="Standard" style:family="paragraph">
      <style:paragraph-properties style:snap-to-layout-grid="false" fo:text-align="justify" fo:margin-top="0.0847in" fo:margin-bottom="0.0847in" fo:margin-left="0.9986in" fo:text-indent="0.0006in">
        <style:tab-stops/>
      </style:paragraph-properties>
      <style:text-properties style:font-name-asian="標楷體" fo:font-size="14pt" style:font-size-asian="14pt" style:font-size-complex="14pt"/>
    </style:style>
    <style:style style:name="P535" style:parent-style-name="Standard" style:family="paragraph">
      <style:paragraph-properties style:snap-to-layout-grid="false" fo:text-align="justify" fo:margin-top="0.0847in" fo:margin-bottom="0.0847in" fo:margin-left="1.1416in" fo:text-indent="-0.118in">
        <style:tab-stops/>
      </style:paragraph-properties>
    </style:style>
    <style:style style:name="T536" style:parent-style-name="預設段落字型" style:family="text">
      <style:text-properties style:font-name-asian="標楷體" fo:font-size="14pt" style:font-size-asian="14pt" style:font-size-complex="14pt"/>
    </style:style>
    <style:style style:name="T537" style:parent-style-name="預設段落字型" style:family="text">
      <style:text-properties style:font-name-asian="標楷體" fo:font-size="14pt" style:font-size-asian="14pt" style:font-size-complex="14pt"/>
    </style:style>
    <style:style style:name="T538" style:parent-style-name="預設段落字型" style:family="text">
      <style:text-properties style:font-name-asian="標楷體" fo:font-size="14pt" style:font-size-asian="14pt" style:font-size-complex="14pt"/>
    </style:style>
    <style:style style:name="T539" style:parent-style-name="預設段落字型" style:family="text">
      <style:text-properties style:font-name-asian="標楷體" fo:font-size="14pt" style:font-size-asian="14pt" style:font-size-complex="14pt"/>
    </style:style>
    <style:style style:name="T540" style:parent-style-name="預設段落字型" style:family="text">
      <style:text-properties style:font-name-asian="Times New Roman" fo:font-size="14pt" style:font-size-asian="14pt" style:font-size-complex="14pt"/>
    </style:style>
    <style:style style:name="T541" style:parent-style-name="預設段落字型" style:family="text">
      <style:text-properties style:font-name="新細明體, PMingLiU" style:font-name-complex="新細明體, PMingLiU" fo:font-size="14pt" style:font-size-asian="14pt" style:font-size-complex="14pt"/>
    </style:style>
    <style:style style:name="T542" style:parent-style-name="預設段落字型" style:family="text">
      <style:text-properties style:font-name-asian="Times New Roman" fo:font-size="14pt" style:font-size-asian="14pt" style:font-size-complex="14pt"/>
    </style:style>
    <style:style style:name="T543" style:parent-style-name="預設段落字型" style:family="text">
      <style:text-properties style:font-name-asian="標楷體" fo:font-size="14pt" style:font-size-asian="14pt" style:font-size-complex="14pt"/>
    </style:style>
    <style:style style:name="T544" style:parent-style-name="預設段落字型" style:family="text">
      <style:text-properties style:font-name-asian="標楷體" fo:font-size="14pt" style:font-size-asian="14pt" style:font-size-complex="14pt"/>
    </style:style>
    <style:style style:name="T545" style:parent-style-name="預設段落字型" style:family="text">
      <style:text-properties style:font-name-asian="標楷體" fo:font-size="14pt" style:font-size-asian="14pt" style:font-size-complex="14pt"/>
    </style:style>
    <style:style style:name="T546" style:parent-style-name="預設段落字型" style:family="text">
      <style:text-properties style:font-name-asian="標楷體" fo:font-size="14pt" style:font-size-asian="14pt" style:font-size-complex="14pt"/>
    </style:style>
    <style:style style:name="T547" style:parent-style-name="預設段落字型" style:family="text">
      <style:text-properties style:font-name-asian="Times New Roman" fo:font-size="14pt" style:font-size-asian="14pt" style:font-size-complex="14pt"/>
    </style:style>
    <style:style style:name="T548" style:parent-style-name="預設段落字型" style:family="text">
      <style:text-properties style:font-name-asian="標楷體" fo:font-size="14pt" style:font-size-asian="14pt" style:font-size-complex="14pt"/>
    </style:style>
    <style:style style:name="T549" style:parent-style-name="預設段落字型" style:family="text">
      <style:text-properties style:font-name-asian="Times New Roman" fo:font-size="14pt" style:font-size-asian="14pt" style:font-size-complex="14pt"/>
    </style:style>
    <style:style style:name="T550" style:parent-style-name="預設段落字型" style:family="text">
      <style:text-properties style:font-name-asian="標楷體" fo:font-size="14pt" style:font-size-asian="14pt" style:font-size-complex="14pt"/>
    </style:style>
    <style:style style:name="T551" style:parent-style-name="預設段落字型" style:family="text">
      <style:text-properties style:font-name-asian="標楷體" fo:font-size="14pt" style:font-size-asian="14pt" style:font-size-complex="14pt"/>
    </style:style>
    <style:style style:name="T552" style:parent-style-name="預設段落字型" style:family="text">
      <style:text-properties style:font-name-asian="標楷體" fo:font-size="14pt" style:font-size-asian="14pt" style:font-size-complex="14pt"/>
    </style:style>
    <style:style style:name="T553" style:parent-style-name="預設段落字型" style:family="text">
      <style:text-properties style:font-name-asian="標楷體" fo:font-size="14pt" style:font-size-asian="14pt" style:font-size-complex="14pt"/>
    </style:style>
    <style:style style:name="T554" style:parent-style-name="預設段落字型" style:family="text">
      <style:text-properties style:font-name-asian="標楷體" fo:font-size="14pt" style:font-size-asian="14pt" style:font-size-complex="14pt"/>
    </style:style>
    <style:style style:name="T555" style:parent-style-name="預設段落字型" style:family="text">
      <style:text-properties style:font-name-asian="標楷體" fo:font-size="14pt" style:font-size-asian="14pt" style:font-size-complex="14pt"/>
    </style:style>
    <style:style style:name="P556" style:parent-style-name="Standard" style:family="paragraph">
      <style:paragraph-properties style:snap-to-layout-grid="false" fo:text-align="justify" fo:margin-top="0.0847in" fo:margin-bottom="0.0847in" fo:margin-left="1in" fo:text-indent="0.0006in">
        <style:tab-stops/>
      </style:paragraph-properties>
      <style:text-properties style:font-name-asian="標楷體" fo:font-size="14pt" style:font-size-asian="14pt" style:font-size-complex="14pt"/>
    </style:style>
    <style:style style:name="P557" style:parent-style-name="Standard" style:family="paragraph">
      <style:paragraph-properties style:snap-to-layout-grid="false" fo:text-align="justify" fo:margin-top="0.0847in" fo:margin-bottom="0.0847in" fo:margin-left="1.1812in" fo:text-indent="-0.0784in">
        <style:tab-stops/>
      </style:paragraph-properties>
    </style:style>
    <style:style style:name="T558" style:parent-style-name="預設段落字型" style:family="text">
      <style:text-properties style:font-name-asian="標楷體" fo:font-size="14pt" style:font-size-asian="14pt" style:font-size-complex="14pt"/>
    </style:style>
    <style:style style:name="T559" style:parent-style-name="預設段落字型" style:family="text">
      <style:text-properties style:font-name-asian="標楷體" fo:font-size="14pt" style:font-size-asian="14pt" style:font-size-complex="14pt"/>
    </style:style>
    <style:style style:name="T560" style:parent-style-name="預設段落字型" style:family="text">
      <style:text-properties style:font-name="新細明體, PMingLiU" style:font-name-complex="新細明體, PMingLiU" fo:font-size="14pt" style:font-size-asian="14pt" style:font-size-complex="14pt"/>
    </style:style>
    <style:style style:name="T561" style:parent-style-name="預設段落字型" style:family="text">
      <style:text-properties style:font-name-asian="Times New Roman" fo:font-size="14pt" style:font-size-asian="14pt" style:font-size-complex="14pt"/>
    </style:style>
    <style:style style:name="T562" style:parent-style-name="預設段落字型" style:family="text">
      <style:text-properties style:font-name-asian="標楷體" fo:font-size="14pt" style:font-size-asian="14pt" style:font-size-complex="14pt"/>
    </style:style>
    <style:style style:name="T563" style:parent-style-name="預設段落字型" style:family="text">
      <style:text-properties style:font-name-asian="標楷體" fo:font-size="14pt" style:font-size-asian="14pt" style:font-size-complex="14pt"/>
    </style:style>
    <style:style style:name="T564" style:parent-style-name="預設段落字型" style:family="text">
      <style:text-properties style:font-name-asian="標楷體" fo:font-size="14pt" style:font-size-asian="14pt" style:font-size-complex="14pt"/>
    </style:style>
    <style:style style:name="T565" style:parent-style-name="預設段落字型" style:family="text">
      <style:text-properties style:font-name-asian="標楷體" fo:font-size="14pt" style:font-size-asian="14pt" style:font-size-complex="14pt"/>
    </style:style>
    <style:style style:name="T566" style:parent-style-name="預設段落字型" style:family="text">
      <style:text-properties style:font-name-asian="Times New Roman" fo:font-size="14pt" style:font-size-asian="14pt" style:font-size-complex="14pt"/>
    </style:style>
    <style:style style:name="T567" style:parent-style-name="預設段落字型" style:family="text">
      <style:text-properties style:font-name="新細明體, PMingLiU" style:font-name-complex="新細明體, PMingLiU" fo:font-size="14pt" style:font-size-asian="14pt" style:font-size-complex="14pt"/>
    </style:style>
    <style:style style:name="T568" style:parent-style-name="預設段落字型" style:family="text">
      <style:text-properties style:font-name-asian="Times New Roman" fo:font-size="14pt" style:font-size-asian="14pt" style:font-size-complex="14pt"/>
    </style:style>
    <style:style style:name="T569" style:parent-style-name="預設段落字型" style:family="text">
      <style:text-properties style:font-name-asian="標楷體" fo:font-size="14pt" style:font-size-asian="14pt" style:font-size-complex="14pt"/>
    </style:style>
    <style:style style:name="T570" style:parent-style-name="預設段落字型" style:family="text">
      <style:text-properties style:font-name-asian="標楷體" fo:font-size="14pt" style:font-size-asian="14pt" style:font-size-complex="14pt"/>
    </style:style>
    <style:style style:name="T571" style:parent-style-name="預設段落字型" style:family="text">
      <style:text-properties style:font-name-asian="標楷體" fo:font-size="14pt" style:font-size-asian="14pt" style:font-size-complex="14pt"/>
    </style:style>
    <style:style style:name="T572" style:parent-style-name="預設段落字型" style:family="text">
      <style:text-properties style:font-name-asian="標楷體" fo:font-size="14pt" style:font-size-asian="14pt" style:font-size-complex="14pt"/>
    </style:style>
    <style:style style:name="T573" style:parent-style-name="預設段落字型" style:family="text">
      <style:text-properties style:font-name-asian="標楷體" fo:font-size="14pt" style:font-size-asian="14pt" style:font-size-complex="14pt"/>
    </style:style>
    <style:style style:name="T57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75" style:parent-style-name="預設段落字型" style:family="text">
      <style:text-properties style:font-name-asian="標楷體" fo:font-size="14pt" style:font-size-asian="14pt" style:font-size-complex="14pt"/>
    </style:style>
    <style:style style:name="T576" style:parent-style-name="預設段落字型" style:family="text">
      <style:text-properties style:font-name-asian="標楷體" fo:font-size="14pt" style:font-size-asian="14pt" style:font-size-complex="14pt"/>
    </style:style>
    <style:style style:name="T577" style:parent-style-name="預設段落字型" style:family="text">
      <style:text-properties style:font-name-asian="標楷體" fo:font-size="14pt" style:font-size-asian="14pt" style:font-size-complex="14pt"/>
    </style:style>
    <style:style style:name="T578" style:parent-style-name="預設段落字型" style:family="text">
      <style:text-properties style:font-name-asian="標楷體" fo:font-size="14pt" style:font-size-asian="14pt" style:font-size-complex="14pt"/>
    </style:style>
    <style:style style:name="T579" style:parent-style-name="預設段落字型" style:family="text">
      <style:text-properties style:font-name-asian="標楷體" fo:font-size="14pt" style:font-size-asian="14pt" style:font-size-complex="14pt"/>
    </style:style>
    <style:style style:name="T580" style:parent-style-name="預設段落字型" style:family="text">
      <style:text-properties style:font-name-asian="標楷體" fo:font-size="14pt" style:font-size-asian="14pt" style:font-size-complex="14pt"/>
    </style:style>
    <style:style style:name="T581" style:parent-style-name="預設段落字型" style:family="text">
      <style:text-properties style:font-name-asian="標楷體" fo:font-size="14pt" style:font-size-asian="14pt" style:font-size-complex="14pt"/>
    </style:style>
    <style:style style:name="P582" style:parent-style-name="Standard" style:family="paragraph">
      <style:paragraph-properties style:snap-to-layout-grid="false" fo:text-align="justify" fo:margin-top="0.0847in" fo:margin-bottom="0.0847in" fo:margin-left="1in" fo:text-indent="0.0006in">
        <style:tab-stops/>
      </style:paragraph-properties>
      <style:text-properties style:font-name-asian="標楷體" fo:font-size="14pt" style:font-size-asian="14pt" style:font-size-complex="14pt"/>
    </style:style>
    <style:style style:name="P583" style:parent-style-name="Standard" style:family="paragraph">
      <style:paragraph-properties style:snap-to-layout-grid="false" fo:text-align="justify" fo:margin-top="0.0847in" fo:margin-bottom="0.0847in" fo:margin-left="1.1812in" fo:text-indent="-0.0784in">
        <style:tab-stops/>
      </style:paragraph-properties>
      <style:text-properties style:font-name-asian="標楷體" fo:font-size="14pt" style:font-size-asian="14pt" style:font-size-complex="14pt"/>
    </style:style>
    <style:style style:name="P584" style:parent-style-name="Standard" style:family="paragraph">
      <style:paragraph-properties style:snap-to-layout-grid="false" fo:text-align="justify" fo:margin-top="0.0847in" fo:margin-bottom="0.0847in" fo:margin-left="1.25in" fo:text-indent="0.375in">
        <style:tab-stops/>
      </style:paragraph-properties>
      <style:text-properties style:font-name-asian="標楷體" fo:font-size="14pt" style:font-size-asian="14pt" style:font-size-complex="14pt"/>
    </style:style>
    <style:style style:name="P585" style:parent-style-name="p2" style:family="paragraph">
      <style:paragraph-properties style:snap-to-layout-grid="false" fo:text-align="justify" fo:margin-top="0.0847in" fo:margin-bottom="0.0847in" fo:margin-left="0.9993in" fo:text-indent="-0.6243in">
        <style:tab-stops/>
      </style:paragraph-properties>
    </style:style>
    <style:style style:name="T5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89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5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592" style:parent-style-name="p3" style:family="paragraph">
      <style:paragraph-properties style:snap-to-layout-grid="false" fo:text-align="justify" fo:margin-top="0.0847in" fo:margin-bottom="0.0847in" fo:margin-left="1.1416in" fo:text-indent="-0.118in">
        <style:tab-stops>
          <style:tab-stop style:type="left" style:position="-0.125in"/>
        </style:tab-stops>
      </style:paragraph-properties>
    </style:style>
    <style:style style:name="T5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95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5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9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98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59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0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03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6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06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60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0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09" style:parent-style-name="p3" style:family="paragraph">
      <style:paragraph-properties style:snap-to-layout-grid="false" fo:text-align="justify" fo:margin-top="0.0847in" fo:margin-bottom="0.0847in" fo:margin-left="1.1416in" fo:text-indent="-0.118in">
        <style:tab-stops/>
      </style:paragraph-properties>
    </style:style>
    <style:style style:name="T6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12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6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17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6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20" style:parent-style-name="p3" style:family="paragraph">
      <style:paragraph-properties style:snap-to-layout-grid="false" fo:text-align="justify" fo:margin-top="0.0847in" fo:margin-bottom="0.0847in" fo:margin-left="1.1416in" fo:text-indent="-0.1576in">
        <style:tab-stops/>
      </style:paragraph-properties>
    </style:style>
    <style:style style:name="T6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3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6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7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6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30" style:parent-style-name="p3" style:family="paragraph">
      <style:paragraph-properties style:snap-to-layout-grid="false" fo:text-align="justify" fo:margin-top="0.0847in" fo:margin-bottom="0.0847in" fo:margin-left="1.1416in" fo:text-indent="-0.1576in">
        <style:tab-stops/>
      </style:paragraph-properties>
    </style:style>
    <style:style style:name="T6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33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6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37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6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3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40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6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43" style:parent-style-name="p3" style:family="paragraph">
      <style:paragraph-properties style:snap-to-layout-grid="false" fo:text-align="justify" fo:margin-top="0.0847in" fo:margin-bottom="0.0847in" fo:margin-left="1.1416in" fo:text-indent="-0.1576in">
        <style:tab-stops/>
      </style:paragraph-properties>
    </style:style>
    <style:style style:name="T6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46" style:parent-style-name="p2" style:family="paragraph">
      <style:paragraph-properties style:snap-to-layout-grid="false" fo:text-align="justify" fo:margin-top="0.0847in" fo:margin-bottom="0.0847in" fo:margin-left="0.9993in" fo:text-indent="-0.6243in">
        <style:tab-stops/>
      </style:paragraph-properties>
    </style:style>
    <style:style style:name="T64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50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6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5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53" style:parent-style-name="p3" style:family="paragraph">
      <style:paragraph-properties style:snap-to-layout-grid="false" fo:text-align="justify" fo:margin-top="0.0847in" fo:margin-bottom="0.0847in" fo:margin-left="0.9895in" fo:text-indent="0in">
        <style:tab-stops/>
      </style:paragraph-properties>
    </style:style>
    <style:style style:name="T6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55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6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58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6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3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664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67" style:parent-style-name="p2" style:family="paragraph">
      <style:paragraph-properties style:snap-to-layout-grid="false" fo:text-align="justify" fo:margin-top="0.0847in" fo:margin-bottom="0.0847in" fo:margin-left="0.9993in" fo:text-indent="-0.6243in">
        <style:tab-stops/>
      </style:paragraph-properties>
    </style:style>
    <style:style style:name="T6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69" style:parent-style-name="h2" style:family="paragraph">
      <style:paragraph-properties style:snap-to-layout-grid="false" fo:text-align="justify" fo:margin-top="0.0847in" fo:margin-bottom="0.0847in"/>
      <style:text-properties style:font-name="Times New Roman" style:font-name-asian="標楷體" style:font-name-complex="Times New Roman" fo:font-weight="normal" style:font-weight-asian="normal" style:font-weight-complex="normal" fo:font-size="14pt" style:font-size-asian="14pt" style:font-size-complex="14pt"/>
    </style:style>
    <style:style style:name="P670" style:parent-style-name="p1" style:family="paragraph">
      <style:paragraph-properties style:snap-to-layout-grid="false" fo:text-align="justify" fo:margin-top="0.0847in" fo:margin-bottom="0.0847in" fo:margin-left="0in">
        <style:tab-stops/>
      </style:paragraph-properties>
    </style:style>
    <style:style style:name="T6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76" style:parent-style-name="p1" style:family="paragraph">
      <style:paragraph-properties style:snap-to-layout-grid="false" fo:text-align="justify" fo:margin-top="0.0847in" fo:margin-bottom="0.0847in" fo:margin-left="0in">
        <style:tab-stops>
          <style:tab-stop style:type="left" style:position="0.868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77" style:parent-style-name="p1" style:family="paragraph">
      <style:paragraph-properties style:snap-to-layout-grid="false" fo:text-align="justify" fo:margin-top="0.0847in" fo:margin-bottom="0.0847in" fo:margin-left="0in">
        <style:tab-stops>
          <style:tab-stop style:type="left" style:position="0.868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78" style:parent-style-name="p1" style:family="paragraph">
      <style:paragraph-properties style:snap-to-layout-grid="false" fo:text-align="justify" fo:margin-top="0.0847in" fo:margin-bottom="0.0847in" fo:margin-left="0in">
        <style:tab-stops>
          <style:tab-stop style:type="left" style:position="0.868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79" style:parent-style-name="p1" style:family="paragraph">
      <style:paragraph-properties style:snap-to-layout-grid="false" fo:text-align="justify" fo:margin-top="0.0847in" fo:margin-bottom="0.0847in" fo:margin-left="0in">
        <style:tab-stops>
          <style:tab-stop style:type="left" style:position="0.868in"/>
        </style:tab-stops>
      </style:paragraph-properties>
    </style:style>
    <style:style style:name="T6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84" style:parent-style-name="h2" style:family="paragraph">
      <style:paragraph-properties style:snap-to-layout-grid="false" fo:text-align="justify" fo:margin-top="0.0847in" fo:margin-bottom="0.0847in"/>
    </style:style>
    <style:style style:name="T685" style:parent-style-name="預設段落字型" style:family="text">
      <style:text-properties style:font-name="Times New Roman" style:font-name-asian="標楷體" style:font-name-complex="Times New Roman" fo:font-weight="normal" style:font-weight-asian="normal" style:font-weight-complex="normal" fo:font-size="14pt" style:font-size-asian="14pt" style:font-size-complex="14pt"/>
    </style:style>
    <style:style style:name="P686" style:parent-style-name="p2" style:family="paragraph">
      <style:paragraph-properties style:snap-to-layout-grid="false" fo:text-align="justify" fo:margin-top="0.0847in" fo:margin-bottom="0.0847in" fo:margin-left="0.8659in" fo:text-indent="-0.5902in">
        <style:tab-stops/>
      </style:paragraph-properties>
    </style:style>
    <style:style style:name="T6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93" style:parent-style-name="p2" style:family="paragraph">
      <style:paragraph-properties style:snap-to-layout-grid="false" fo:text-align="justify" fo:margin-top="0.0847in" fo:margin-bottom="0.0847in" fo:margin-left="0.8659in" fo:text-indent="-0.5902in">
        <style:tab-stops/>
      </style:paragraph-properties>
    </style:style>
    <style:style style:name="T6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97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69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9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0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0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705" style:parent-style-name="p2" style:family="paragraph">
      <style:paragraph-properties style:snap-to-layout-grid="false" fo:text-align="justify" fo:margin-top="0.0847in" fo:margin-bottom="0.0847in" fo:margin-left="0.8659in" fo:text-indent="-0.5902in">
        <style:tab-stops/>
      </style:paragraph-properties>
    </style:style>
    <style:style style:name="T70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0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0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0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718" style:parent-style-name="p2" style:family="paragraph">
      <style:paragraph-properties style:snap-to-layout-grid="false" fo:text-align="justify" fo:margin-top="0.0847in" fo:margin-bottom="0.0847in" fo:margin-left="0.8659in" fo:text-indent="-0.5513in">
        <style:tab-stops/>
      </style:paragraph-properties>
    </style:style>
    <style:style style:name="T7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722" style:parent-style-name="h2" style:family="paragraph">
      <style:paragraph-properties style:snap-to-layout-grid="false" fo:text-align="justify" fo:margin-top="0.0847in" fo:margin-bottom="0.0847in"/>
    </style:style>
    <style:style style:name="T723" style:parent-style-name="預設段落字型" style:family="text">
      <style:text-properties style:font-name="Times New Roman" style:font-name-asian="標楷體" style:font-name-complex="Times New Roman" fo:font-weight="normal" style:font-weight-asian="normal" style:font-weight-complex="normal" fo:font-size="14pt" style:font-size-asian="14pt" style:font-size-complex="14pt"/>
    </style:style>
    <style:style style:name="T724" style:parent-style-name="預設段落字型" style:family="text">
      <style:text-properties style:font-name="Times New Roman" style:font-name-asian="標楷體" style:font-name-complex="Times New Roman" fo:font-weight="normal" style:font-weight-asian="normal" style:font-weight-complex="normal" fo:font-size="14pt" style:font-size-asian="14pt" style:font-size-complex="14pt" style:text-underline-type="single" style:text-underline-style="solid" style:text-underline-width="auto" style:text-underline-mode="continuous"/>
    </style:style>
    <style:style style:name="T725" style:parent-style-name="預設段落字型" style:family="text">
      <style:text-properties style:font-name="Times New Roman" style:font-name-asian="標楷體" style:font-name-complex="Times New Roman" fo:font-weight="normal" style:font-weight-asian="normal" style:font-weight-complex="normal" fo:font-size="14pt" style:font-size-asian="14pt" style:font-size-complex="14pt"/>
    </style:style>
    <style:style style:name="P726" style:parent-style-name="Standard" style:family="paragraph">
      <style:paragraph-properties style:snap-to-layout-grid="false" fo:text-align="justify" fo:margin-top="0.0847in" fo:margin-bottom="0.0847in" fo:margin-left="0.375in" fo:text-indent="0.3888in">
        <style:tab-stops/>
      </style:paragraph-properties>
    </style:style>
    <style:style style:name="T7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9" style:parent-style-name="預設段落字型" style:family="text">
      <style:text-properties style:font-name-asian="標楷體" fo:font-size="14pt" style:font-size-asian="14pt" style:font-size-complex="14pt"/>
    </style:style>
    <style:style style:name="T7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3" style:parent-style-name="預設段落字型" style:family="text">
      <style:text-properties style:font-name-asian="標楷體" fo:font-size="14pt" style:font-size-asian="14pt" style:font-size-complex="14pt"/>
    </style:style>
    <style:style style:name="T7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737" style:family="table-column">
      <style:table-column-properties style:column-width="1.0534in" style:use-optimal-column-width="false"/>
    </style:style>
    <style:style style:name="TableColumn738" style:family="table-column">
      <style:table-column-properties style:column-width="1.0701in" style:use-optimal-column-width="false"/>
    </style:style>
    <style:style style:name="TableColumn739" style:family="table-column">
      <style:table-column-properties style:column-width="0.9375in" style:use-optimal-column-width="false"/>
    </style:style>
    <style:style style:name="TableColumn740" style:family="table-column">
      <style:table-column-properties style:column-width="0.984in" style:use-optimal-column-width="false"/>
    </style:style>
    <style:style style:name="TableColumn741" style:family="table-column">
      <style:table-column-properties style:column-width="1.0243in" style:use-optimal-column-width="false"/>
    </style:style>
    <style:style style:name="TableColumn742" style:family="table-column">
      <style:table-column-properties style:column-width="0.868in" style:use-optimal-column-width="false"/>
    </style:style>
    <style:style style:name="Table736" style:family="table">
      <style:table-properties style:width="5.9375in" fo:margin-left="0.393in" table:align="left"/>
    </style:style>
    <style:style style:name="TableRow743" style:family="table-row">
      <style:table-row-properties style:use-optimal-row-height="false"/>
    </style:style>
    <style:style style:name="TableCell7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45" style:parent-style-name="Standard" style:family="paragraph">
      <style:paragraph-properties style:snap-to-layout-grid="false" fo:text-align="center" fo:margin-top="0.0847in" fo:margin-bottom="0.0847in"/>
      <style:text-properties style:font-name-asian="標楷體" fo:font-size="14pt" style:font-size-asian="14pt" style:font-size-complex="14pt"/>
    </style:style>
    <style:style style:name="TableCell7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47" style:parent-style-name="Standard" style:family="paragraph">
      <style:paragraph-properties style:snap-to-layout-grid="false" fo:text-align="center" fo:margin-top="0.0847in" fo:margin-bottom="0.0847in"/>
      <style:text-properties style:font-name-asian="標楷體" fo:font-size="14pt" style:font-size-asian="14pt" style:font-size-complex="14pt"/>
    </style:style>
    <style:style style:name="TableCell7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49" style:parent-style-name="Standard" style:family="paragraph">
      <style:paragraph-properties style:snap-to-layout-grid="false" fo:text-align="center" fo:margin-top="0.0847in" fo:margin-bottom="0.0847in"/>
    </style:style>
    <style:style style:name="T750" style:parent-style-name="預設段落字型" style:family="text">
      <style:text-properties style:font-name-asian="標楷體" fo:font-size="14pt" style:font-size-asian="14pt" style:font-size-complex="14pt"/>
    </style:style>
    <style:style style:name="T751" style:parent-style-name="預設段落字型" style:family="text">
      <style:text-properties style:font-name-asian="Times New Roman" fo:font-size="14pt" style:font-size-asian="14pt" style:font-size-complex="14pt"/>
    </style:style>
    <style:style style:name="T752" style:parent-style-name="預設段落字型" style:family="text">
      <style:text-properties style:font-name-asian="標楷體" fo:font-size="14pt" style:font-size-asian="14pt" style:font-size-complex="14pt"/>
    </style:style>
    <style:style style:name="T753" style:parent-style-name="預設段落字型" style:family="text">
      <style:text-properties style:font-name-asian="標楷體" fo:font-size="14pt" style:font-size-asian="14pt" style:font-size-complex="14pt"/>
    </style:style>
    <style:style style:name="T754" style:parent-style-name="預設段落字型" style:family="text">
      <style:text-properties style:font-name-asian="標楷體" fo:font-size="14pt" style:font-size-asian="14pt" style:font-size-complex="14pt"/>
    </style:style>
    <style:style style:name="T755" style:parent-style-name="預設段落字型" style:family="text">
      <style:text-properties style:font-name-asian="標楷體" fo:font-size="14pt" style:font-size-asian="14pt" style:font-size-complex="14pt"/>
    </style:style>
    <style:style style:name="TableCell7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57" style:parent-style-name="Standard" style:family="paragraph">
      <style:paragraph-properties style:snap-to-layout-grid="false" fo:text-align="center" fo:margin-top="0.0847in" fo:margin-bottom="0.0847in"/>
    </style:style>
    <style:style style:name="T758" style:parent-style-name="預設段落字型" style:family="text">
      <style:text-properties style:font-name-asian="標楷體" fo:font-size="14pt" style:font-size-asian="14pt" style:font-size-complex="14pt"/>
    </style:style>
    <style:style style:name="T759" style:parent-style-name="預設段落字型" style:family="text">
      <style:text-properties style:font-name-asian="標楷體" fo:font-size="14pt" style:font-size-asian="14pt" style:font-size-complex="14pt"/>
    </style:style>
    <style:style style:name="T760" style:parent-style-name="預設段落字型" style:family="text">
      <style:text-properties style:font-name-asian="標楷體" fo:font-size="14pt" style:font-size-asian="14pt" style:font-size-complex="14pt"/>
    </style:style>
    <style:style style:name="T761" style:parent-style-name="預設段落字型" style:family="text">
      <style:text-properties style:font-name-asian="Times New Roman" fo:font-size="14pt" style:font-size-asian="14pt" style:font-size-complex="14pt"/>
    </style:style>
    <style:style style:name="T762" style:parent-style-name="預設段落字型" style:family="text">
      <style:text-properties style:font-name-asian="標楷體" fo:font-size="14pt" style:font-size-asian="14pt" style:font-size-complex="14pt"/>
    </style:style>
    <style:style style:name="TableCell7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64" style:parent-style-name="Standard" style:family="paragraph">
      <style:paragraph-properties style:snap-to-layout-grid="false" fo:text-align="center" fo:margin-top="0.0847in" fo:margin-bottom="0.0847in"/>
    </style:style>
    <style:style style:name="T765" style:parent-style-name="預設段落字型" style:family="text">
      <style:text-properties style:font-name-asian="標楷體" fo:font-size="14pt" style:font-size-asian="14pt" style:font-size-complex="14pt"/>
    </style:style>
    <style:style style:name="T766" style:parent-style-name="預設段落字型" style:family="text">
      <style:text-properties style:font-name-asian="Times New Roman" fo:font-size="14pt" style:font-size-asian="14pt" style:font-size-complex="14pt"/>
    </style:style>
    <style:style style:name="T767" style:parent-style-name="預設段落字型" style:family="text">
      <style:text-properties style:font-name-asian="標楷體" fo:font-size="14pt" style:font-size-asian="14pt" style:font-size-complex="14pt"/>
    </style:style>
    <style:style style:name="TableCell7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9" style:parent-style-name="Standard" style:family="paragraph">
      <style:paragraph-properties style:snap-to-layout-grid="false" fo:text-align="center" fo:margin-top="0.0847in" fo:margin-bottom="0.0847in"/>
      <style:text-properties style:font-name-asian="標楷體" fo:font-size="14pt" style:font-size-asian="14pt" style:font-size-complex="14pt"/>
    </style:style>
    <style:style style:name="TableRow770" style:family="table-row">
      <style:table-row-properties style:use-optimal-row-height="false"/>
    </style:style>
    <style:style style:name="TableCell7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72" style:parent-style-name="Standard" style:family="paragraph">
      <style:paragraph-properties style:snap-to-layout-grid="false" fo:text-align="center" fo:margin-top="0.0847in" fo:margin-bottom="0.0847in"/>
      <style:text-properties style:font-name-asian="標楷體" fo:font-size="14pt" style:font-size-asian="14pt" style:font-size-complex="14pt"/>
    </style:style>
    <style:style style:name="TableCell7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74" style:parent-style-name="Standard" style:family="paragraph">
      <style:paragraph-properties style:snap-to-layout-grid="false" fo:text-align="center" fo:margin-top="0.0847in" fo:margin-bottom="0.0847in"/>
      <style:text-properties style:font-name-asian="標楷體" fo:font-size="14pt" style:font-size-asian="14pt" style:font-size-complex="14pt"/>
    </style:style>
    <style:style style:name="TableCell7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76" style:parent-style-name="Standard" style:family="paragraph">
      <style:paragraph-properties style:snap-to-layout-grid="false" fo:text-align="center" fo:margin-top="0.0847in" fo:margin-bottom="0.0847in"/>
      <style:text-properties style:font-name-asian="標楷體" fo:font-size="14pt" style:font-size-asian="14pt" style:font-size-complex="14pt"/>
    </style:style>
    <style:style style:name="TableCell7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78" style:parent-style-name="Standard" style:family="paragraph">
      <style:paragraph-properties style:snap-to-layout-grid="false" fo:text-align="center" fo:margin-top="0.0847in" fo:margin-bottom="0.0847in"/>
      <style:text-properties style:font-name-asian="標楷體" fo:font-size="14pt" style:font-size-asian="14pt" style:font-size-complex="14pt"/>
    </style:style>
    <style:style style:name="TableCell7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80" style:parent-style-name="Standard" style:family="paragraph">
      <style:paragraph-properties style:snap-to-layout-grid="false" fo:text-align="center" fo:margin-top="0.0847in" fo:margin-bottom="0.0847in"/>
      <style:text-properties style:font-name-asian="標楷體" fo:font-size="14pt" style:font-size-asian="14pt" style:font-size-complex="14pt"/>
    </style:style>
    <style:style style:name="TableCell7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2" style:parent-style-name="Standard" style:family="paragraph">
      <style:paragraph-properties style:snap-to-layout-grid="false" fo:text-align="center" fo:margin-top="0.0847in" fo:margin-bottom="0.0847in"/>
      <style:text-properties style:font-name-asian="標楷體" fo:font-size="14pt" style:font-size-asian="14pt" style:font-size-complex="14pt"/>
    </style:style>
    <style:style style:name="P783" style:parent-style-name="h2" style:family="paragraph">
      <style:paragraph-properties style:snap-to-layout-grid="false" fo:text-align="justify" fo:margin-top="0.0847in" fo:margin-bottom="0.0847in"/>
      <style:text-properties style:font-name="Times New Roman" style:font-name-asian="標楷體" style:font-name-complex="Times New Roman" fo:font-weight="normal" style:font-weight-asian="normal" style:font-weight-complex="normal" fo:font-size="14pt" style:font-size-asian="14pt" style:font-size-complex="14pt"/>
    </style:style>
    <style:style style:name="P784" style:parent-style-name="p2" style:family="paragraph">
      <style:paragraph-properties style:snap-to-layout-grid="false" fo:margin-top="0.0847in" fo:margin-bottom="0.0847in" fo:margin-left="1.0631in" fo:text-indent="-0.5902in">
        <style:tab-stops>
          <style:tab-stop style:type="left" style:position="1.0243in"/>
          <style:tab-stop style:type="left" style:position="1.0645in"/>
        </style:tab-stops>
      </style:paragraph-properties>
    </style:style>
    <style:style style:name="T7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88" style:parent-style-name="預設段落字型" style:family="text">
      <style:text-properties style:font-name="Times New Roman" style:font-name-asian="標楷體" style:font-name-complex="Times New Roman" style:text-position="super 64.2%" fo:font-size="14pt" style:font-size-asian="14pt" style:font-size-complex="14pt"/>
    </style:style>
    <style:style style:name="T7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9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798" style:parent-style-name="p2" style:family="paragraph">
      <style:paragraph-properties style:snap-to-layout-grid="false" fo:text-align="justify" fo:margin-top="0.0847in" fo:margin-bottom="0.0847in" fo:margin-left="1in" fo:text-indent="-0.6111in">
        <style:tab-stops/>
      </style:paragraph-properties>
    </style:style>
    <style:style style:name="T799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8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0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803" style:parent-style-name="p2" style:family="paragraph">
      <style:paragraph-properties style:snap-to-layout-grid="false" fo:text-align="justify" fo:margin-top="0.0847in" fo:margin-bottom="0.0847in" fo:margin-left="1in" fo:text-indent="-0.6111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804" style:parent-style-name="Standard" style:family="paragraph">
      <style:paragraph-properties style:snap-to-layout-grid="false" fo:text-align="justify" fo:margin-top="0.0847in" fo:margin-bottom="0.0847in" fo:margin-left="0.3937in" fo:text-indent="-1.575in">
        <style:tab-stops/>
      </style:paragraph-properties>
    </style:style>
    <style:style style:name="T805" style:parent-style-name="預設段落字型" style:family="text">
      <style:text-properties style:font-name-asian="標楷體" fo:font-size="14pt" style:font-size-asian="14pt" style:font-size-complex="14pt"/>
    </style:style>
    <style:style style:name="T80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0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0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0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1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1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812" style:parent-style-name="Standard" style:family="paragraph">
      <style:paragraph-properties style:snap-to-layout-grid="false" fo:text-align="justify" fo:margin-top="0.0847in" fo:margin-bottom="0.0847in" fo:margin-left="1.5826in" fo:text-indent="-1.5826in">
        <style:tab-stops/>
      </style:paragraph-properties>
    </style:style>
    <style:style style:name="T81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1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1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16" style:parent-style-name="預設段落字型" style:family="text">
      <style:text-properties style:font-name-asian="標楷體" fo:font-size="14pt" style:font-size-asian="14pt" style:font-size-complex="14pt"/>
    </style:style>
    <style:style style:name="P817" style:parent-style-name="Standard" style:family="paragraph">
      <style:paragraph-properties style:snap-to-layout-grid="false" fo:text-align="justify" fo:margin-top="0.0847in" fo:margin-bottom="0.0847in" fo:margin-left="1.5826in" fo:text-indent="-1.5826in">
        <style:tab-stops/>
      </style:paragraph-properties>
    </style:style>
    <style:style style:name="T81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1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2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21" style:parent-style-name="預設段落字型" style:family="text">
      <style:text-properties style:font-name-asian="標楷體" fo:font-size="14pt" style:font-size-asian="14pt" style:font-size-complex="14pt"/>
    </style:style>
    <style:style style:family="graphic" style:name="a1">
      <style:graphic-properties style:vertical-pos="middle"/>
    </style:style>
    <style:style style:family="graphic" style:name="a2">
      <style:graphic-properties style:vertical-pos="middle"/>
    </style:style>
    <style:style style:family="graphic" style:name="a3">
      <style:graphic-properties style:vertical-pos="middle"/>
    </style:style>
  </office:automatic-styles>
  <office:body>
    <office:text text:use-soft-page-breaks="true">
      <text:p text:style-name="P1"><text:span text:style-name="T9">水中化學需氧量檢測方法</text:span><text:span text:style-name="T10">─</text:span><text:span text:style-name="T11">重鉻酸鉀迴流法（草案）</text:span></text:p>
      <text:p text:style-name="P12"/>
      <text:p text:style-name="P13">NIEA W515.55A</text:p>
      <text:p text:style-name="P14">一、方法概要</text:p>
      <text:p text:style-name="P15"><text:span text:style-name="T16">水樣加入過量重鉻酸鉀溶液，在約</text:span><text:span text:style-name="T17">50%<text:s/></text:span><text:span text:style-name="T18">硫酸溶液中迴流，剩餘之重鉻酸鉀，以硫酸亞鐵銨溶液滴定，由消耗之重鉻酸鉀量，即可求得水樣中化學需氧量（</text:span><text:span text:style-name="T19">Chemical<text:s/></text:span><text:span text:style-name="T20">oxygen</text:span><text:span text:style-name="T21"><text:s/></text:span><text:span text:style-name="T22">demand</text:span><text:span text:style-name="T23">，簡稱</text:span><text:span text:style-name="T24"><text:s/></text:span><text:span text:style-name="T25">COD</text:span><text:span text:style-name="T26">），此表示樣品中可被氧化有機物的含量。</text:span></text:p>
      <text:p text:style-name="P27">二、適用範圍</text:p>
      <text:p text:style-name="P28"><text:span text:style-name="T29">本方法適用於氯離子濃度小於</text:span><text:span text:style-name="T30"><text:s/></text:span><text:span text:style-name="T31">2,000 mg/L<text:s/></text:span><text:span text:style-name="T32">之</text:span><text:span text:style-name="T33">飲用水水源</text:span><text:span text:style-name="T34">、地面水體、地下水體</text:span><text:span text:style-name="T35">、放流水</text:span><text:span text:style-name="T36">及廢</text:span><text:span text:style-name="T37">(</text:span><text:span text:style-name="T38">污</text:span><text:span text:style-name="T39">)</text:span><text:span text:style-name="T40">水</text:span><text:span text:style-name="T41">中化學需氧量檢驗。</text:span></text:p>
      <text:p text:style-name="P42">三、干擾</text:p>
      <text:p text:style-name="P43"><text:span text:style-name="T44">（一）氯離子會被重鉻酸鉀氧化生成氯而產生正干擾，此種干擾可加入硫酸汞排除。當水樣量為</text:span><text:span text:style-name="T45"><text:s/></text:span><text:span text:style-name="T46">20 mL</text:span><text:span text:style-name="T47">時，加入</text:span><text:span text:style-name="T48"><text:s/></text:span><text:span text:style-name="T49">0.4 g<text:s/></text:span><text:span text:style-name="T50">硫酸汞，假設氯離子濃度為</text:span><text:span text:style-name="T51">2,000 mg/L</text:span><text:span text:style-name="T52">，則硫酸汞與氯離子之重量比為</text:span><text:span text:style-name="T53">10</text:span><text:span text:style-name="T54">：</text:span><text:span text:style-name="T55">1</text:span><text:span text:style-name="T56">；若已知水樣中氯離子濃度小於</text:span><text:span text:style-name="T57"><text:s/></text:span><text:span text:style-name="T58">2,000 mg/L<text:s/></text:span><text:span text:style-name="T59">，則只要維持硫酸汞：氯離子</text:span><text:span text:style-name="T60"><text:s/></text:span><text:span text:style-name="T61">＝</text:span><text:span text:style-name="T62"><text:s/></text:span><text:span text:style-name="T63">10</text:span><text:span text:style-name="T64">：</text:span><text:span text:style-name="T65">1<text:s/></text:span><text:span text:style-name="T66">比例即可；但當氯離子濃度大於</text:span><text:span text:style-name="T67">2,000 mg/L<text:s/></text:span><text:span text:style-name="T68">時，本方法即不適用。溴及碘離子之干擾與去除與氯離子相同。</text:span></text:p>
      <text:p text:style-name="P69"><text:span text:style-name="T70">（二）吡啶</text:span><text:span text:style-name="T71"><text:s/>(</text:span><text:span text:style-name="T72">Pyridine)<text:s/></text:span><text:span text:style-name="T73">及其同類化合物無法被氧化，會使</text:span><text:span text:style-name="T74"><text:s/></text:span><text:span text:style-name="T75">COD<text:s/></text:span><text:span text:style-name="T76">測值較計算值為低。</text:span></text:p>
      <text:p text:style-name="P77">（三）揮發性之直鏈脂肪族化合物不易被氧化，迴流過程中所加入之硫酸銀試劑具有催化作用，可加速其分解。</text:p>
      <text:p text:style-name="P78"><text:span text:style-name="T79">（</text:span><text:span text:style-name="T80">四）水樣中亞硝酸鹽氮濃度通常小於</text:span><text:span text:style-name="T81"><text:s/></text:span><text:span text:style-name="T82">1 mg/L</text:span><text:span text:style-name="T83">，在此情況下干擾可忽略。至於高濃度亞硝酸鹽產生之干擾，可依每</text:span><text:span text:style-name="T84"><text:s/></text:span><text:span text:style-name="T85">1 mg<text:s/></text:span><text:span text:style-name="T86">亞硝酸鹽氮加入</text:span><text:span text:style-name="T87"><text:s/></text:span><text:span text:style-name="T88">10 mg<text:s/></text:span><text:span text:style-name="T89">胺基磺酸</text:span><text:span text:style-name="T90"><text:s/>(Sulfamic acid)<text:s/></text:span><text:span text:style-name="T91">來排除，惟在空白樣品中須加入相同量的胺基磺酸。</text:span></text:p>
      <text:p text:style-name="P92">（五）無機鹽類如六價鉻離子、亞鐵離子、亞錳離子、硫化物、亞硝酸鹽氮及亞硫酸鹽等會因氧化還原反應而造成干擾。</text:p>
      <text:p text:style-name="P93">（六）廢水中已含或經由含氮有機物分解產生的氨氮，並不會與重鉻酸鉀反應，惟會與氯離子被氧化產生的氯作用生成氯胺，故氯<text:soft-page-break/>離子所造成的干擾無法採用吸收並定量所生成氯氣的方式來校正。</text:p>
      <text:p text:style-name="P94"><text:span text:style-name="T95">四、設備</text:span><text:span text:style-name="T96">與材料</text:span></text:p>
      <text:p text:style-name="P97"><text:span text:style-name="T98"><text:s text:c="4"/></text:span><text:span text:style-name="T99">（一）迴流裝置：口徑</text:span><text:span text:style-name="T100"><text:s/>24 / 40<text:s/></text:span><text:span text:style-name="T101">之</text:span><text:span text:style-name="T102"><text:s/>250 mL<text:s/></text:span><text:span text:style-name="T103">錐形瓶、直形或球型冷凝管</text:span><text:span text:style-name="T104"><text:s text:c="6"/></text:span><text:span text:style-name="T105">或具相同功能之迴流裝置。</text:span></text:p>
      <text:p text:style-name="P106"><text:span text:style-name="T107"><text:s text:c="4"/></text:span><text:span text:style-name="T108">（二）加熱裝置。</text:span></text:p>
      <text:p text:style-name="P109"><text:s text:c="4"/>（三）滴定裝置。</text:p>
      <text:p text:style-name="P110"><text:span text:style-name="T111"><text:s text:c="4"/></text:span><text:span text:style-name="T112">（四）天平：可精</text:span><text:span text:style-name="T113">稱</text:span><text:span text:style-name="T114">至</text:span><text:span text:style-name="T115"><text:s/></text:span><text:span text:style-name="T116">0.1 mg</text:span><text:span text:style-name="T117">。</text:span></text:p>
      <text:p text:style-name="P118"><text:s text:c="4"/>（五）導電度計：具溫度補償功能。</text:p>
      <text:p text:style-name="P119">五、試劑</text:p>
      <text:p text:style-name="P120"><text:span text:style-name="T121">（一）試劑水：去離子水。</text:span></text:p>
      <text:p text:style-name="P122">（二）沸石。</text:p>
      <text:p text:style-name="P123"><text:span text:style-name="T124">（三）氯離子試紙：測試範圍應包括</text:span><text:span text:style-name="T125">500<text:s/></text:span><text:span text:style-name="T126">mg/L<text:s/></text:span><text:span text:style-name="T127">至</text:span><text:span text:style-name="T128"><text:s/>3,000 <text:s/>mg/L</text:span><text:span text:style-name="T129">，</text:span><text:span text:style-name="T130"><text:s/>Merckoquant</text:span><text:span text:style-name="T131">®</text:span><text:span text:style-name="T132"><text:s/>Chloride test</text:span><text:span text:style-name="T133">、</text:span><text:span text:style-name="T134">QUANTOFIX<text:s/></text:span><text:span text:style-name="T135">® <text:s/></text:span><text:span text:style-name="T136">Chloride<text:s/></text:span><text:span text:style-name="T137">或同級品。</text:span></text:p>
      <text:p text:style-name="P138">（四）硫酸汞：分析級。</text:p>
      <text:p text:style-name="P139">（五）濃硫酸：分析級。</text:p>
      <text:p text:style-name="P140"><text:span text:style-name="T141">（六）硫酸</text:span><text:span text:style-name="T142">-</text:span><text:span text:style-name="T143">硫酸銀試劑：於</text:span><text:span text:style-name="T144"><text:s/>2.5 L<text:s/></text:span><text:span text:style-name="T145">濃硫酸中加入</text:span><text:span text:style-name="T146"><text:s/>25 g<text:s/></text:span><text:span text:style-name="T147">硫酸銀，靜置</text:span><text:span text:style-name="T148"><text:s/></text:span><text:span text:style-name="T149">1<text:s/></text:span><text:span text:style-name="T150">天</text:span><text:span text:style-name="T151">至</text:span><text:span text:style-name="T152"><text:s/></text:span><text:span text:style-name="T153">2<text:s/></text:span><text:span text:style-name="T154">天使硫酸銀完全溶解；</text:span><text:span text:style-name="T155">20 mL</text:span><text:span text:style-name="T156">水樣加入</text:span><text:span text:style-name="T157"><text:s/>30 mL<text:s/></text:span><text:span text:style-name="T158">此試劑相當於添加</text:span><text:span text:style-name="T159"><text:s/>0.015 g/mL<text:s/></text:span><text:span text:style-name="T160">之硫酸銀；此試劑亦可使用已配妥之市售品。</text:span></text:p>
      <text:p text:style-name="P161"><text:span text:style-name="T162">（七）重鉻酸鉀標準溶液（標定用），</text:span><text:span text:style-name="T163">0.02083 M<text:s/></text:span><text:span text:style-name="T164">：以試劑水溶解分析級之重鉻酸鉀</text:span><text:span text:style-name="T165"><text:s text:c="2"/></text:span><text:span text:style-name="T166">6.1295 g</text:span><text:span text:style-name="T167">（先在</text:span><text:span text:style-name="T168"><text:s/></text:span><text:span text:style-name="T169">150</text:span><text:span text:style-name="T170">℃</text:span><text:span text:style-name="T171"><text:s/></text:span><text:span text:style-name="T172">烘乾</text:span><text:span text:style-name="T173"><text:s/></text:span><text:span text:style-name="T174">2<text:s/></text:span><text:span text:style-name="T175">小時）於</text:span><text:span text:style-name="T176"><text:s/></text:span><text:span text:style-name="T177">1 L</text:span><text:span text:style-name="T178">量瓶中，定容至標線，或精取市售</text:span><text:span text:style-name="T179"><text:s/>0.04167 M<text:s/></text:span><text:span text:style-name="T180">重鉻酸鉀溶液</text:span><text:span text:style-name="T181"><text:s/>500 mL</text:span><text:span text:style-name="T182">於</text:span><text:span text:style-name="T183"><text:s/></text:span><text:span text:style-name="T184">1 L</text:span><text:span text:style-name="T185">量瓶中，以試劑水定容至標線。</text:span></text:p>
      <text:p text:style-name="P186"><text:span text:style-name="T187">（八）重鉻酸鉀標準溶液（標定用），</text:span><text:span text:style-name="T188">0.004167 M<text:s/></text:span><text:span text:style-name="T189">：以試劑水溶解分析級之重鉻酸鉀</text:span><text:span text:style-name="T190"><text:s/></text:span><text:span text:style-name="T191">1.22</text:span><text:span text:style-name="T192">59 g</text:span><text:span text:style-name="T193">（先在</text:span><text:span text:style-name="T194"><text:s/></text:span><text:span text:style-name="T195">150</text:span><text:span text:style-name="T196">℃</text:span><text:span text:style-name="T197"><text:s/></text:span><text:span text:style-name="T198">烘乾</text:span><text:span text:style-name="T199"><text:s/></text:span><text:span text:style-name="T200">2<text:s/></text:span><text:span text:style-name="T201">小時）於</text:span><text:span text:style-name="T202"><text:s/></text:span><text:span text:style-name="T203">1 L</text:span><text:span text:style-name="T204">量瓶中，定容至標線，或精取市售</text:span><text:span text:style-name="T205">0.04167 M</text:span><text:span text:style-name="T206">重鉻酸鉀溶液</text:span><text:span text:style-name="T207">100 mL</text:span><text:span text:style-name="T208">於</text:span><text:span text:style-name="T209"><text:s/></text:span><text:span text:style-name="T210">1 L</text:span><text:span text:style-name="T211">量瓶中，以試劑水定容至標線。</text:span></text:p>
      <text:p text:style-name="P212"><text:span text:style-name="T213">（九）重鉻酸鉀標準溶液（迴流用），</text:span><text:span text:style-name="T214">0.02083 M<text:s/></text:span><text:span text:style-name="T215">：取</text:span><text:span text:style-name="T216"><text:s/>40 g<text:s/></text:span><text:span text:style-name="T217">硫酸汞溶於</text:span><text:span text:style-name="T218"><text:s/>800 mL</text:span><text:span text:style-name="T219">試劑水中後，加入</text:span><text:span text:style-name="T220"><text:s/>100 mL</text:span><text:span text:style-name="T221">濃硫酸使上述溶液完全溶解，</text:span><text:soft-page-break/><text:span text:style-name="T222">移入</text:span><text:span text:style-name="T223"><text:s/></text:span><text:span text:style-name="T224">1 L</text:span><text:span text:style-name="T225">量瓶，再</text:span><text:span text:style-name="T226">稱</text:span><text:span text:style-name="T227">取分析級之重鉻酸鉀</text:span><text:span text:style-name="T228"><text:s/>6.1295 g</text:span><text:span text:style-name="T229">（先在</text:span><text:span text:style-name="T230"><text:s/></text:span><text:span text:style-name="T231">150</text:span><text:span text:style-name="T232">℃</text:span><text:span text:style-name="T233"><text:s/></text:span><text:span text:style-name="T234">烘乾</text:span><text:span text:style-name="T235"><text:s/></text:span><text:span text:style-name="T236">2<text:s/></text:span><text:span text:style-name="T237">小時）加入</text:span><text:span text:style-name="T238"><text:s/></text:span><text:span text:style-name="T239">1 L</text:span><text:span text:style-name="T240">量瓶中，完全溶解後以試劑水定容至標線。或</text:span><text:span text:style-name="T241">稱</text:span><text:span text:style-name="T242">取分析級之重鉻酸鉀</text:span><text:span text:style-name="T243"><text:s/></text:span><text:span text:style-name="T244"><text:s/></text:span><text:span text:style-name="T245">6.1295 g</text:span><text:span text:style-name="T246">（先在</text:span><text:span text:style-name="T247"><text:s/></text:span><text:span text:style-name="T248">150</text:span><text:span text:style-name="T249">℃</text:span><text:span text:style-name="T250"><text:s/></text:span><text:span text:style-name="T251">烘乾</text:span><text:span text:style-name="T252"><text:s/></text:span><text:span text:style-name="T253">2<text:s/></text:span><text:span text:style-name="T254">小時）溶於</text:span><text:span text:style-name="T255"><text:s/>500 mL</text:span><text:span text:style-name="T256">試劑水中，加入適量市售之硫酸</text:span><text:span text:style-name="T257">-</text:span><text:span text:style-name="T258">硫酸汞試劑，使硫酸汞含量為</text:span><text:span text:style-name="T259"><text:s/>40 g/L</text:span><text:span text:style-name="T260">，混合溶解，以試劑水定容至</text:span><text:span text:style-name="T261"><text:s/></text:span><text:span text:style-name="T262">1 L</text:span><text:span text:style-name="T263">（如</text:span><text:span text:style-name="T264">稱</text:span><text:span text:style-name="T265">取分析級之重鉻酸鉀</text:span><text:span text:style-name="T266"><text:s text:c="2"/></text:span><text:span text:style-name="T267">6.1295 g</text:span><text:span text:style-name="T268">（先在</text:span><text:span text:style-name="T269"><text:s/></text:span><text:span text:style-name="T270">150</text:span><text:span text:style-name="T271">℃</text:span><text:span text:style-name="T272"><text:s/></text:span><text:span text:style-name="T273">烘乾</text:span><text:span text:style-name="T274"><text:s/></text:span><text:span text:style-name="T275">2<text:s/></text:span><text:span text:style-name="T276">小時）溶於</text:span><text:span text:style-name="T277"><text:s/>500 mL<text:s/></text:span><text:span text:style-name="T278">試劑水中，加入</text:span><text:span text:style-name="T279"><text:s/>200 mL<text:s/></text:span><text:span text:style-name="T280">市售之</text:span><text:span text:style-name="T281"><text:s text:c="2"/></text:span><text:span text:style-name="T282">200 g/L</text:span><text:span text:style-name="T283">硫酸</text:span><text:span text:style-name="T284">-</text:span><text:span text:style-name="T285">硫酸汞試劑，混合溶解，以試劑水定容至</text:span><text:span text:style-name="T286"><text:s/></text:span><text:span text:style-name="T287">1 L</text:span><text:span text:style-name="T288">）。</text:span></text:p>
      <text:p text:style-name="P289"><text:span text:style-name="T290">20 mL</text:span><text:span text:style-name="T291">水樣添加</text:span><text:span text:style-name="T292"><text:s/>10 mL<text:s/></text:span><text:span text:style-name="T293">本溶液相當於加入</text:span><text:span text:style-name="T294"><text:s/>0.4 g<text:s/></text:span><text:span text:style-name="T295">硫酸汞固體，當水樣氯離子小於</text:span><text:span text:style-name="T296"><text:s/>2,000 mg/L</text:span><text:span text:style-name="T297">時，可依三、（一）原則減少硫酸汞添加量。</text:span></text:p>
      <text:p text:style-name="P298"><text:span text:style-name="T299">（十）重鉻酸鉀標準溶液（迴流用），</text:span><text:span text:style-name="T300">0.004167 M<text:s/></text:span><text:span text:style-name="T301">：取</text:span><text:span text:style-name="T302"><text:s/>40 g</text:span><text:span text:style-name="T303">硫酸汞溶於</text:span><text:span text:style-name="T304"><text:s/>800 mL</text:span><text:span text:style-name="T305">試劑水中後，加入</text:span><text:span text:style-name="T306"><text:s/>100 mL<text:s/></text:span><text:span text:style-name="T307">濃硫酸使上述溶液完全溶解，移入</text:span><text:span text:style-name="T308"><text:s/></text:span><text:span text:style-name="T309">1 L</text:span><text:span text:style-name="T310">量瓶，再</text:span><text:span text:style-name="T311">稱</text:span><text:span text:style-name="T312">取分析級之重鉻酸鉀</text:span><text:span text:style-name="T313"><text:s/>1.2259 g</text:span><text:span text:style-name="T314">（先在</text:span><text:span text:style-name="T315"><text:s/></text:span><text:span text:style-name="T316">150</text:span><text:span text:style-name="T317">℃</text:span><text:span text:style-name="T318"><text:s/></text:span><text:span text:style-name="T319">烘乾</text:span><text:span text:style-name="T320"><text:s/></text:span><text:span text:style-name="T321">2<text:s/></text:span><text:span text:style-name="T322">小時）加入</text:span><text:span text:style-name="T323"><text:s/></text:span><text:span text:style-name="T324">1 L</text:span><text:span text:style-name="T325">量瓶中，完全溶解後以試劑水定容至標線。或</text:span><text:span text:style-name="T326">稱</text:span><text:span text:style-name="T327">取分析級之重鉻酸鉀</text:span><text:span text:style-name="T328"><text:s/></text:span><text:span text:style-name="T329">1.2259 g<text:s/></text:span><text:span text:style-name="T330">（先在</text:span><text:span text:style-name="T331"><text:s/></text:span><text:span text:style-name="T332">150</text:span><text:span text:style-name="T333">℃</text:span><text:span text:style-name="T334"><text:s/></text:span><text:span text:style-name="T335">烘乾</text:span><text:span text:style-name="T336"><text:s/></text:span><text:span text:style-name="T337">2<text:s/></text:span><text:span text:style-name="T338">小時）溶於</text:span><text:span text:style-name="T339"><text:s/>500 mL</text:span><text:span text:style-name="T340">試劑水中，加入適量市售之硫酸</text:span><text:span text:style-name="T341">-</text:span><text:span text:style-name="T342">硫酸汞試劑，使硫酸汞含量為</text:span><text:span text:style-name="T343"><text:s/>40 g/L</text:span><text:span text:style-name="T344">，混合溶解，以試劑水定容至</text:span><text:span text:style-name="T345"><text:s/></text:span><text:span text:style-name="T346">1 L</text:span><text:span text:style-name="T347">（如</text:span><text:span text:style-name="T348">稱</text:span><text:span text:style-name="T349">取分析級之重鉻酸鉀</text:span><text:span text:style-name="T350"><text:s/></text:span><text:span text:style-name="T351">1.2259 g</text:span><text:span text:style-name="T352">（先在</text:span><text:span text:style-name="T353"><text:s/></text:span><text:span text:style-name="T354">150</text:span><text:span text:style-name="T355">℃</text:span><text:span text:style-name="T356"><text:s text:c="2"/></text:span><text:span text:style-name="T357">烘乾</text:span><text:span text:style-name="T358"><text:s/></text:span><text:span text:style-name="T359">2<text:s/></text:span><text:span text:style-name="T360">小時）溶於</text:span><text:span text:style-name="T361"><text:s/>500 mL</text:span><text:span text:style-name="T362">試劑水中，加入</text:span><text:span text:style-name="T363"><text:s/>200 mL</text:span><text:span text:style-name="T364">市售之</text:span><text:span text:style-name="T365"><text:s text:c="2"/></text:span><text:span text:style-name="T366">200 g/L</text:span><text:span text:style-name="T367">硫酸</text:span><text:span text:style-name="T368">-</text:span><text:span text:style-name="T369">硫酸汞試劑，混合溶解，以試劑水定容至</text:span><text:span text:style-name="T370"><text:s/></text:span><text:span text:style-name="T371">1</text:span><text:span text:style-name="T372"><text:s/>L</text:span><text:span text:style-name="T373">）。</text:span></text:p>
      <text:p text:style-name="P374"><text:span text:style-name="T375">20 mL</text:span><text:span text:style-name="T376">水樣添加</text:span><text:span text:style-name="T377">10 mL</text:span><text:span text:style-name="T378">溶液相當於加入</text:span><text:span text:style-name="T379"><text:s/>0.4 g</text:span><text:span text:style-name="T380">硫酸汞固體，當水樣氯離子小於</text:span><text:span text:style-name="T381"><text:s/>2,000 mg/L</text:span><text:span text:style-name="T382">時，可依三、（一）原則減少硫酸汞添加量。</text:span></text:p>
      <text:p text:style-name="P383"><text:span text:style-name="T384">（十一）菲羅啉</text:span><text:span text:style-name="T385">(Ferroin)</text:span><text:span text:style-name="T386">指示劑：溶解</text:span><text:span text:style-name="T387"><text:s/></text:span><text:span text:style-name="T388">1.485 g 1,10-</text:span><text:span text:style-name="T389">二氮雜菲</text:span><text:span text:style-name="T390">(</text:span><text:span text:style-name="T391"><text:s/></text:span><text:span text:style-name="T392">1,10 -<text:s/></text:span><text:span text:style-name="T393">Phenanthroline</text:span><text:span text:style-name="T394"><text:s/>monohydrate, C</text:span><text:span text:style-name="T395">12</text:span><text:span text:style-name="T396">H</text:span><text:span text:style-name="T397">8</text:span><text:span text:style-name="T398">N</text:span><text:span text:style-name="T399">2</text:span><text:span text:style-name="T400">‧</text:span><text:span text:style-name="T401">H</text:span><text:span text:style-name="T402">2</text:span><text:span text:style-name="T403">O)<text:s/></text:span><text:span text:style-name="T404">及</text:span><text:span text:style-name="T405">0.695 g<text:s/></text:span><text:span text:style-name="T406">硫酸亞鐵於試劑水中定容至</text:span><text:span text:style-name="T407"><text:s/></text:span><text:span text:style-name="T408">100 mL</text:span><text:span text:style-name="T409">。亦可使用已配妥之市售品。</text:span></text:p>
      <text:p text:style-name="P410"><text:span text:style-name="T411">（十二）硫酸亞鐵銨滴定溶液，</text:span><text:span text:style-name="T412">0.125 M</text:span><text:span text:style-name="T413">：溶解</text:span><text:span text:style-name="T414"><text:s/></text:span><text:span text:style-name="T415">49 g<text:s/></text:span><text:span text:style-name="T416">硫酸亞鐵銨於試</text:span><text:span text:style-name="T417"><text:s text:c="8"/></text:span><text:span text:style-name="T418">劑水中，加入</text:span><text:span text:style-name="T419">20 mL</text:span><text:span text:style-name="T420">濃硫酸，冷卻後定容至</text:span><text:span text:style-name="T421"><text:s/></text:span><text:span text:style-name="T422">1 L<text:s/></text:span><text:span text:style-name="T423">。使用前標定之。標定方法：稀釋</text:span><text:span text:style-name="T424"><text:s/></text:span><text:span text:style-name="T425">10 mL 0.02083 M<text:s/></text:span><text:span text:style-name="T426">重鉻酸鉀標準溶液（標定用）至約</text:span><text:span text:style-name="T427"><text:s/></text:span><text:span text:style-name="T428">100 mL</text:span><text:span text:style-name="T429">，加入</text:span><text:span text:style-name="T430"><text:s/></text:span><text:span text:style-name="T431">30 mL<text:s/></text:span><text:span text:style-name="T432">濃硫酸，冷卻至室溫，加入</text:span><text:span text:style-name="T433"><text:s/></text:span><text:span text:style-name="T434">2<text:s/></text:span><text:span text:style-name="T435">滴</text:span><text:span text:style-name="T436">至</text:span><text:span text:style-name="T437">3<text:s/></text:span><text:span text:style-name="T438">滴菲羅啉指示劑，以</text:span><text:span text:style-name="T439"><text:s/></text:span><text:span text:style-name="T440">0.125 M<text:s/></text:span><text:span text:style-name="T441">硫酸亞鐵銨滴定，當溶液由藍綠色變為紅棕色時即為終點。</text:span></text:p>
      <text:p text:style-name="P442"><draw:frame draw:style-name="a1" text:anchor-type="as-char" svg:x="0in" svg:y="0in" svg:width="5.01042in" svg:height="0.53125in" style:rel-width="scale" style:rel-height="scale"><draw:object xlink:href="Object 1/" xlink:type="simple" xlink:show="embed" xlink:actuate="onLoad"/></draw:frame></text:p>
      <text:p text:style-name="P443"><text:span text:style-name="T444">（十三）硫酸亞鐵銨滴定溶液，</text:span><text:span text:style-name="T445">0.025 M</text:span><text:span text:style-name="T446">：溶解</text:span><text:span text:style-name="T447"><text:s/></text:span><text:span text:style-name="T448">9.75 g<text:s/></text:span><text:span text:style-name="T449">硫酸亞</text:span><text:span text:style-name="T450">鐵銨於試劑水中，加入</text:span><text:span text:style-name="T451">20 mL</text:span><text:span text:style-name="T452">濃硫酸，冷卻後定容至</text:span><text:span text:style-name="T453"><text:s/></text:span><text:span text:style-name="T454">1 L<text:s/></text:span><text:span text:style-name="T455">。使用前標定之。標定方法：稀釋</text:span><text:span text:style-name="T456"><text:s/></text:span><text:span text:style-name="T457">10 mL 0.004167 M<text:s/></text:span><text:span text:style-name="T458">重鉻酸鉀標準溶液（標定用）至約</text:span><text:span text:style-name="T459"><text:s/></text:span><text:span text:style-name="T460">100 mL</text:span><text:span text:style-name="T461">，加入</text:span><text:span text:style-name="T462"><text:s/></text:span><text:span text:style-name="T463">30 mL<text:s/></text:span><text:span text:style-name="T464">濃硫酸，冷卻至室溫，加入</text:span><text:span text:style-name="T465"><text:s/></text:span><text:span text:style-name="T466">2<text:s/></text:span><text:span text:style-name="T467">滴</text:span><text:span text:style-name="T468">至</text:span><text:span text:style-name="T469"><text:s/></text:span><text:span text:style-name="T470">3<text:s/></text:span><text:span text:style-name="T471">滴菲羅啉指示劑，以</text:span><text:span text:style-name="T472"><text:s/></text:span><text:span text:style-name="T473">0.025 M<text:s/></text:span><text:span text:style-name="T474">硫酸亞鐵銨滴定，當溶液由藍綠色變為紅棕色時即為終點。</text:span></text:p>
      <text:p text:style-name="P475"><text:span text:style-name="T476"><text:s text:c="9"/></text:span><draw:frame draw:style-name="a2" text:anchor-type="as-char" svg:x="0in" svg:y="0in" svg:width="5.01042in" svg:height="0.53125in" style:rel-width="scale" style:rel-height="scale"><draw:object xlink:href="Object 2/" xlink:type="simple" xlink:show="embed" xlink:actuate="onLoad"/></draw:frame></text:p>
      <text:p text:style-name="P477"><text:span text:style-name="T478">（十四）</text:span><text:span text:style-name="T479">COD<text:s/></text:span><text:span text:style-name="T480">標準溶液：在</text:span><text:span text:style-name="T481"><text:s/></text:span><text:span text:style-name="T482">1 L<text:s/></text:span><text:span text:style-name="T483">量瓶內溶解</text:span><text:span text:style-name="T484"><text:s/></text:span><text:span text:style-name="T485">0.0850 g<text:s/></text:span><text:span text:style-name="T486">無水鄰苯二甲酸氫鉀（</text:span><text:span text:style-name="T487">110</text:span><text:span text:style-name="T488">℃</text:span><text:span text:style-name="T489"><text:s/></text:span><text:span text:style-name="T490">乾燥至恒重）於試劑水中，定容至標線，本溶液之理論</text:span><text:span text:style-name="T491"><text:s/></text:span><text:span text:style-name="T492">COD<text:s/></text:span><text:span text:style-name="T493">值為</text:span><text:span text:style-name="T494"><text:s/></text:span><text:span text:style-name="T495">100 mg/L</text:span><text:span text:style-name="T496">。在未觀察到微生物生長情況下，此溶液在棕色瓶內可冷藏保存至</text:span><text:span text:style-name="T497">3</text:span><text:span text:style-name="T498">個月。此標準溶液可視實際使用需求，依比例配製適當濃度。</text:span></text:p>
      <text:p text:style-name="P499"><text:span text:style-name="T500">六、採樣</text:span><text:span text:style-name="T501">與</text:span><text:span text:style-name="T502">保存</text:span></text:p>
      <text:p text:style-name="P503"><text:span text:style-name="T504">以玻璃瓶或塑膠瓶採集</text:span><text:span text:style-name="T505">適量樣品約</text:span><text:span text:style-name="T506">100 mL</text:span><text:span text:style-name="T507">（註</text:span><text:span text:style-name="T508">1</text:span><text:span text:style-name="T509">）</text:span><text:span text:style-name="T510">，</text:span><text:span text:style-name="T511">若無法於採樣後</text:span><text:span text:style-name="T512">15</text:span><text:span text:style-name="T513">分鐘內進行分析，</text:span><text:span text:style-name="T514">應以濃硫酸調整</text:span><text:span text:style-name="T515"><text:s/></text:span><text:span text:style-name="T516">pH<text:s/></text:span><text:span text:style-name="T517">值至</text:span><text:span text:style-name="T518"><text:s/></text:span><text:span text:style-name="T519">2<text:s/></text:span><text:span text:style-name="T520">以下，並於</text:span><text:span text:style-name="T521"><text:s/></text:span><text:span text:style-name="T522">4</text:span><text:span text:style-name="T523">℃</text:span><text:span text:style-name="T524"><text:s/>± 2</text:span><text:span text:style-name="T525">℃</text:span><text:span text:style-name="T526"><text:s/></text:span><text:span text:style-name="T527"><text:s/></text:span><text:span text:style-name="T528">冷藏，保存期限為</text:span><text:span text:style-name="T529"><text:s/></text:span><text:span text:style-name="T530">7</text:span><text:span text:style-name="T531">天。</text:span></text:p>
      <text:p text:style-name="P532">七、步驟</text:p>
      <text:p text:style-name="P533">（一）每一水樣檢測前均須測定氯離子濃度，並記錄之。檢測方法可採用以下3種方法之一：</text:p>
      <text:p text:style-name="P534">1.導電度估算法：</text:p>
      <text:p text:style-name="P535"><text:span text:style-name="T536"><text:s/></text:span><text:span text:style-name="T537">未加保存試劑之水樣，依「水中導電度測定方法－導電度計法」（</text:span><text:span text:style-name="T538">NIEA W203</text:span><text:span text:style-name="T539">）測定水樣之導電度，導電度</text:span><text:span text:style-name="T540"><text:s/></text:span><text:span text:style-name="T541">≦</text:span><text:span text:style-name="T542"><text:s/></text:span><text:span text:style-name="T543">4,000 μmho/cm</text:span><text:span text:style-name="T544">，視為氯離子濃度小於</text:span><text:span text:style-name="T545"><text:s/>2,000 mg/L</text:span><text:span text:style-name="T546">，記錄導電度值；若導電度</text:span><text:span text:style-name="T547"><text:s/></text:span><text:span text:style-name="T548">＞</text:span><text:span text:style-name="T549"><text:s/></text:span><text:span text:style-name="T550">4,000 μmho/cm</text:span><text:span text:style-name="T551">，則依七（一）</text:span><text:span text:style-name="T552">2</text:span><text:span text:style-name="T553">或七（一）</text:span><text:span text:style-name="T554">3</text:span><text:span text:style-name="T555">測定氯離子濃度。</text:span></text:p>
      <text:p text:style-name="P556">2.氯離子試紙估算法：</text:p>
      <text:p text:style-name="P557"><text:span text:style-name="T558"><text:s/></text:span><text:span text:style-name="T559">未加保存試劑之水樣，以氯離子試紙測定水樣之氯離子濃度，氯離子濃度</text:span><text:span text:style-name="T560">≦</text:span><text:span text:style-name="T561"><text:s/></text:span><text:span text:style-name="T562">1,500 mg/L</text:span><text:span text:style-name="T563">，視為氯離子濃度小於</text:span><text:span text:style-name="T564"><text:s/>2,000 mg/L</text:span><text:span text:style-name="T565">，記錄氯離子濃度，氯離子濃度</text:span><text:span text:style-name="T566"><text:s/></text:span><text:span text:style-name="T567">≧</text:span><text:span text:style-name="T568"><text:s/></text:span><text:span text:style-name="T569">3,000 mg/L</text:span><text:span text:style-name="T570">，視為氯離子濃度大於</text:span><text:span text:style-name="T571">2,000 mg/L</text:span><text:span text:style-name="T572">，記錄氯離子濃度；氯離子濃度介於</text:span><text:span text:style-name="T573"><text:s/>1,500<text:s/></text:span><text:soft-page-break/><text:span text:style-name="T574">mg/L</text:span><text:span text:style-name="T575"><text:s/></text:span><text:span text:style-name="T576">至</text:span><text:span text:style-name="T577">3,000 mg/L</text:span><text:span text:style-name="T578">間，則依</text:span><text:span text:style-name="T579">七（一）</text:span><text:span text:style-name="T580">3</text:span><text:span text:style-name="T581">測定氯離子濃度。</text:span></text:p>
      <text:p text:style-name="P582">3.氯離子濃度檢測方法：</text:p>
      <text:p text:style-name="P583"><text:s/>依「水中氯鹽檢測方法－硝酸汞滴定法」（NIEA W406）或「水中氯鹽檢測方法－硝酸銀滴定法」（NIEA W407）或「水中陰離子檢測方法－離子層析法」（NIEA W415）測定水樣之氯離子濃度。</text:p>
      <text:p text:style-name="P584">若已知水樣中含有非氯離子之其他鹵離子（溴離子及碘離子），則選用適當檢測方法分別檢測，並相加合計。</text:p>
      <text:p text:style-name="P585"><text:span text:style-name="T586">（二）若水樣</text:span><text:span text:style-name="T587">COD<text:s/></text:span><text:span text:style-name="T588">值大於</text:span><text:span text:style-name="T589"><text:s/></text:span><text:span text:style-name="T590">50 mg/L</text:span><text:span text:style-name="T591">時：</text:span></text:p>
      <text:p text:style-name="P592"><text:span text:style-name="T593">1.</text:span><text:span text:style-name="T594">取</text:span><text:span text:style-name="T595"><text:s text:c="2"/></text:span><text:span text:style-name="T596">20 mL<text:s/></text:span><text:span text:style-name="T597">混合均勻之水樣（若水樣之</text:span><text:span text:style-name="T598"><text:s/></text:span><text:span text:style-name="T599">COD<text:s/></text:span><text:span text:style-name="T600">值大於</text:span><text:span text:style-name="T601">400 <text:s/>mg/L</text:span><text:span text:style-name="T602">時，應予適當稀釋）於</text:span><text:span text:style-name="T603"><text:s/></text:span><text:span text:style-name="T604">250 mL<text:s/></text:span><text:span text:style-name="T605">錐形瓶（或具相同功能之容器）內，加入數粒沸石及</text:span><text:span text:style-name="T606"><text:s/></text:span><text:span text:style-name="T607">10.0 mL 0.02083 M</text:span><text:span text:style-name="T608">重鉻酸鉀溶液（迴流用）混勻後（混合時須冷卻以避免揮發性物質逸失），連接冷凝管，並通入冷卻水。</text:span></text:p>
      <text:p text:style-name="P609"><text:span text:style-name="T610">2.</text:span><text:span text:style-name="T611">由冷凝管頂端加入</text:span><text:span text:style-name="T612"><text:s/></text:span><text:span text:style-name="T613">30 mL<text:s/></text:span><text:span text:style-name="T614">硫酸</text:span><text:span text:style-name="T615">-</text:span><text:span text:style-name="T616">硫酸銀試劑，搖晃混合均勻後方可加熱，以免酸液濺出，沸騰後迴流</text:span><text:span text:style-name="T617"><text:s/></text:span><text:span text:style-name="T618">2<text:s/></text:span><text:span text:style-name="T619">小時，迴流時以小燒杯蓋在冷凝管頂端以防污染物掉入。</text:span></text:p>
      <text:p text:style-name="P620"><text:span text:style-name="T621">3.<text:s/></text:span><text:span text:style-name="T622">冷卻後，以</text:span><text:span text:style-name="T623"><text:s/></text:span><text:span text:style-name="T624">30 mL<text:s/></text:span><text:span text:style-name="T625">試劑水由冷凝管頂端沖洗冷凝管內壁，取出</text:span><text:span text:style-name="T626">錐形瓶（或具相同功能之容器），加入</text:span><text:span text:style-name="T627"><text:s/></text:span><text:span text:style-name="T628">30 mL</text:span><text:span text:style-name="T629">試劑水，冷卻至室溫。</text:span></text:p>
      <text:p text:style-name="P630"><text:span text:style-name="T631">4.<text:s/></text:span><text:span text:style-name="T632">加入</text:span><text:span text:style-name="T633"><text:s/></text:span><text:span text:style-name="T634">2<text:s/></text:span><text:span text:style-name="T635">滴</text:span><text:span text:style-name="T636">至</text:span><text:span text:style-name="T637"><text:s/></text:span><text:span text:style-name="T638">3<text:s/></text:span><text:span text:style-name="T639">滴菲羅啉指示劑，以</text:span><text:span text:style-name="T640"><text:s/></text:span><text:span text:style-name="T641">0.125 M<text:s/></text:span><text:span text:style-name="T642">硫酸亞鐵銨溶液滴定至當量點，此時溶液由藍綠色轉為紅棕色。所有的樣品應使用等量指示劑。</text:span></text:p>
      <text:p text:style-name="P643"><text:span text:style-name="T644">5.</text:span><text:span text:style-name="T645">同時以試劑水進行空白試驗。</text:span></text:p>
      <text:p text:style-name="P646"><text:span text:style-name="T647">（三）若水樣</text:span><text:span text:style-name="T648"><text:s/>COD<text:s/></text:span><text:span text:style-name="T649">值低於</text:span><text:span text:style-name="T650"><text:s/></text:span><text:span text:style-name="T651">70 mg/L</text:span><text:span text:style-name="T652">：</text:span></text:p>
      <text:p text:style-name="P653"><text:span text:style-name="T654">使用</text:span><text:span text:style-name="T655"><text:s/></text:span><text:span text:style-name="T656">0.004167 M<text:s/></text:span><text:span text:style-name="T657">重鉻酸鉀標準溶液（迴流用）及</text:span><text:span text:style-name="T658"><text:s/></text:span><text:span text:style-name="T659">0.025 M<text:s/></text:span><text:span text:style-name="T660">硫酸亞鐵銨滴定溶液，依七、（二）</text:span><text:span text:style-name="T661"><text:s/>1<text:s/></text:span><text:span text:style-name="T662">至</text:span><text:span text:style-name="T663"><text:s/></text:span><text:span text:style-name="T664">5</text:span><text:span text:style-name="T665"><text:s/></text:span><text:span text:style-name="T666">操作。操作時須特別小心，因玻璃器皿或空氣中微量的有機質都會導致誤差。</text:span></text:p>
      <text:p text:style-name="P667"><text:span text:style-name="T668">（四）同時以鄰苯二甲酸氫鉀標準溶液做查核樣品分析，以評估分析技術及試劑品質。</text:span></text:p>
      <text:p text:style-name="P669">八、結果處理</text:p>
      <text:p text:style-name="P670"><text:span text:style-name="T671"><text:s text:c="6"/></text:span><text:span text:style-name="T672"><text:s text:c="2"/></text:span><text:span text:style-name="T673">化學需氧量（</text:span><text:span text:style-name="T674">mg/L</text:span><text:span text:style-name="T675">）＝</text:span><draw:frame draw:style-name="a3" text:anchor-type="as-char" svg:x="0in" svg:y="0in" svg:width="1.42708in" svg:height="0.375in" style:rel-width="scale" style:rel-height="scale"><draw:object xlink:href="Object 3/" xlink:type="simple" xlink:show="embed" xlink:actuate="onLoad"/></draw:frame></text:p>
      <text:soft-page-break/>
      <text:p text:style-name="P676"><text:s text:c="4"/>A：空白消耗之硫酸亞鐵銨滴定液體積（mL）</text:p>
      <text:p text:style-name="P677"><text:s text:c="4"/>B：水樣消耗之硫酸亞鐵銨滴定液體積（mL）</text:p>
      <text:p text:style-name="P678"><text:s text:c="4"/>C：硫酸亞鐵銨滴定液之莫耳濃度（M）</text:p>
      <text:p text:style-name="P679"><text:span text:style-name="T680"><text:s text:c="4"/>V</text:span><text:span text:style-name="T681">：水樣體積（</text:span><text:span text:style-name="T682">mL</text:span><text:span text:style-name="T683">）</text:span></text:p>
      <text:p text:style-name="P684"><text:span text:style-name="T685">九、品質管制</text:span></text:p>
      <text:p text:style-name="P686"><text:span text:style-name="T687">（一）空白樣品分析：每批次樣品至少執行</text:span><text:span text:style-name="T688"><text:s/></text:span><text:span text:style-name="T689">2<text:s/></text:span><text:span text:style-name="T690">次空白分析，取滴定</text:span><text:span text:style-name="T691">mL<text:s/></text:span><text:span text:style-name="T692">數平均值。</text:span></text:p>
      <text:p text:style-name="P693"><text:span text:style-name="T694">（二）</text:span><text:span text:style-name="T695">重複樣品分析：</text:span><text:span text:style-name="T696">每批次或每</text:span><text:span text:style-name="T697"><text:s/></text:span><text:span text:style-name="T698">10<text:s/></text:span><text:span text:style-name="T699">個樣品至少執行</text:span><text:span text:style-name="T700"><text:s/></text:span><text:span text:style-name="T701">1<text:s/></text:span><text:span text:style-name="T702">次重複樣品分析，其相對差異百分比應在</text:span><text:span text:style-name="T703"><text:s/>20 %<text:s/></text:span><text:span text:style-name="T704">以內。</text:span></text:p>
      <text:p text:style-name="P705"><text:span text:style-name="T706">（三）查核樣品分析：每批次或每</text:span><text:span text:style-name="T707"><text:s/>10<text:s/></text:span><text:span text:style-name="T708">個樣品至少執行</text:span><text:span text:style-name="T709"><text:s/></text:span><text:span text:style-name="T710">1<text:s/></text:span><text:span text:style-name="T711">次查核樣品分析，回收率應在</text:span><text:span text:style-name="T712"><text:s/></text:span><text:span text:style-name="T713">85 % <text:s/></text:span><text:span text:style-name="T714">至</text:span><text:span text:style-name="T715"><text:s/>115 %</text:span><text:span text:style-name="T716"><text:s text:c="2"/></text:span><text:span text:style-name="T717">範圍內。</text:span></text:p>
      <text:p text:style-name="P718"><text:span text:style-name="T719">（四）</text:span><text:span text:style-name="T720">添加樣品分析：</text:span><text:span text:style-name="T721">本方法不執行添加分析。</text:span></text:p>
      <text:p text:style-name="P722"><text:span text:style-name="T723">十、精密度</text:span><text:span text:style-name="T724">與</text:span><text:span text:style-name="T725">準確度</text:span></text:p>
      <text:p text:style-name="P726"><text:span text:style-name="T727">國內某單一實驗室對</text:span><text:span text:style-name="T728"><text:s/></text:span><text:span text:style-name="T729">100 mg/L</text:span><text:span text:style-name="T730"><text:s/></text:span><text:span text:style-name="T731">之品管樣品經進行</text:span><text:span text:style-name="T732"><text:s/></text:span><text:span text:style-name="T733">22</text:span><text:span text:style-name="T734"><text:s/></text:span><text:span text:style-name="T735">次重複分析，結果如下所示：</text:span></text:p>
      <table:table table:style-name="Table736">
        <table:table-columns>
          <table:table-column table:style-name="TableColumn737"/>
          <table:table-column table:style-name="TableColumn738"/>
          <table:table-column table:style-name="TableColumn739"/>
          <table:table-column table:style-name="TableColumn740"/>
          <table:table-column table:style-name="TableColumn741"/>
          <table:table-column table:style-name="TableColumn742"/>
        </table:table-columns>
        <table:table-row table:style-name="TableRow743">
          <table:table-cell table:style-name="TableCell744">
            <text:p text:style-name="P745">測試項目</text:p>
          </table:table-cell>
          <table:table-cell table:style-name="TableCell746">
            <text:p text:style-name="P747">樣品濃度<text:line-break/>（mg/L）</text:p>
          </table:table-cell>
          <table:table-cell table:style-name="TableCell748">
            <text:p text:style-name="P749"><text:span text:style-name="T750">回收濃度</text:span><text:span text:style-name="T751"><text:s/></text:span><text:span text:style-name="T752"><text:line-break/></text:span><text:span text:style-name="T753">（</text:span><text:span text:style-name="T754">mg/L</text:span><text:span text:style-name="T755">）</text:span></text:p>
          </table:table-cell>
          <table:table-cell table:style-name="TableCell756">
            <text:p text:style-name="P757"><text:span text:style-name="T758">回收率</text:span><text:span text:style-name="T759"><text:line-break/></text:span><text:span text:style-name="T760">（</text:span><text:span text:style-name="T761">％</text:span><text:span text:style-name="T762">）</text:span></text:p>
          </table:table-cell>
          <table:table-cell table:style-name="TableCell763">
            <text:p text:style-name="P764"><text:span text:style-name="T765">標準偏差（</text:span><text:span text:style-name="T766">％</text:span><text:span text:style-name="T767">）</text:span></text:p>
          </table:table-cell>
          <table:table-cell table:style-name="TableCell768">
            <text:p text:style-name="P769">分析次數</text:p>
          </table:table-cell>
        </table:table-row>
        <table:table-row table:style-name="TableRow770">
          <table:table-cell table:style-name="TableCell771">
            <text:p text:style-name="P772">COD</text:p>
          </table:table-cell>
          <table:table-cell table:style-name="TableCell773">
            <text:p text:style-name="P774">100.0</text:p>
          </table:table-cell>
          <table:table-cell table:style-name="TableCell775">
            <text:p text:style-name="P776">97.4</text:p>
          </table:table-cell>
          <table:table-cell table:style-name="TableCell777">
            <text:p text:style-name="P778">97.4</text:p>
          </table:table-cell>
          <table:table-cell table:style-name="TableCell779">
            <text:p text:style-name="P780">2.2</text:p>
          </table:table-cell>
          <table:table-cell table:style-name="TableCell781">
            <text:p text:style-name="P782">22</text:p>
          </table:table-cell>
        </table:table-row>
      </table:table>
      <text:p text:style-name="P783">十一、參考資料</text:p>
      <text:p text:style-name="P784"><text:span text:style-name="T785">（一）</text:span><text:span text:style-name="T786">American Public Health Association, American Water Works Association &amp; Water Environment Federation. <text:s/>Standard Methods for the Examination of Water and Wastewater,<text:s/></text:span><text:span text:style-name="T787">23</text:span><text:span text:style-name="T788">th</text:span><text:span text:style-name="T789"><text:s/>Ed., pp. 5 -</text:span><text:span text:style-name="T790">17</text:span><text:span text:style-name="T791"><text:s/></text:span><text:span text:style-name="T792">～</text:span><text:span text:style-name="T793"><text:s/>5 -<text:s/></text:span><text:span text:style-name="T794">19</text:span><text:span text:style-name="T795">. APHA, Washington, D.C., USA .</text:span><text:span text:style-name="T796">2017</text:span><text:span text:style-name="T797">.</text:span></text:p>
      <text:p text:style-name="P798"><text:span text:style-name="T799"><text:s/></text:span><text:span text:style-name="T800">（二）</text:span><text:span text:style-name="T801">DIN<text:s/></text:span><text:span text:style-name="T802">38409-H41-1 Determination of the Chemical Oxygen Demand (COD) , December 1980.</text:span></text:p>
      <text:p text:style-name="P803"/>
      <text:p text:style-name="P804"><text:span text:style-name="T805"><text:s text:c="11"/></text:span><text:span text:style-name="T806"><text:s/></text:span><text:span text:style-name="T807">註</text:span><text:span text:style-name="T808">1</text:span><text:span text:style-name="T809">：如要以七、（一）</text:span><text:span text:style-name="T810">3.<text:s/></text:span><text:span text:style-name="T811">測定氯離子濃度，須依其方法另採集足夠量樣品以供分析。</text:span></text:p>
      <text:p text:style-name="P812"><text:span text:style-name="T813">註</text:span><text:span text:style-name="T814">2</text:span><text:span text:style-name="T815">：</text:span><text:span text:style-name="T816">本檢驗相關之廢液，依含汞無機廢液處理。</text:span></text:p>
      <text:p text:style-name="P817"><text:span text:style-name="T818">註</text:span><text:span text:style-name="T819">3</text:span><text:span text:style-name="T820">：</text:span><text:span text:style-name="T821">本文引用之公告方法名稱及編碼，以環保署最新公告者為準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, MingLiU" svg:font-family="細明體, MingLiU" style:font-family-generic="modern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1" style:display-name="h1" style:family="paragraph" style:parent-style-name="Standard">
      <style:paragraph-properties fo:widows="2" fo:orphans="2" fo:margin-top="0.1944in" fo:margin-bottom="0.1944in"/>
      <style:text-properties style:font-name="Arial Unicode MS" style:font-name-asian="Arial Unicode MS" style:font-name-complex="Arial Unicode MS" fo:font-weight="bold" style:font-weight-asian="bold" style:font-weight-complex="bold" fo:font-size="20pt" style:font-size-asian="20pt" style:font-size-complex="20pt" fo:hyphenate="false"/>
    </style:style>
    <style:style style:name="h2" style:display-name="h2" style:family="paragraph" style:parent-style-name="Standard">
      <style:paragraph-properties fo:widows="2" fo:orphans="2" fo:margin-top="0.1944in" fo:margin-bottom="0.1944in"/>
      <style:text-properties style:font-name="Arial Unicode MS" style:font-name-asian="Arial Unicode MS" style:font-name-complex="Arial Unicode MS" fo:font-weight="bold" style:font-weight-asian="bold" style:font-weight-complex="bold" fo:font-size="16pt" style:font-size-asian="16pt" style:font-size-complex="16pt" fo:hyphenate="false"/>
    </style:style>
    <style:style style:name="p1" style:display-name="p1" style:family="paragraph" style:parent-style-name="Standard">
      <style:paragraph-properties fo:widows="2" fo:orphans="2" fo:margin-top="0.0833in" fo:margin-bottom="0.0833in" fo:margin-left="0.5in">
        <style:tab-stops/>
      </style:paragraph-properties>
      <style:text-properties style:font-name="Arial Unicode MS" style:font-name-asian="Arial Unicode MS" style:font-name-complex="Arial Unicode MS" fo:hyphenate="false"/>
    </style:style>
    <style:style style:name="p2" style:display-name="p2" style:family="paragraph" style:parent-style-name="Standard">
      <style:paragraph-properties fo:widows="2" fo:orphans="2" fo:margin-top="0.0833in" fo:margin-bottom="0.0833in" fo:margin-left="0.8888in" fo:text-indent="-0.5in">
        <style:tab-stops/>
      </style:paragraph-properties>
      <style:text-properties style:font-name="Arial Unicode MS" style:font-name-asian="Arial Unicode MS" style:font-name-complex="Arial Unicode MS" fo:hyphenate="false"/>
    </style:style>
    <style:style style:name="p2a" style:display-name="p2a" style:family="paragraph" style:parent-style-name="Standard">
      <style:paragraph-properties fo:widows="2" fo:orphans="2" fo:margin-top="0.0833in" fo:margin-bottom="0.0833in" fo:margin-left="0.8888in">
        <style:tab-stops/>
      </style:paragraph-properties>
      <style:text-properties style:font-name="Arial Unicode MS" style:font-name-asian="Arial Unicode MS" style:font-name-complex="Arial Unicode MS" fo:hyphenate="false"/>
    </style:style>
    <style:style style:name="p3" style:display-name="p3" style:family="paragraph" style:parent-style-name="Standard">
      <style:paragraph-properties fo:widows="2" fo:orphans="2" fo:margin-top="0.0833in" fo:margin-bottom="0.0833in" fo:margin-left="1.1111in" fo:text-indent="-0.1111in">
        <style:tab-stops/>
      </style:paragraph-properties>
      <style:text-properties style:font-name="Arial Unicode MS" style:font-name-asian="Arial Unicode MS" style:font-name-complex="Arial Unicode MS" fo:hyphenate="false"/>
    </style:style>
    <style:style style:name="Textbodyindent" style:display-name="Text body indent" style:family="paragraph" style:parent-style-name="Standard">
      <style:paragraph-properties style:snap-to-layout-grid="false" fo:line-height="150%" fo:margin-left="0.9993in" fo:text-indent="-0.6243in">
        <style:tab-stops/>
      </style:paragraph-properties>
      <style:text-properties style:font-name="標楷體" style:font-name-asian="標楷體" style:font-name-complex="標楷體" fo:font-size="14pt" style:font-size-asian="14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Arial Unicode MS" style:font-name-asian="Arial Unicode MS" style:font-name-complex="Arial Unicode MS" fo:hyphenate="false"/>
    </style:style>
    <style:style style:name="p2-2" style:display-name="p2-2" style:family="paragraph" style:parent-style-name="Standard">
      <style:paragraph-properties fo:widows="2" fo:orphans="2" fo:margin-top="0.0625in" fo:margin-bottom="0.0625in" fo:margin-left="1.0416in" fo:text-indent="-0.6666in">
        <style:tab-stops/>
      </style:paragraph-properties>
      <style:text-properties style:font-name="Arial Unicode MS" style:font-name-asian="Arial Unicode MS" style:font-name-complex="Arial Unicode MS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日期" style:display-name="日期" style:family="paragraph" style:parent-style-name="Standard" style:next-style-name="Standard">
      <style:paragraph-properties fo:widows="2" fo:orphans="2" fo:text-align="end"/>
      <style:text-properties style:font-name="細明體, MingLiU" style:font-name-asian="細明體, MingLiU" style:font-name-complex="Courier New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>
      <style:text-properties fo:color="#000000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頁碼" style:display-name="頁碼" style:family="text" style:parent-style-name="預設段落字型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fo:color="#000000"/>
    </style:style>
    <text:list-style style:name="WW8Num1" style:display-name="WW8Num1">
      <text:list-level-style-number text:level="1" text:style-name="WW_CharLFO1LVL1" style:num-prefix="(" style:num-suffix=")" style:num-format="一, 二, 三, ...">
        <style:list-level-properties text:space-before="0.3888in" text:min-label-width="0.2708in" text:list-level-position-and-space-mode="label-alignment">
          <style:list-level-label-alignment text:label-followed-by="listtab" fo:margin-left="0.6597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WW8Num2" style:display-name="WW8Num2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二, 三, ...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984in" fo:margin-bottom="0.6888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12in"/>
      </style:header-style>
      <style:footer-style>
        <style:header-footer-properties style:dynamic-spacing="true" fo:min-height="0.4923in"/>
      </style:footer-style>
    </style:page-layout>
    <style:style style:name="P2" style:parent-style-name="頁尾" style:family="paragraph">
      <style:paragraph-properties fo:text-align="center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框架1" text:anchor-type="paragraph" svg:x="0in" svg:y="0.00079in" svg:width="0.01597in" svg:height="0.02153in" style:rel-width="scale" style:rel-height="scale"><draw:text-box><text:p text:style-name="P3"><text:span text:style-name="T4">第</text:span><text:span text:style-name="T5"><text:page-number text:fixed="false">3</text:page-number></text:span><text:span text:style-name="T6">頁，共</text:span><text:span text:style-name="T7"><text:page-count style:num-format="1">6</text:page-count></text:span><text:span text:style-name="T8">頁</text:span></text:p><text:p text:style-name="頁尾"/></draw:text-box><svg:title/><svg:desc/></draw:frame><text:page-number text:fixed="false">3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水中化學需氧量檢測方法─重鉻酸鉀迴流法(NIEA W515.55A)</dc:title>
    <dc:subject>水中化學需氧量檢測方法─重鉻酸鉀迴流法(NIEA W515.55A)</dc:subject>
    <meta:keyword>Chemical oxygen demand;Open reflux method;Water;化學需氧量;水;重鉻酸鉀迴流法</meta:keyword>
    <meta:initial-creator>環檢所</meta:initial-creator>
    <dc:creator>Windows 使用者</dc:creator>
    <meta:creation-date>2018-03-23T11:44:00Z</meta:creation-date>
    <dc:date>2018-11-22T00:23:00Z</dc:date>
    <meta:print-date>2018-07-31T10:32:00Z</meta:print-date>
    <meta:template xlink:href="Normal" xlink:type="simple"/>
    <meta:editing-cycles>36</meta:editing-cycles>
    <meta:editing-duration>PT8100S</meta:editing-duration>
    <meta:document-statistic meta:page-count="6" meta:paragraph-count="10" meta:word-count="776" meta:character-count="5194" meta:row-count="36" meta:non-whitespace-character-count="4428"/>
  </office:meta>
</office:document-meta>
</file>

<file path=Object 1/content.xml><?xml version="1.0" encoding="utf-8"?>
<mml:math xmlns:mml="http://www.w3.org/1998/Math/MathML" xmlns:m="http://schemas.openxmlformats.org/officeDocument/2006/math">
  <mml:mtext>硫酸亞鐵銨滴定溶液濃度</mml:mtext>
  <mml:mo>(</mml:mo>
  <mml:mi>M</mml:mi>
  <mml:mo>)</mml:mo>
  <mml:mo>=</mml:mo>
  <mml:mfrac>
    <mml:mrow>
      <mml:mn>0.02083</mml:mn>
      <mml:mo>(</mml:mo>
      <mml:mi>M</mml:mi>
      <mml:mo>)</mml:mo>
      <mml:mo>×</mml:mo>
      <mml:mn>10</mml:mn>
      <mml:mo>(</mml:mo>
      <mml:mi>m</mml:mi>
      <mml:mi>L</mml:mi>
      <mml:mo>)</mml:mo>
      <mml:mo>×</mml:mo>
      <mml:mn>6</mml:mn>
    </mml:mrow>
    <mml:mrow>
      <mml:mtext>消耗之硫酸亞鐵銨滴定溶液體積</mml:mtext>
      <mml:mtext>(mL)</mml:mtext>
    </mml:mrow>
  </mml:mfrac>
</mml:math>
</file>

<file path=Object 2/content.xml><?xml version="1.0" encoding="utf-8"?>
<mml:math xmlns:mml="http://www.w3.org/1998/Math/MathML" xmlns:m="http://schemas.openxmlformats.org/officeDocument/2006/math">
  <mml:mtext>硫酸亞鐵銨滴定溶液濃度</mml:mtext>
  <mml:mo>(</mml:mo>
  <mml:mi>M</mml:mi>
  <mml:mo>)</mml:mo>
  <mml:mo>=</mml:mo>
  <mml:mfrac>
    <mml:mrow>
      <mml:mn>0.004167</mml:mn>
      <mml:mo>(</mml:mo>
      <mml:mi>M</mml:mi>
      <mml:mo>)</mml:mo>
      <mml:mo>×</mml:mo>
      <mml:mn>10</mml:mn>
      <mml:mo>(</mml:mo>
      <mml:mi>m</mml:mi>
      <mml:mi>L</mml:mi>
      <mml:mo>)</mml:mo>
      <mml:mo>×</mml:mo>
      <mml:mn>6</mml:mn>
    </mml:mrow>
    <mml:mrow>
      <mml:mtext>消耗之硫酸亞鐵銨滴定溶液體積</mml:mtext>
      <mml:mtext>(mL)</mml:mtext>
    </mml:mrow>
  </mml:mfrac>
</mml:math>
</file>

<file path=Object 3/content.xml><?xml version="1.0" encoding="utf-8"?>
<mml:math xmlns:mml="http://www.w3.org/1998/Math/MathML" xmlns:m="http://schemas.openxmlformats.org/officeDocument/2006/math">
  <mml:mfrac>
    <mml:mrow>
      <mml:mo>(</mml:mo>
      <mml:mi>A</mml:mi>
      <mml:mo>-</mml:mo>
      <mml:mi>B</mml:mi>
      <mml:mo>)</mml:mo>
      <mml:mo>×</mml:mo>
      <mml:mi>C</mml:mi>
      <mml:mo>×</mml:mo>
      <mml:mn>8</mml:mn>
      <mml:mo>,</mml:mo>
      <mml:mtext>000</mml:mtext>
    </mml:mrow>
    <mml:mrow>
      <mml:mi>V</mml:mi>
    </mml:mrow>
  </mml:mfrac>
</mml:math>
</file>