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5.046cm" fo:margin-left="0.626cm" table:align="left" style:writing-mode="lr-tb"/>
    </style:style>
    <style:style style:name="表格1.A" style:family="table-column">
      <style:table-column-properties style:column-width="2.117cm"/>
    </style:style>
    <style:style style:name="表格1.B" style:family="table-column">
      <style:table-column-properties style:column-width="2.328cm"/>
    </style:style>
    <style:style style:name="表格1.C" style:family="table-column">
      <style:table-column-properties style:column-width="2.54cm"/>
    </style:style>
    <style:style style:name="表格1.D" style:family="table-column">
      <style:table-column-properties style:column-width="2.963cm"/>
    </style:style>
    <style:style style:name="表格1.F" style:family="table-column">
      <style:table-column-properties style:column-width="2.981cm"/>
    </style:style>
    <style:style style:name="表格1.1" style:family="table-row">
      <style:table-row-properties style:min-row-height="2.013cm" fo:keep-together="auto"/>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F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0.873cm" fo:keep-together="auto"/>
    </style:style>
    <style:style style:name="表格2" style:family="table">
      <style:table-properties style:width="15.046cm" fo:margin-left="0.626cm" table:align="left" style:writing-mode="lr-tb"/>
    </style:style>
    <style:style style:name="表格2.A" style:family="table-column">
      <style:table-column-properties style:column-width="4.233cm"/>
    </style:style>
    <style:style style:name="表格2.B" style:family="table-column">
      <style:table-column-properties style:column-width="3.387cm"/>
    </style:style>
    <style:style style:name="表格2.C" style:family="table-column">
      <style:table-column-properties style:column-width="2.469cm"/>
    </style:style>
    <style:style style:name="表格2.E" style:family="table-column">
      <style:table-column-properties style:column-width="2.487cm"/>
    </style:style>
    <style:style style:name="表格2.1" style:family="table-row">
      <style:table-row-properties style:min-row-height="1.307cm" fo:keep-together="auto"/>
    </style:style>
    <style:style style:name="表格2.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E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1.402cm" fo:keep-together="auto"/>
    </style:style>
    <style:style style:name="P1" style:family="paragraph" style:parent-style-name="Standard">
      <style:paragraph-properties fo:text-align="end" style:justify-single-word="false" fo:orphans="2" fo:widows="2" style:snap-to-layout-grid="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2" style:family="paragraph" style:parent-style-name="Standard">
      <style:paragraph-properties fo:margin-left="8.514cm" fo:margin-right="0cm" fo:text-align="end" style:justify-single-word="false" fo:orphans="2" fo:widows="2" fo:text-indent="-3.861cm" style:auto-text-indent="false" style:snap-to-layout-grid="false">
        <style:tab-stops>
          <style:tab-stop style:position="1.616cm"/>
          <style:tab-stop style:position="3.231cm"/>
          <style:tab-stop style:position="4.847cm"/>
          <style:tab-stop style:position="6.463cm"/>
          <style:tab-stop style:position="8.079cm"/>
          <style:tab-stop style:position="9.297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3" style:family="paragraph" style:parent-style-name="Standard">
      <style:paragraph-properties fo:margin-top="0.212cm" fo:margin-bottom="0.212cm" loext:contextual-spacing="false" style:snap-to-layout-grid="false"/>
      <style:text-properties fo:font-size="14pt" style:font-name-asian="標楷體" style:font-size-asian="14pt"/>
    </style:style>
    <style:style style:name="P4" style:family="paragraph" style:parent-style-name="Standard">
      <style:paragraph-properties fo:margin-left="2.494cm" fo:margin-right="0cm" fo:margin-top="0.212cm" fo:margin-bottom="0.212cm" loext:contextual-spacing="false" fo:text-align="justify" style:justify-single-word="false" fo:text-indent="-0.504cm" style:auto-text-indent="false" style:snap-to-layout-grid="false"/>
    </style:style>
    <style:style style:name="P5" style:family="paragraph" style:parent-style-name="Standard">
      <style:paragraph-properties fo:margin-left="2.101cm" fo:margin-right="0cm" fo:margin-top="0.212cm" fo:margin-bottom="0.212cm" loext:contextual-spacing="false" fo:text-indent="0cm" style:auto-text-indent="false" style:snap-to-layout-grid="false"/>
    </style:style>
    <style:style style:name="P6" style:family="paragraph" style:parent-style-name="Standard">
      <style:paragraph-properties fo:margin-left="2.101cm" fo:margin-right="0cm" fo:margin-top="0.212cm" fo:margin-bottom="0.212cm" loext:contextual-spacing="false" fo:text-indent="0cm" style:auto-text-indent="false" style:snap-to-layout-grid="false"/>
      <style:text-properties fo:font-size="14pt" style:font-name-asian="標楷體" style:font-size-asian="14pt"/>
    </style:style>
    <style:style style:name="P7" style:family="paragraph" style:parent-style-name="Standard">
      <style:paragraph-properties fo:margin-left="3.175cm" fo:margin-right="0cm" fo:margin-top="0.212cm" fo:margin-bottom="0.212cm" loext:contextual-spacing="false" fo:text-indent="-1.074cm" style:auto-text-indent="false" style:snap-to-layout-grid="false"/>
    </style:style>
    <style:style style:name="P8" style:family="paragraph" style:parent-style-name="Standard">
      <style:paragraph-properties fo:margin-left="2.951cm" fo:margin-right="0cm" fo:margin-top="0.212cm" fo:margin-bottom="0.212cm" loext:contextual-spacing="false" fo:text-indent="-0.85cm" style:auto-text-indent="false" style:snap-to-layout-grid="false"/>
    </style:style>
    <style:style style:name="P9" style:family="paragraph" style:parent-style-name="Standard">
      <style:paragraph-properties fo:margin-left="1.986cm" fo:margin-right="0cm" fo:margin-top="0.212cm" fo:margin-bottom="0.212cm" loext:contextual-spacing="false" fo:text-align="justify" style:justify-single-word="false" fo:text-indent="-1.482cm" style:auto-text-indent="false" style:snap-to-layout-grid="false"/>
    </style:style>
    <style:style style:name="P10" style:family="paragraph" style:parent-style-name="Standard">
      <style:paragraph-properties fo:margin-left="1.986cm" fo:margin-right="0cm" fo:margin-top="0.212cm" fo:margin-bottom="0.212cm" loext:contextual-spacing="false" fo:text-align="justify" style:justify-single-word="false" fo:text-indent="-1.482cm" style:auto-text-indent="false" style:snap-to-layout-grid="false"/>
      <style:text-properties fo:font-size="14pt" style:text-underline-style="solid" style:text-underline-width="auto" style:text-underline-color="font-color" style:font-size-asian="14pt"/>
    </style:style>
    <style:style style:name="P11" style:family="paragraph" style:parent-style-name="Standard">
      <style:paragraph-properties fo:margin-left="2.97cm" fo:margin-right="0cm" fo:margin-top="0.212cm" fo:margin-bottom="0.212cm" loext:contextual-spacing="false" fo:text-indent="-1.349cm" style:auto-text-indent="false" style:snap-to-layout-grid="false"/>
    </style:style>
    <style:style style:name="P12" style:family="paragraph" style:parent-style-name="Standard">
      <style:paragraph-properties fo:margin-left="2.97cm" fo:margin-right="0cm" fo:margin-top="0.212cm" fo:margin-bottom="0.212cm" loext:contextual-spacing="false" fo:text-indent="-1.349cm" style:auto-text-indent="false" style:snap-to-layout-grid="false"/>
      <style:text-properties fo:font-size="14pt" style:text-underline-style="solid" style:text-underline-width="auto" style:text-underline-color="font-color" style:font-name-asian="標楷體" style:font-size-asian="14pt"/>
    </style:style>
    <style:style style:name="P13" style:family="paragraph" style:parent-style-name="Standard">
      <style:paragraph-properties fo:margin-left="0cm" fo:margin-right="0cm" fo:margin-top="0.212cm" fo:margin-bottom="0.212cm" loext:contextual-spacing="false" fo:text-align="justify" style:justify-single-word="false" fo:text-indent="1.789cm" style:auto-text-indent="false" style:snap-to-layout-grid="false"/>
    </style:style>
    <style:style style:name="P14" style:family="paragraph" style:parent-style-name="Definition_20_List" style:list-style-name="WW8Num4">
      <style:paragraph-properties fo:margin-top="0.212cm" fo:margin-bottom="0.212cm" loext:contextual-spacing="false" style:snap-to-layout-grid="false"/>
    </style:style>
    <style:style style:name="P15" style:family="paragraph" style:parent-style-name="Definition_20_List">
      <style:paragraph-properties fo:margin-top="0.212cm" fo:margin-bottom="0.212cm" loext:contextual-spacing="false" fo:text-align="justify" style:justify-single-word="false" style:snap-to-layout-grid="false"/>
    </style:style>
    <style:style style:name="P16" style:family="paragraph" style:parent-style-name="Definition_20_List" style:list-style-name="WW8Num4">
      <style:paragraph-properties fo:margin-top="0.212cm" fo:margin-bottom="0.212cm" loext:contextual-spacing="false" fo:text-align="justify" style:justify-single-word="false" style:snap-to-layout-grid="false"/>
      <style:text-properties style:font-name="Times New Roman" fo:font-size="14pt" style:font-name-asian="標楷體" style:font-size-asian="14pt"/>
    </style:style>
    <style:style style:name="P17" style:family="paragraph" style:parent-style-name="Definition_20_List">
      <style:paragraph-properties fo:margin-top="0.212cm" fo:margin-bottom="0.212cm" loext:contextual-spacing="false" style:snap-to-layout-grid="false"/>
      <style:text-properties style:font-name="Times New Roman" fo:font-size="14pt" style:font-name-asian="標楷體" style:font-size-asian="14pt"/>
    </style:style>
    <style:style style:name="P18" style:family="paragraph" style:parent-style-name="Definition_20_List" style:list-style-name="WW8Num4">
      <style:paragraph-properties fo:margin-top="0.212cm" fo:margin-bottom="0.212cm" loext:contextual-spacing="false" style:snap-to-layout-grid="false"/>
      <style:text-properties style:font-name="Times New Roman" fo:font-size="14pt" style:text-underline-style="solid" style:text-underline-width="auto" style:text-underline-color="font-color" style:font-name-asian="標楷體" style:font-size-asian="14pt"/>
    </style:style>
    <style:style style:name="P19" style:family="paragraph" style:parent-style-name="Definition_20_List">
      <style:paragraph-properties fo:margin-left="0.998cm" fo:margin-right="0cm" fo:margin-top="0.212cm" fo:margin-bottom="0.212cm" loext:contextual-spacing="false" fo:text-align="justify" style:justify-single-word="false" fo:text-indent="1.125cm" style:auto-text-indent="false" style:snap-to-layout-grid="false"/>
    </style:style>
    <style:style style:name="P20" style:family="paragraph" style:parent-style-name="Definition_20_List">
      <style:paragraph-properties fo:margin-left="0.998cm" fo:margin-right="0cm" fo:margin-top="0.212cm" fo:margin-bottom="0.212cm" loext:contextual-spacing="false" fo:text-align="justify" style:justify-single-word="false" fo:text-indent="1.125cm" style:auto-text-indent="false" style:snap-to-layout-grid="false"/>
      <style:text-properties style:font-name="Times New Roman" fo:font-size="14pt" style:font-size-asian="14pt"/>
    </style:style>
    <style:style style:name="P21" style:family="paragraph" style:parent-style-name="Definition_20_List">
      <style:paragraph-properties fo:margin-left="0.998cm" fo:margin-right="0cm" fo:margin-top="0.212cm" fo:margin-bottom="0.212cm" loext:contextual-spacing="false" fo:text-align="justify" style:justify-single-word="false" fo:text-indent="1.185cm" style:auto-text-indent="false" style:snap-to-layout-grid="false"/>
    </style:style>
    <style:style style:name="P22" style:family="paragraph" style:parent-style-name="Definition_20_List">
      <style:paragraph-properties fo:margin-left="2.501cm" fo:margin-right="0cm" fo:margin-top="0.212cm" fo:margin-bottom="0.212cm" loext:contextual-spacing="false" fo:text-align="justify" style:justify-single-word="false" fo:text-indent="-1.501cm" style:auto-text-indent="false" style:snap-to-layout-grid="false"/>
    </style:style>
    <style:style style:name="P23" style:family="paragraph" style:parent-style-name="Definition_20_List">
      <style:paragraph-properties fo:margin-left="2.501cm" fo:margin-right="0cm" fo:margin-top="0.212cm" fo:margin-bottom="0.212cm" loext:contextual-spacing="false" fo:text-align="justify" style:justify-single-word="false" fo:text-indent="-1.501cm" style:auto-text-indent="false" style:snap-to-layout-grid="false"/>
      <style:text-properties style:font-name="Times New Roman" fo:font-size="14pt" style:font-name-asian="標楷體" style:font-size-asian="14pt"/>
    </style:style>
    <style:style style:name="P24" style:family="paragraph" style:parent-style-name="Definition_20_List">
      <style:paragraph-properties fo:margin-left="0.63cm" fo:margin-right="0cm" fo:margin-top="0.212cm" fo:margin-bottom="0.212cm" loext:contextual-spacing="false" fo:text-indent="0cm" style:auto-text-indent="false" style:snap-to-layout-grid="false"/>
    </style:style>
    <style:style style:name="P25" style:family="paragraph" style:parent-style-name="Definition_20_List">
      <style:paragraph-properties fo:margin-left="0.63cm" fo:margin-right="0cm" fo:margin-top="0.212cm" fo:margin-bottom="0.212cm" loext:contextual-spacing="false" fo:text-align="justify" style:justify-single-word="false" fo:text-indent="0cm" style:auto-text-indent="false" style:snap-to-layout-grid="false"/>
    </style:style>
    <style:style style:name="P26" style:family="paragraph" style:parent-style-name="Definition_20_List">
      <style:paragraph-properties fo:margin-left="0.63cm" fo:margin-right="0cm" fo:margin-top="0.212cm" fo:margin-bottom="0cm" loext:contextual-spacing="false" fo:text-align="justify" style:justify-single-word="false" fo:text-indent="0cm" style:auto-text-indent="false" style:snap-to-layout-grid="false"/>
    </style:style>
    <style:style style:name="P27" style:family="paragraph" style:parent-style-name="Definition_20_List">
      <style:paragraph-properties fo:margin-left="2.131cm" fo:margin-right="0cm" fo:margin-top="0.212cm" fo:margin-bottom="0.212cm" loext:contextual-spacing="false" fo:text-align="justify" style:justify-single-word="false" fo:text-indent="-1.501cm" style:auto-text-indent="false" style:snap-to-layout-grid="false"/>
    </style:style>
    <style:style style:name="P28" style:family="paragraph" style:parent-style-name="Definition_20_List">
      <style:paragraph-properties fo:margin-left="2.131cm" fo:margin-right="0cm" fo:margin-top="0.212cm" fo:margin-bottom="0.212cm" loext:contextual-spacing="false" fo:text-align="justify" style:justify-single-word="false" fo:text-indent="-1.501cm" style:auto-text-indent="false" style:snap-to-layout-grid="false"/>
      <style:text-properties style:font-name="Times New Roman" fo:font-size="14pt" style:text-underline-style="solid" style:text-underline-width="auto" style:text-underline-color="font-color" style:font-name-asian="標楷體" style:font-size-asian="14pt"/>
    </style:style>
    <style:style style:name="P29" style:family="paragraph" style:parent-style-name="Definition_20_List">
      <style:paragraph-properties fo:margin-left="3.3cm" fo:margin-right="0cm" fo:margin-top="0cm" fo:margin-bottom="0.212cm" loext:contextual-spacing="false" fo:text-align="justify" style:justify-single-word="false" fo:text-indent="-1.101cm" style:auto-text-indent="false" style:snap-to-layout-grid="false"/>
      <style:text-properties style:font-name="Times New Roman" fo:font-size="14pt" style:font-name-asian="標楷體" style:font-size-asian="14pt"/>
    </style:style>
    <style:style style:name="P30" style:family="paragraph" style:parent-style-name="Definition_20_List">
      <style:paragraph-properties fo:margin-left="1cm" fo:margin-right="0cm" fo:margin-top="0.212cm" fo:margin-bottom="0.212cm" loext:contextual-spacing="false" fo:text-align="justify" style:justify-single-word="false" fo:text-indent="0cm" style:auto-text-indent="false" style:snap-to-layout-grid="false"/>
      <style:text-properties style:font-name="Times New Roman" fo:font-size="14pt" style:font-name-asian="標楷體" style:font-size-asian="14pt"/>
    </style:style>
    <style:style style:name="P31" style:family="paragraph" style:parent-style-name="Definition_20_List">
      <style:paragraph-properties fo:margin-left="1.626cm" fo:margin-right="0cm" fo:margin-top="0.212cm" fo:margin-bottom="0.212cm" loext:contextual-spacing="false" fo:text-align="justify" style:justify-single-word="false" fo:text-indent="0.988cm" style:auto-text-indent="false" style:snap-to-layout-grid="false"/>
    </style:style>
    <style:style style:name="P32" style:family="paragraph" style:parent-style-name="Definition_20_List" style:list-style-name="WW8Num1">
      <style:paragraph-properties fo:margin-left="2.328cm" fo:margin-right="0cm" fo:margin-top="0.212cm" fo:margin-bottom="0.212cm" loext:contextual-spacing="false" fo:text-align="justify" style:justify-single-word="false" fo:text-indent="-1.69cm" style:auto-text-indent="false" style:snap-to-layout-grid="false">
        <style:tab-stops>
          <style:tab-stop style:position="2.328cm"/>
        </style:tab-stops>
      </style:paragraph-properties>
      <style:text-properties style:font-name="Times New Roman" fo:font-size="14pt" style:font-name-asian="標楷體" style:font-size-asian="14pt"/>
    </style:style>
    <style:style style:name="P33" style:family="paragraph" style:parent-style-name="Definition_20_List" style:list-style-name="WW8Num1">
      <style:paragraph-properties fo:margin-left="2.328cm" fo:margin-right="0cm" fo:margin-top="0.212cm" fo:margin-bottom="0.212cm" loext:contextual-spacing="false" fo:text-align="justify" style:justify-single-word="false" fo:text-indent="-1.69cm" style:auto-text-indent="false" style:snap-to-layout-grid="false">
        <style:tab-stops>
          <style:tab-stop style:position="2.328cm"/>
        </style:tab-stops>
      </style:paragraph-properties>
      <style:text-properties style:font-name="Times New Roman" fo:font-size="14pt" style:text-underline-style="solid" style:text-underline-width="auto" style:text-underline-color="font-color" style:font-name-asian="標楷體" style:font-size-asian="14pt"/>
    </style:style>
    <style:style style:name="P34" style:family="paragraph" style:parent-style-name="Definition_20_List">
      <style:paragraph-properties fo:margin-left="2cm" fo:margin-right="0cm" fo:margin-top="0.212cm" fo:margin-bottom="0.212cm" loext:contextual-spacing="false" fo:text-indent="-1.365cm" style:auto-text-indent="false" style:snap-to-layout-grid="false"/>
    </style:style>
    <style:style style:name="P35" style:family="paragraph" style:parent-style-name="Definition_20_List">
      <style:paragraph-properties fo:margin-left="2cm" fo:margin-right="0cm" fo:margin-top="0.212cm" fo:margin-bottom="0.212cm" loext:contextual-spacing="false" fo:text-align="justify" style:justify-single-word="false" fo:text-indent="-1.365cm" style:auto-text-indent="false" style:snap-to-layout-grid="false"/>
    </style:style>
    <style:style style:name="P36" style:family="paragraph" style:parent-style-name="Definition_20_List">
      <style:paragraph-properties fo:margin-left="0cm" fo:margin-right="0cm" fo:line-height="0.564cm" fo:text-align="center" style:justify-single-word="false" fo:text-indent="0cm" style:auto-text-indent="false" style:snap-to-layout-grid="false"/>
      <style:text-properties style:font-name="Times New Roman" fo:font-size="14pt" style:font-name-asian="標楷體" style:font-size-asian="14pt"/>
    </style:style>
    <style:style style:name="P37" style:family="paragraph" style:parent-style-name="Definition_20_Term">
      <style:paragraph-properties fo:text-align="center" style:justify-single-word="false"/>
    </style:style>
    <style:style style:name="P38" style:family="paragraph" style:parent-style-name="Definition_20_Term">
      <style:text-properties fo:font-size="14pt" style:font-size-asian="14pt"/>
    </style:style>
    <style:style style:name="P39" style:family="paragraph" style:parent-style-name="Definition_20_Term">
      <style:text-properties style:font-name="Times New Roman" fo:font-size="14pt" style:font-name-asian="標楷體" style:font-size-asian="14pt"/>
    </style:style>
    <style:style style:name="P40" style:family="paragraph" style:parent-style-name="Definition_20_Term" style:list-style-name="WW8Num4">
      <style:paragraph-properties fo:margin-top="0.212cm" fo:margin-bottom="0.212cm" loext:contextual-spacing="false" style:snap-to-layout-grid="false"/>
      <style:text-properties style:font-name="Times New Roman" fo:font-size="14pt" style:font-name-asian="標楷體" style:font-size-asian="14pt"/>
    </style:style>
    <style:style style:name="P41" style:family="paragraph" style:parent-style-name="Definition_20_Term">
      <style:paragraph-properties fo:margin-top="0.212cm" fo:margin-bottom="0.212cm" loext:contextual-spacing="false" style:text-autospace="ideograph-alpha" style:snap-to-layout-grid="false"/>
      <style:text-properties style:font-name="Times New Roman" fo:font-size="14pt" style:letter-kerning="true" style:font-name-asian="標楷體" style:font-size-asian="14pt"/>
    </style:style>
    <style:style style:name="P42" style:family="paragraph" style:parent-style-name="H1" style:master-page-name="Standard">
      <style:paragraph-properties fo:margin-top="0.212cm" fo:margin-bottom="0.212cm" loext:contextual-spacing="false" fo:text-align="center" style:justify-single-word="false" style:page-number="auto" fo:keep-with-next="auto" style:snap-to-layout-grid="false"/>
    </style:style>
    <style:style style:name="P43" style:family="paragraph" style:parent-style-name="H2">
      <style:paragraph-properties fo:margin-top="0.212cm" fo:margin-bottom="0.212cm" loext:contextual-spacing="false" fo:text-align="justify" style:justify-single-word="false" fo:keep-with-next="auto" style:snap-to-layout-grid="false"/>
      <style:text-properties style:font-name="Times New Roman" fo:font-size="14pt" fo:font-weight="normal" style:font-name-asian="標楷體" style:font-size-asian="14pt" style:font-weight-asian="normal"/>
    </style:style>
    <style:style style:name="P44" style:family="paragraph" style:parent-style-name="H2">
      <style:paragraph-properties fo:margin-left="0cm" fo:margin-right="0cm" fo:margin-top="0.212cm" fo:margin-bottom="0.212cm" loext:contextual-spacing="false" fo:text-align="justify" style:justify-single-word="false" fo:text-indent="0.494cm" style:auto-text-indent="false" fo:keep-with-next="auto" style:snap-to-layout-grid="false"/>
      <style:text-properties style:font-name="Times New Roman" fo:font-size="14pt" fo:font-weight="normal" style:font-name-asian="標楷體" style:font-size-asian="14pt" style:font-weight-asian="normal"/>
    </style:style>
    <style:style style:name="P45" style:family="paragraph" style:parent-style-name="H2">
      <style:paragraph-properties fo:margin-left="0.99cm" fo:margin-right="0cm" fo:margin-top="0.212cm" fo:margin-bottom="0.212cm" loext:contextual-spacing="false" fo:text-align="justify" style:justify-single-word="false" fo:text-indent="0.99cm" style:auto-text-indent="false" fo:keep-with-next="auto" style:snap-to-layout-grid="false"/>
    </style:style>
    <style:style style:name="P46" style:family="paragraph" style:parent-style-name="Footer">
      <style:paragraph-properties fo:text-align="center" style:justify-single-word="false"/>
    </style:style>
    <style:style style:name="P47" style:family="paragraph" style:parent-style-name="內文_20__28_Web_29_">
      <style:paragraph-properties fo:margin-top="0.212cm" fo:margin-bottom="0cm" loext:contextual-spacing="false" fo:text-align="center" style:justify-single-word="false" fo:orphans="0" fo:widows="0" style:snap-to-layout-grid="false"/>
      <style:text-properties style:font-name="Times New Roman" fo:font-size="14pt" style:letter-kerning="true" style:font-name-asian="標楷體" style:font-size-asian="14pt" style:font-name-complex="Times New Roman"/>
    </style:style>
    <style:style style:name="P48" style:family="paragraph" style:parent-style-name="內文_20__28_Web_29_">
      <style:paragraph-properties fo:margin-top="0.212cm" fo:margin-bottom="0cm" loext:contextual-spacing="false" fo:text-align="center" style:justify-single-word="false" fo:orphans="0" fo:widows="0" style:snap-to-layout-grid="false"/>
      <style:text-properties style:font-name="Times New Roman" fo:font-size="14pt" style:font-name-asian="標楷體" style:font-size-asian="14pt" style:font-name-complex="Times New Roman"/>
    </style:style>
    <style:style style:name="P49" style:family="paragraph" style:parent-style-name="內文_20__28_Web_29_">
      <style:paragraph-properties fo:margin-top="0cm" fo:margin-bottom="0cm" loext:contextual-spacing="false" fo:text-align="center" style:justify-single-word="false" fo:orphans="0" fo:widows="0" style:snap-to-layout-grid="false"/>
      <style:text-properties style:font-name="Times New Roman" fo:font-size="14pt" style:letter-kerning="true" style:font-size-asian="14pt" style:font-name-complex="Times New Roman"/>
    </style:style>
    <style:style style:name="P50" style:family="paragraph" style:parent-style-name="內文_20__28_Web_29_">
      <style:paragraph-properties fo:margin-top="0cm" fo:margin-bottom="0cm" loext:contextual-spacing="false" fo:text-align="center" style:justify-single-word="false" fo:orphans="0" fo:widows="0" style:snap-to-layout-grid="false"/>
      <style:text-properties style:font-name="Times New Roman" fo:font-size="14pt" style:letter-kerning="true" style:font-name-asian="標楷體" style:font-size-asian="14pt" style:font-name-complex="Times New Roman"/>
    </style:style>
    <style:style style:name="P51" style:family="paragraph" style:parent-style-name="內文_20__28_Web_29_">
      <style:paragraph-properties fo:margin-top="0cm" fo:margin-bottom="0cm" loext:contextual-spacing="false" fo:line-height="0.564cm" fo:text-align="center" style:justify-single-word="false" style:snap-to-layout-grid="false"/>
      <style:text-properties style:font-name="Times New Roman" fo:font-size="14pt" style:font-name-asian="標楷體" style:font-size-asian="14pt" style:font-name-complex="Times New Roman"/>
    </style:style>
    <style:style style:name="P52" style:family="paragraph" style:parent-style-name="內文_20__28_Web_29_">
      <style:paragraph-properties fo:margin-top="0cm" fo:margin-bottom="0cm" loext:contextual-spacing="false" fo:line-height="0.564cm" fo:text-align="center" style:justify-single-word="false" style:snap-to-layout-grid="false"/>
      <style:text-properties style:font-name="Times New Roman" fo:font-size="14pt" style:font-name-asian="標楷體" style:font-size-asian="14pt" style:font-name-complex="Times New Roman"/>
    </style:style>
    <style:style style:name="P53" style:family="paragraph" style:parent-style-name="內文_20__28_Web_29_">
      <style:paragraph-properties fo:margin-top="0cm" fo:margin-bottom="0cm" loext:contextual-spacing="false" fo:line-height="0.564cm" fo:text-align="center" style:justify-single-word="false" style:snap-to-layout-grid="false"/>
    </style:style>
    <style:style style:name="P54" style:family="paragraph" style:parent-style-name="內文_20__28_Web_29_">
      <style:paragraph-properties fo:margin-top="0.035cm" fo:margin-bottom="0.035cm" loext:contextual-spacing="false" fo:text-align="center" style:justify-single-word="false" fo:orphans="0" fo:widows="0" style:snap-to-layout-grid="false"/>
      <style:text-properties style:font-name="Times New Roman" fo:font-size="14pt" style:letter-kerning="true" style:font-name-asian="標楷體" style:font-size-asian="14pt" style:font-name-complex="Times New Roman"/>
    </style:style>
    <style:style style:name="P55" style:family="paragraph" style:parent-style-name="日期">
      <style:paragraph-properties style:snap-to-layout-grid="false"/>
    </style:style>
    <style:style style:name="T1" style:family="text">
      <style:text-properties fo:font-weight="normal" style:font-weight-asian="normal"/>
    </style:style>
    <style:style style:name="T2" style:family="text">
      <style:text-properties style:font-name="Times New Roman" fo:font-size="16pt" fo:font-weight="normal" style:font-name-asian="標楷體" style:font-size-asian="16pt" style:font-weight-asian="normal"/>
    </style:style>
    <style:style style:name="T3" style:family="text">
      <style:text-properties style:font-name="Times New Roman" fo:font-size="16pt" fo:font-weight="normal" style:font-name-asian="標楷體" style:font-size-asian="16pt" style:font-weight-asian="normal"/>
    </style:style>
    <style:style style:name="T4" style:family="text">
      <style:text-properties style:font-name="Times New Roman" fo:font-size="14pt" style:text-underline-style="solid" style:text-underline-width="auto" style:text-underline-color="font-color" fo:font-weight="normal" style:font-name-asian="標楷體" style:font-size-asian="14pt" style:font-weight-asian="normal"/>
    </style:style>
    <style:style style:name="T5" style:family="text">
      <style:text-properties style:font-name="Times New Roman" fo:font-size="14pt" style:text-underline-style="solid" style:text-underline-width="auto" style:text-underline-color="font-color" style:font-name-asian="標楷體" style:font-size-asian="14pt"/>
    </style:style>
    <style:style style:name="T6" style:family="text">
      <style:text-properties style:font-name="Times New Roman" fo:font-size="14pt" style:text-underline-style="solid" style:text-underline-width="auto" style:text-underline-color="font-color" style:font-name-asian="標楷體" style:font-size-asian="14pt"/>
    </style:style>
    <style:style style:name="T7" style:family="text">
      <style:text-properties style:font-name="Times New Roman" fo:font-size="14pt" style:text-underline-style="solid" style:text-underline-width="auto" style:text-underline-color="font-color" fo:font-weight="bold" style:font-name-asian="標楷體" style:font-size-asian="14pt" style:font-weight-asian="bold" style:font-weight-complex="bold"/>
    </style:style>
    <style:style style:name="T8" style:family="text">
      <style:text-properties style:font-name="Times New Roman" fo:font-size="14pt" style:text-underline-style="solid" style:text-underline-width="auto" style:text-underline-color="font-color" style:letter-kerning="true" style:font-name-asian="標楷體" style:font-size-asian="14pt" style:font-name-complex="Times New Roman"/>
    </style:style>
    <style:style style:name="T9" style:family="text">
      <style:text-properties style:font-name="Times New Roman" fo:font-size="14pt" style:text-underline-style="solid" style:text-underline-width="auto" style:text-underline-color="font-color" style:letter-kerning="true" style:font-name-asian="標楷體" style:font-size-asian="14pt"/>
    </style:style>
    <style:style style:name="T10" style:family="text">
      <style:text-properties style:font-name="Times New Roman" fo:font-size="14pt" style:text-underline-style="solid" style:text-underline-width="auto" style:text-underline-color="font-color" style:font-name-asian="Times New Roman" style:font-size-asian="14pt"/>
    </style:style>
    <style:style style:name="T11" style:family="text">
      <style:text-properties style:font-name="Times New Roman" fo:font-size="14pt" style:font-name-asian="標楷體" style:font-size-asian="14pt"/>
    </style:style>
    <style:style style:name="T12" style:family="text">
      <style:text-properties style:font-name="Times New Roman" fo:font-size="14pt" style:font-name-asian="標楷體" style:font-size-asian="14pt"/>
    </style:style>
    <style:style style:name="T13" style:family="text">
      <style:text-properties style:font-name="Times New Roman" fo:font-size="14pt" style:font-name-asian="標楷體" style:font-size-asian="14pt" style:font-name-complex="Times New Roman"/>
    </style:style>
    <style:style style:name="T14" style:family="text">
      <style:text-properties style:font-name="Times New Roman" fo:font-size="14pt" style:font-name-asian="標楷體" style:font-size-asian="14pt" style:font-name-complex="Times New Roman"/>
    </style:style>
    <style:style style:name="T15" style:family="text">
      <style:text-properties style:font-name="Times New Roman" fo:font-size="14pt" fo:font-weight="normal" style:font-name-asian="標楷體" style:font-size-asian="14pt" style:font-weight-asian="normal"/>
    </style:style>
    <style:style style:name="T16" style:family="text">
      <style:text-properties style:font-name="Times New Roman" fo:font-size="14pt" fo:font-weight="normal" style:font-name-asian="標楷體" style:font-size-asian="14pt" style:font-weight-asian="normal"/>
    </style:style>
    <style:style style:name="T17" style:family="text">
      <style:text-properties style:font-name="Times New Roman" fo:font-size="14pt" style:font-name-asian="Times New Roman" style:font-size-asian="14pt"/>
    </style:style>
    <style:style style:name="T18" style:family="text">
      <style:text-properties style:font-name="Times New Roman" fo:font-size="14pt" style:font-name-asian="Times New Roman" style:font-size-asian="14pt"/>
    </style:style>
    <style:style style:name="T19" style:family="text">
      <style:text-properties style:font-name-asian="標楷體"/>
    </style:style>
    <style:style style:name="T20" style:family="text">
      <style:text-properties style:font-name-asian="標楷體"/>
    </style:style>
    <style:style style:name="T21" style:family="text">
      <style:text-properties style:font-name-asian="標楷體" style:font-weight-complex="bold"/>
    </style:style>
    <style:style style:name="T22" style:family="text">
      <style:text-properties fo:font-size="11pt" style:font-size-asian="11pt" style:font-size-complex="11pt"/>
    </style:style>
    <style:style style:name="T23" style:family="text">
      <style:text-properties fo:font-size="11pt" style:font-size-asian="11pt" style:font-size-complex="11pt"/>
    </style:style>
    <style:style style:name="T24" style:family="text">
      <style:text-properties fo:font-size="11pt" style:font-name-asian="標楷體" style:font-size-asian="11pt" style:font-size-complex="11pt"/>
    </style:style>
    <style:style style:name="T25" style:family="text">
      <style:text-properties fo:font-size="11pt" style:font-name-asian="標楷體" style:font-size-asian="11pt" style:font-size-complex="11pt"/>
    </style:style>
    <style:style style:name="T26" style:family="text">
      <style:text-properties fo:font-size="14pt" style:font-size-asian="14pt"/>
    </style:style>
    <style:style style:name="T27" style:family="text">
      <style:text-properties fo:font-size="14pt" style:letter-kerning="true" style:font-name-asian="標楷體" style:font-size-asian="14pt" style:font-weight-complex="bold"/>
    </style:style>
    <style:style style:name="T28" style:family="text">
      <style:text-properties fo:font-size="14pt" style:text-underline-style="solid" style:text-underline-width="auto" style:text-underline-color="font-color" style:font-name-asian="標楷體" style:font-size-asian="14pt"/>
    </style:style>
    <style:style style:name="T29" style:family="text">
      <style:text-properties fo:font-size="14pt" style:text-underline-style="solid" style:text-underline-width="auto" style:text-underline-color="font-color" style:font-name-asian="標楷體" style:font-size-asian="14pt"/>
    </style:style>
    <style:style style:name="T30" style:family="text">
      <style:text-properties fo:font-size="14pt" style:text-underline-style="solid" style:text-underline-width="auto" style:text-underline-color="font-color" style:font-name-asian="標楷體" style:font-size-asian="14pt" style:font-weight-complex="bold"/>
    </style:style>
    <style:style style:name="T31" style:family="text">
      <style:text-properties fo:font-size="14pt" style:text-underline-style="solid" style:text-underline-width="auto" style:text-underline-color="font-color" style:font-name-asian="標楷體" style:font-size-asian="14pt" style:font-weight-complex="bold"/>
    </style:style>
    <style:style style:name="T32" style:family="text">
      <style:text-properties fo:font-size="14pt" style:text-underline-style="solid" style:text-underline-width="auto" style:text-underline-color="font-color" style:font-name-asian="Times New Roman" style:font-size-asian="14pt"/>
    </style:style>
    <style:style style:name="T33" style:family="text">
      <style:text-properties fo:font-size="14pt" style:text-underline-style="solid" style:text-underline-width="auto" style:text-underline-color="font-color" style:font-name-asian="Times New Roman" style:font-size-asian="14pt" style:font-weight-complex="bold"/>
    </style:style>
    <style:style style:name="T34" style:family="text">
      <style:text-properties fo:font-size="14pt" style:text-underline-style="solid" style:text-underline-width="auto" style:text-underline-color="font-color" style:font-name-asian="Times New Roman" style:font-size-asian="14pt" style:font-weight-complex="bold"/>
    </style:style>
    <style:style style:name="T35" style:family="text">
      <style:text-properties fo:font-size="14pt" style:text-underline-style="solid" style:text-underline-width="auto" style:text-underline-color="font-color" style:font-name-asian="Times New Roman" style:font-size-asian="14pt"/>
    </style:style>
    <style:style style:name="T36" style:family="text">
      <style:text-properties fo:font-size="14pt" style:font-name-asian="標楷體" style:font-size-asian="14pt"/>
    </style:style>
    <style:style style:name="T37" style:family="text">
      <style:text-properties fo:font-size="14pt" style:font-name-asian="標楷體" style:font-size-asian="14pt"/>
    </style:style>
    <style:style style:name="T38" style:family="text">
      <style:text-properties fo:font-size="14pt" style:font-name-asian="Times New Roman" style:font-size-asian="14pt"/>
    </style:style>
    <style:style style:name="T39" style:family="text">
      <style:text-properties fo:font-size="14pt" style:font-name-asian="Times New Roman" style:font-size-asian="14pt"/>
    </style:style>
    <style:style style:name="T40" style:family="text">
      <style:text-properties fo:font-size="14pt" fo:font-style="italic" style:text-underline-style="solid" style:text-underline-width="auto" style:text-underline-color="font-color" style:font-name-asian="Times New Roman" style:font-size-asian="14pt" style:font-style-asian="italic" style:font-style-complex="italic"/>
    </style:style>
    <style:style style:name="T41" style:family="text">
      <style:text-properties fo:font-size="14pt" fo:font-style="italic" style:text-underline-style="solid" style:text-underline-width="auto" style:text-underline-color="font-color" style:font-name-asian="標楷體" style:font-size-asian="14pt" style:font-style-asian="italic" style:font-style-complex="italic"/>
    </style:style>
    <style:style style:name="T42" style:family="text">
      <style:text-properties fo:font-size="14pt" fo:font-style="italic" style:text-underline-style="solid" style:text-underline-width="auto" style:text-underline-color="font-color" style:font-name-asian="標楷體" style:font-size-asian="14pt" style:font-style-asian="italic" style:font-style-complex="italic"/>
    </style:style>
    <style:style style:name="T43" style:family="text">
      <style:text-properties fo:font-size="14pt" fo:font-style="italic" style:font-name-asian="標楷體" style:font-size-asian="14pt" style:font-style-asian="italic" style:font-style-complex="italic"/>
    </style:style>
    <style:style style:name="T44" style:family="text">
      <style:text-properties style:letter-kerning="true"/>
    </style:style>
    <style:style style:name="T45" style:family="text">
      <style:text-properties style:letter-kerning="true" style:font-name-asian="標楷體" style:font-weight-complex="bold"/>
    </style:style>
    <style:style style:name="T46" style:family="text">
      <style:text-properties style:letter-kerning="true" style:font-name-asian="標楷體" style:font-weight-complex="bold"/>
    </style:style>
    <style:style style:name="T47" style:family="text">
      <style:text-properties style:letter-kerning="true" style:font-weight-complex="bold"/>
    </style:style>
    <style:style style:name="T48" style:family="text">
      <style:text-properties style:text-underline-style="solid" style:text-underline-width="auto" style:text-underline-color="font-color"/>
    </style:style>
    <style:style style:name="T49" style:family="text">
      <style:text-properties style:text-underline-style="solid" style:text-underline-width="auto" style:text-underline-color="font-color" fo:font-weight="normal" style:font-name-asian="標楷體" style:font-weight-asian="normal"/>
    </style:style>
    <style:style style:name="T50" style:family="text">
      <style:text-properties style:font-name-asian="Times New Roman"/>
    </style:style>
    <style:style style:name="T51" style:family="text">
      <style:text-properties style:text-position="-21% 100%" style:font-name="Times New Roman" fo:font-size="14pt" style:font-name-asian="標楷體" style:font-size-asian="14pt"/>
    </style:style>
    <style:style style:name="T52" style:family="text">
      <style:text-properties style:font-name="標楷體" fo:font-size="14pt" style:font-name-asian="標楷體" style:font-size-asian="14pt" style:font-name-complex="標楷體"/>
    </style:style>
    <style:style style:name="T53" style:family="text">
      <style:text-properties style:text-line-through-style="solid" style:text-line-through-type="double" fo:font-size="14pt" style:text-underline-style="solid" style:text-underline-width="auto" style:text-underline-color="font-color" style:font-name-asian="標楷體" style:font-size-asian="14pt"/>
    </style:style>
    <style:style style:name="T54" style:family="text">
      <style:text-properties style:text-position="sub 58%" fo:font-size="14pt" style:text-underline-style="solid" style:text-underline-width="auto" style:text-underline-color="font-color" style:font-name-asian="標楷體" style:font-size-asian="14pt"/>
    </style:style>
    <style:style style:name="T55" style:family="text">
      <style:text-properties style:text-position="sub 58%" style:font-name="Times New Roman" fo:font-size="14pt" style:text-underline-style="solid" style:text-underline-width="auto" style:text-underline-color="font-color" style:font-name-asian="標楷體" style:font-size-asian="14pt"/>
    </style:style>
    <style:style style:name="T56" style:family="text">
      <style:text-properties style:font-name-complex="Times New Roman"/>
    </style:style>
    <style:style style:name="T57" style:family="text">
      <style:text-properties style:text-position="super 58%" style:font-name="Times New Roman" fo:font-size="14pt" style:font-name-asian="標楷體" style:font-size-asian="14pt" style:font-name-complex="Times New Roman"/>
    </style:style>
    <style:style style:name="T58" style:family="text">
      <style:text-properties style:text-position="super 58%" style:font-name="Times New Roman" fo:font-size="14pt" style:text-underline-style="solid" style:text-underline-width="auto" style:text-underline-color="font-color" style:font-name-asian="標楷體" style:font-size-asian="14pt"/>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text:span text:style-name="T2">水中陰離子界面活性劑（甲烯藍活性物質）檢測方法</text:span><text:span text:style-name="T2"><text:line-break/></text:span><text:span text:style-name="T2">－甲烯藍比色法</text:span></text:p>
      <text:p text:style-name="P55"><text:span text:style-name="T22">中華民國</text:span><text:span text:style-name="T22">97</text:span><text:span text:style-name="T22">年7月</text:span><text:span text:style-name="T22">2</text:span><text:span text:style-name="T22">5日環署檢字第</text:span><text:span text:style-name="T22">09700</text:span><text:span text:style-name="T22">56376號公告</text:span></text:p>
      <text:p text:style-name="P2"><text:span text:style-name="T24">自中華民國</text:span><text:span text:style-name="T24">97</text:span><text:span text:style-name="T24">年11月</text:span><text:span text:style-name="T24">15</text:span><text:span text:style-name="T24">日起實施</text:span></text:p>
      <text:p text:style-name="P1"><text:span text:style-name="T45">NIEA</text:span><text:span text:style-name="T45"> </text:span><text:span text:style-name="T19">W525.</text:span><text:span text:style-name="T19">52A</text:span></text:p>
      <text:p text:style-name="P43">一、方法概要</text:p>
      <text:p text:style-name="P20"><text:span text:style-name="T19">水中陰離子界面活性劑與甲烯藍反應生成藍色的鹽或離子對，以氯仿萃取後，以分光光度計在波長</text:span><text:span text:style-name="T50"> </text:span><text:span text:style-name="T19">652 nm 處測其吸光度而定量之。</text:span></text:p>
      <text:p text:style-name="P43">二、適用範圍</text:p>
      <text:p text:style-name="P21"><text:span text:style-name="T11">本方法適用於飲用水水質、飲用水水源水質、地面水體（</text:span><text:span text:style-name="T11">不包括海水</text:span><text:span text:style-name="T11">）、地下水、放流水及廢（污）水中</text:span><text:span text:style-name="T11">陰離子界面活性劑之檢驗，定量時以直鏈或支鏈形烷基苯磺酸鹽為標準，測得水中甲烯藍活性物質（</text:span><text:span text:style-name="T11">Methylene-blue active substances</text:span><text:span text:style-name="T11"> 簡稱</text:span><text:span text:style-name="T17"> </text:span><text:span text:style-name="T11">MBAS</text:span><text:span text:style-name="T11">）之總濃度。</text:span></text:p>
      <text:p text:style-name="P43">三、干擾</text:p>
      <text:p text:style-name="P23">（一）水樣中的顏色能被萃取至氯仿層者，形成干擾。</text:p>
      <text:p text:style-name="P22"><text:span text:style-name="T11">（二）有機硫酸鹽、磺酸鹽、羥酸鹽、磷酸鹽、酚類及無機氰酸鹽、硫氰酸鹽、氯鹽等，因</text:span><text:span text:style-name="T5">可</text:span><text:span text:style-name="T11">與甲烯藍反應生成鹽或離子對，將形成正干擾（註2）。</text:span></text:p>
      <text:p text:style-name="P22"><text:span text:style-name="T11">（三）</text:span><text:span text:style-name="T5">陽離子介面活性劑及陽離子胺類物質</text:span><text:span text:style-name="T11">，因</text:span><text:span text:style-name="T5">可</text:span><text:span text:style-name="T11">與陰離子界面活性劑反應，形成負干擾</text:span><text:span text:style-name="T5">（註3）</text:span><text:span text:style-name="T11">。</text:span></text:p>
      <text:p text:style-name="P43">四、設備及材料</text:p>
      <text:list xml:id="list3585948778" text:style-name="WW8Num4">
        <text:list-item>
          <text:p text:style-name="P16">玻璃器皿：所有之玻璃器皿均不得以清潔劑清洗。</text:p>
        </text:list-item>
        <text:list-item>
          <text:p text:style-name="P40">分液漏斗。</text:p>
        </text:list-item>
        <text:list-item>
          <text:p text:style-name="P14"><text:span text:style-name="T11">分析天平：可精秤至</text:span><text:span text:style-name="T17"> </text:span><text:span text:style-name="T11">0.1 mg</text:span><text:span text:style-name="T11">。</text:span></text:p>
        </text:list-item>
        <text:list-item>
          <text:p text:style-name="P18">移液管或自動移液管。</text:p>
        </text:list-item>
        <text:list-item>
          <text:p text:style-name="P16">定量瓶。</text:p>
        </text:list-item>
      </text:list>
      <text:p text:style-name="P17">（六）玻璃漏斗。</text:p>
      <text:p text:style-name="P24"><text:span text:style-name="T11">（七）分光光度計：在波長</text:span><text:span text:style-name="T17"> </text:span><text:span text:style-name="T11">652</text:span><text:span text:style-name="T11"> nm</text:span><text:span text:style-name="T11">，使用</text:span><text:span text:style-name="T17"> </text:span><text:span text:style-name="T11">1 cm </text:span><text:span text:style-name="T11">或以上之樣品槽。</text:span></text:p>
      <text:p text:style-name="P43">五、試劑</text:p>
      <text:p text:style-name="P25"><text:span text:style-name="T11">（一）試劑水：</text:span><text:span text:style-name="T5">不含待測</text:span><text:span text:style-name="T5">物及</text:span><text:span text:style-name="T5">干擾物質之試劑水</text:span><text:span text:style-name="T5">。</text:span></text:p>
      <text:p text:style-name="P27"><text:soft-page-break/><text:span text:style-name="T11">（二）酚酞指示劑：溶解</text:span><text:span text:style-name="T17"> </text:span><text:span text:style-name="T11">0.5 g </text:span><text:span text:style-name="T11">酚酞（P</text:span><text:span text:style-name="T11">henolphthalein</text:span><text:span text:style-name="T11">）於</text:span><text:span text:style-name="T17"> </text:span><text:span text:style-name="T11">50 mL 95</text:span><text:span text:style-name="T11"> </text:span><text:span text:style-name="T11">% </text:span><text:span text:style-name="T11">乙醇（</text:span><text:span text:style-name="T11">C</text:span><text:span text:style-name="T51">2</text:span><text:span text:style-name="T11">H</text:span><text:span text:style-name="T51">5</text:span><text:span text:style-name="T11">OH</text:span><text:span text:style-name="T11">）或異丙醇（I</text:span><text:span text:style-name="T11">sopropyl</text:span><text:span text:style-name="T11"> </text:span><text:span text:style-name="T11">alcohol</text:span><text:span text:style-name="T11">），加入</text:span><text:span text:style-name="T17"> </text:span><text:span text:style-name="T11">50 mL </text:span><text:span text:style-name="T11">試劑水。</text:span></text:p>
      <text:p text:style-name="P27"><text:span text:style-name="T11">（三）氫氧化鈉溶液，</text:span><text:span text:style-name="T11">1 N</text:span><text:span text:style-name="T11">：溶解</text:span><text:span text:style-name="T17"> </text:span><text:span text:style-name="T11">40 g </text:span><text:span text:style-name="T11">氫氧化鈉（</text:span><text:span text:style-name="T11">NaOH</text:span><text:span text:style-name="T11">）於</text:span><text:span text:style-name="T5">試劑水</text:span><text:span text:style-name="T11">，定容至</text:span><text:span text:style-name="T17"> </text:span><text:span text:style-name="T11">1 L</text:span><text:span text:style-name="T11">。</text:span></text:p>
      <text:p text:style-name="P27"><text:span text:style-name="T11">（四）硫酸溶液，</text:span><text:span text:style-name="T11">1 N</text:span><text:span text:style-name="T11">：緩慢將</text:span><text:span text:style-name="T17"> </text:span><text:span text:style-name="T11">28 mL </text:span><text:span text:style-name="T11">濃硫酸（</text:span><text:span text:style-name="T11">H</text:span><text:span text:style-name="T51">2</text:span><text:span text:style-name="T11">SO</text:span><text:span text:style-name="T51">4</text:span><text:span text:style-name="T11">）加入約</text:span><text:span text:style-name="T17"> </text:span><text:span text:style-name="T11">800 mL </text:span><text:span text:style-name="T11">試劑水，定容至</text:span><text:span text:style-name="T17"> </text:span><text:span text:style-name="T11">1 L</text:span><text:span text:style-name="T11">。</text:span></text:p>
      <text:p text:style-name="P26"><text:span text:style-name="T11">（五）氯仿（</text:span><text:span text:style-name="T11">CHCl</text:span><text:span text:style-name="T51">3</text:span><text:span text:style-name="T11">）：試藥級或同級品。</text:span></text:p>
      <text:p text:style-name="P29">註：氯仿具有毒性並可能致癌，使用時請特別小心，避免吸入或皮膚接觸。</text:p>
      <text:p text:style-name="P27"><text:span text:style-name="T11">（六）甲烯藍試劑：溶解</text:span><text:span text:style-name="T17"> </text:span><text:span text:style-name="T11">0.10 g </text:span><text:span text:style-name="T11">甲烯藍（M</text:span><text:span text:style-name="T11">ethylene blue</text:span><text:span text:style-name="T11">）於</text:span><text:span text:style-name="T17"> </text:span><text:span text:style-name="T11">100 mL </text:span><text:span text:style-name="T11">試劑水，取上述溶液</text:span><text:span text:style-name="T17"> </text:span><text:span text:style-name="T11">30 mL </text:span><text:span text:style-name="T11">置於</text:span><text:span text:style-name="T17"> </text:span><text:span text:style-name="T11">1 L </text:span><text:span text:style-name="T11">之三角瓶，加入</text:span><text:span text:style-name="T17"> </text:span><text:span text:style-name="T11">500 mL </text:span><text:span text:style-name="T11">試劑水、</text:span><text:span text:style-name="T11">6.8 mL </text:span><text:span text:style-name="T11">濃硫酸及</text:span><text:span text:style-name="T17"> </text:span><text:span text:style-name="T11">50 g </text:span><text:span text:style-name="T11">磷酸二氫鈉（</text:span><text:span text:style-name="T11">NaH</text:span><text:span text:style-name="T51">2</text:span><text:span text:style-name="T11">PO</text:span><text:span text:style-name="T51">4</text:span><text:span text:style-name="T52">‧</text:span><text:span text:style-name="T11">H</text:span><text:span text:style-name="T51">2</text:span><text:span text:style-name="T11">O</text:span><text:span text:style-name="T11">），混合溶解後，定容至</text:span><text:span text:style-name="T17"> </text:span><text:span text:style-name="T11">1 L</text:span><text:span text:style-name="T11">。</text:span></text:p>
      <text:p text:style-name="P27"><text:span text:style-name="T11">（七）洗液：於</text:span><text:span text:style-name="T17"> </text:span><text:span text:style-name="T11">1 L </text:span><text:span text:style-name="T11">之三角瓶中，加入</text:span><text:span text:style-name="T17"> </text:span><text:span text:style-name="T11">500 mL </text:span><text:span text:style-name="T11">試劑水、</text:span><text:span text:style-name="T11">6.8 mL </text:span><text:span text:style-name="T11">濃硫酸及</text:span><text:span text:style-name="T17"> </text:span><text:span text:style-name="T11">50 g </text:span><text:span text:style-name="T11">磷酸二氫鈉（</text:span><text:span text:style-name="T11">NaH</text:span><text:span text:style-name="T51">2</text:span><text:span text:style-name="T11">PO</text:span><text:span text:style-name="T51">4</text:span><text:span text:style-name="T52">‧</text:span><text:span text:style-name="T11">H</text:span><text:span text:style-name="T51">2</text:span><text:span text:style-name="T11">O</text:span><text:span text:style-name="T11">），混合溶解後，定容至</text:span><text:span text:style-name="T17"> </text:span><text:span text:style-name="T11">1 L</text:span><text:span text:style-name="T11">。</text:span></text:p>
      <text:p text:style-name="P27"><text:span text:style-name="T11">（八）</text:span><text:span text:style-name="T5">無水</text:span><text:span text:style-name="T11">硫酸鈉（</text:span><text:span text:style-name="T11">Na</text:span><text:span text:style-name="T51">2</text:span><text:span text:style-name="T11">SO</text:span><text:span text:style-name="T51">4</text:span><text:span text:style-name="T11">）：粒狀，試藥級。</text:span></text:p>
      <text:p text:style-name="P27"><text:span text:style-name="T11">（九）烷基苯磺酸鹽儲備溶液：在</text:span><text:span text:style-name="T17"> </text:span><text:span text:style-name="T11">1,000 mL </text:span><text:span text:style-name="T11">量瓶內，溶解</text:span><text:span text:style-name="T5">相當於</text:span><text:span text:style-name="T17"> </text:span><text:span text:style-name="T11">1.00 g 100</text:span><text:span text:style-name="T11"> </text:span><text:span text:style-name="T11">% </text:span><text:span text:style-name="T11">活性之直鏈或支鏈形烷基苯磺酸鹽（L</text:span><text:span text:style-name="T11">inear alkylbenzene sulfonate </text:span><text:span text:style-name="T11">或</text:span><text:span text:style-name="T17"> </text:span><text:span text:style-name="T11">Branch</text:span><text:span text:style-name="T11"> </text:span><text:span text:style-name="T11">a</text:span><text:span text:style-name="T11">lkylbenzene sulfonate</text:span><text:span text:style-name="T11">簡稱</text:span><text:span text:style-name="T17"> </text:span><text:span text:style-name="T11">LAS </text:span><text:span text:style-name="T11">或</text:span><text:span text:style-name="T17"> </text:span><text:span text:style-name="T11">ABS</text:span><text:span text:style-name="T11">）於試劑水，定容至刻度；</text:span><text:span text:style-name="T11">1.00 mL = 1.00 mg </text:span><text:span text:style-name="T11"><text:s/></text:span><text:span text:style-name="T11">LAS </text:span><text:span text:style-name="T11">或</text:span><text:span text:style-name="T17"> </text:span><text:span text:style-name="T11">ABS</text:span><text:span text:style-name="T11">，放入冰箱</text:span><text:span text:style-name="T17"> </text:span><text:span text:style-name="T11">4 </text:span><text:span text:style-name="T52">℃</text:span><text:span text:style-name="T11"> 暗處、栓緊保存，若無變質可保存一年。</text:span></text:p>
      <text:p text:style-name="P27"><text:span text:style-name="T11">（十）烷基苯磺酸鹽標準溶液：在</text:span><text:span text:style-name="T17"> </text:span><text:span text:style-name="T11">1,000 mL </text:span><text:span text:style-name="T11">量瓶內，以試劑水定容</text:span><text:span text:style-name="T17"> </text:span><text:span text:style-name="T11">10.0 mL </text:span><text:span text:style-name="T11">烷基苯磺酸鹽儲備溶液至刻度；</text:span><text:span text:style-name="T11">1.00 mL = 10.0</text:span><text:span text:style-name="T11">μ</text:span><text:span text:style-name="T11">g </text:span><text:span text:style-name="T11"><text:s/></text:span><text:span text:style-name="T11">LAS </text:span><text:span text:style-name="T11">或</text:span><text:span text:style-name="T17"> </text:span><text:span text:style-name="T11">ABS</text:span><text:span text:style-name="T11">。</text:span></text:p>
      <text:p text:style-name="P28">（十一）玻璃棉：使用前以氯仿預先淋洗後乾燥備用。</text:p>
      <text:p text:style-name="P43">六、採樣及保存</text:p>
      <text:p text:style-name="P19"><text:span text:style-name="T11">使用</text:span><text:span text:style-name="T11">乾淨（不得使用清潔劑）</text:span><text:span text:style-name="T11">並經試劑水</text:span><text:span text:style-name="T11">沖</text:span><text:span text:style-name="T11">洗過之塑膠瓶或玻璃瓶。樣品之運送及保存須在</text:span><text:span text:style-name="T17"> </text:span><text:span text:style-name="T5">4 ±</text:span><text:span text:style-name="T5"> 2</text:span><text:span text:style-name="T11"> </text:span><text:span text:style-name="T52">℃</text:span><text:span text:style-name="T11"> </text:span><text:span text:style-name="T11">冷藏，並於</text:span><text:span text:style-name="T17"> </text:span><text:span text:style-name="T11">48 </text:span><text:span text:style-name="T11">小時內檢測。</text:span></text:p>
      <text:p text:style-name="P43">七、步驟</text:p>
      <text:p text:style-name="P30">（一）水樣處理及測定</text:p>
      <text:p text:style-name="P4"><text:soft-page-break/><text:span text:style-name="T36">1.取</text:span><text:span text:style-name="T38"> </text:span><text:span text:style-name="T36">100 mL</text:span><text:span text:style-name="T36"> 水樣或適量樣品稀釋至</text:span><text:span text:style-name="T36">100 mL</text:span><text:span text:style-name="T36">（若水樣所含陰離子界面活性劑濃度過低，則應適當增加樣品量），置於分液漏斗（A）。</text:span></text:p>
      <text:p text:style-name="P4"><text:span text:style-name="T36">2.加入數滴酚酞指示劑，滴加</text:span><text:span text:style-name="T36">1</text:span><text:span text:style-name="T36"> </text:span><text:span text:style-name="T36">N</text:span><text:span text:style-name="T36">氫氧化鈉溶液至水樣呈粉紅時，再滴加</text:span><text:span text:style-name="T38"> </text:span><text:span text:style-name="T36">1 N </text:span><text:span text:style-name="T36">硫酸溶液至粉紅色剛消失止。</text:span></text:p>
      <text:p text:style-name="P4"><text:span text:style-name="T36">3.加入</text:span><text:span text:style-name="T38"> </text:span><text:span text:style-name="T36">10 mL </text:span><text:span text:style-name="T36">氯仿與</text:span><text:span text:style-name="T38"> </text:span><text:span text:style-name="T36">25 mL </text:span><text:span text:style-name="T36">甲烯藍試劑，搖盪</text:span><text:span text:style-name="T38"> </text:span><text:span text:style-name="T36">30 </text:span><text:span text:style-name="T36">秒後靜置使溶液分層</text:span><text:span text:style-name="T28">（註4）</text:span><text:span text:style-name="T36">。</text:span></text:p>
      <text:p text:style-name="P4"><text:span text:style-name="T36">4.收集氯仿層</text:span><text:span text:style-name="T28">（下層）</text:span><text:span text:style-name="T36">於另一分液漏斗（B），再分別以</text:span><text:span text:style-name="T38"> </text:span><text:span text:style-name="T36">10 mL </text:span><text:span text:style-name="T36">氯仿重複萃取</text:span><text:span text:style-name="T38"> </text:span><text:span text:style-name="T36">2</text:span><text:span text:style-name="T36"> </text:span><text:span text:style-name="T36">次，每次皆合併氯仿層液</text:span><text:span text:style-name="T28">（下層）</text:span><text:span text:style-name="T36">至分液漏斗（B），棄去水層</text:span><text:span text:style-name="T28">（註5）</text:span><text:span text:style-name="T36">。</text:span></text:p>
      <text:p text:style-name="P4"><text:span text:style-name="T36">5.加入</text:span><text:span text:style-name="T38"> </text:span><text:span text:style-name="T36">50 mL </text:span><text:span text:style-name="T36">洗液於氯仿層分液漏斗（B），搖盪</text:span><text:span text:style-name="T38"> </text:span><text:span text:style-name="T36">30 </text:span><text:span text:style-name="T36">秒後靜置，使溶液分層。</text:span></text:p>
      <text:p text:style-name="P4"><text:span text:style-name="T36">6.收集氯仿層</text:span><text:span text:style-name="T28">（下層）</text:span><text:span text:style-name="T36">，以玻璃漏斗上置少許玻璃棉，並加入約10 g無水硫酸鈉後，過濾收集於</text:span><text:span text:style-name="T28">50</text:span><text:span text:style-name="T36"> </text:span><text:span text:style-name="T36">mL</text:span><text:span text:style-name="T36">之定量瓶中。</text:span></text:p>
      <text:p text:style-name="P4"><text:span text:style-name="T36">7.洗液層再以</text:span><text:span text:style-name="T38"> </text:span><text:span text:style-name="T36">10 mL </text:span><text:span text:style-name="T36">氯仿萃取</text:span><text:span text:style-name="T38"> </text:span><text:span text:style-name="T36">2 </text:span><text:span text:style-name="T36">次，同上述步驟過濾於量瓶中，以氯仿</text:span><text:span text:style-name="T28">定容</text:span><text:span text:style-name="T36">至刻度。</text:span></text:p>
      <text:p text:style-name="P4"><text:span text:style-name="T36">8.用氯仿調整分光光度計在</text:span><text:span text:style-name="T38"> </text:span><text:span text:style-name="T36">652</text:span><text:span text:style-name="T36"> </text:span><text:span text:style-name="T36">nm </text:span><text:span text:style-name="T36">之零點後，讀取樣品吸光度，即可由檢量線求得水樣中陰離子界面活性劑（甲烯藍活性物質）之濃度。</text:span></text:p>
      <text:p text:style-name="P44">（二）檢量線製備</text:p>
      <text:p text:style-name="P31"><text:span text:style-name="T11">精取適量之</text:span><text:span text:style-name="T11">烷基苯磺酸鹽標準溶液</text:span><text:span text:style-name="T11">（</text:span><text:span text:style-name="T11">10</text:span><text:span text:style-name="T11">.0</text:span><text:span text:style-name="T11"> </text:span><text:span text:style-name="T11">mg/L）於</text:span><text:span text:style-name="T17"> </text:span><text:span text:style-name="T11">100</text:span><text:span text:style-name="T11"> </text:span><text:span text:style-name="T11">mL</text:span><text:span text:style-name="T11"> </text:span><text:span text:style-name="T11">量瓶，由高濃度至低濃度序列稀釋成</text:span><text:span text:style-name="T5">零點及至少五</text:span><text:span text:style-name="T5">組不同濃度</text:span><text:span text:style-name="T11">之檢量線製備用溶液，如：</text:span><text:span text:style-name="T5">0、</text:span><text:span text:style-name="T11">0.1、0.50、1.00、1.50、2.00 </text:span><text:span text:style-name="T11">mg/L，或其他適當之序列濃度，</text:span><text:span text:style-name="T11">並依步驟七（一）操作，讀取</text:span><text:span text:style-name="T11">在波長</text:span><text:span text:style-name="T17"> </text:span><text:span text:style-name="T11">652</text:span><text:span text:style-name="T11"> nm之</text:span><text:span text:style-name="T11">吸光度，繪製</text:span><text:span text:style-name="T17"> </text:span><text:span text:style-name="T11">LAS </text:span><text:span text:style-name="T11">濃度（</text:span><text:span text:style-name="T11">mg/L</text:span><text:span text:style-name="T11">）－</text:span><text:span text:style-name="T17"> </text:span><text:span text:style-name="T11">吸光度之檢量線。</text:span></text:p>
      <text:p text:style-name="P43">八、結果處理</text:p>
      <text:p text:style-name="P45"><text:span text:style-name="T15">由樣品溶液測得之吸光度，代入檢量線可求得溶液中陰離子界面活性劑（MBAS）濃度(</text:span><text:span text:style-name="T15"> </text:span><text:span text:style-name="T15">mg LAS /L)，再依下式計算樣品中陰離子界面活性劑的濃度。</text:span></text:p>
      <text:p text:style-name="P5"><text:span text:style-name="T36">樣品中</text:span><text:span text:style-name="T36">陰離子界面活劑濃度</text:span><text:span text:style-name="T38"> </text:span><text:span text:style-name="T40"><text:s/></text:span><text:span text:style-name="T41">C </text:span><text:span text:style-name="T41">＝</text:span><text:span text:style-name="T40"> </text:span><text:span text:style-name="T41">A </text:span><text:span text:style-name="T41">×</text:span><text:span text:style-name="T41"> </text:span><text:span text:style-name="T41">F </text:span></text:p>
      <text:p text:style-name="P6">上式中：</text:p>
      <text:p text:style-name="P5"><text:span text:style-name="T41">C</text:span><text:span text:style-name="T36"> </text:span><text:span text:style-name="T36">：樣品中</text:span><text:span text:style-name="T36">陰離子界面活劑濃度</text:span><text:span text:style-name="T36">(</text:span><text:span text:style-name="T36"> </text:span><text:span text:style-name="T36">mg LAS /L</text:span><text:span text:style-name="T36"> </text:span><text:span text:style-name="T36">)</text:span></text:p>
      <text:p text:style-name="P7"><text:soft-page-break/><text:span text:style-name="T41">A</text:span><text:span text:style-name="T36"> </text:span><text:span text:style-name="T36">：由檢量線求得</text:span><text:span text:style-name="T36">上機</text:span><text:span text:style-name="T36">樣品溶液中</text:span><text:span text:style-name="T36">陰離子界面活劑濃度</text:span><text:span text:style-name="T36">(</text:span><text:span text:style-name="T36"> </text:span><text:span text:style-name="T36">mg</text:span><text:span text:style-name="T36"> </text:span><text:span text:style-name="T36"><text:s/>LAS /L</text:span><text:span text:style-name="T36"> </text:span><text:span text:style-name="T36">)</text:span></text:p>
      <text:p text:style-name="P8"><text:span text:style-name="T43">F</text:span><text:span text:style-name="T36"> ：稀釋倍數。</text:span></text:p>
      <text:p text:style-name="P43">九、品質管制</text:p>
      <text:p text:style-name="P9"><text:span text:style-name="T28">（一）</text:span><text:span text:style-name="T30">檢量線：每次樣品</text:span><text:span text:style-name="T30">分析前</text:span><text:span text:style-name="T30">應</text:span><text:span text:style-name="T30">重新</text:span><text:span text:style-name="T30">製作檢量線，其線性相關係數</text:span><text:span text:style-name="T33"> </text:span><text:span text:style-name="T30">(</text:span><text:span text:style-name="T30">r</text:span><text:span text:style-name="T30"> 值)應大於或等於0.995。</text:span><text:span text:style-name="T30">檢量線製作完成應即以第二來源標準品配製接近檢量線中點濃度之標準品確認，其相對誤差值應在</text:span><text:span text:style-name="T33"> </text:span><text:span text:style-name="T30">± </text:span><text:span text:style-name="T30">1</text:span><text:span text:style-name="T30">5 % </text:span><text:span text:style-name="T30">以內。</text:span></text:p>
      <text:p text:style-name="P9"><text:span text:style-name="T28">（二）</text:span><text:span text:style-name="T30">檢</text:span><text:span text:style-name="T30">量線查核：每批次或每</text:span><text:span text:style-name="T33"> </text:span><text:span text:style-name="T30">10 個樣品及分析結束時</text:span><text:span text:style-name="T30">，</text:span><text:span text:style-name="T30">至少執行一次檢量線查核</text:span><text:span text:style-name="T30">，以檢量線中間濃度附近的標準溶液進行，其相對誤差值應在</text:span><text:span text:style-name="T33"> </text:span><text:span text:style-name="T30">± </text:span><text:span text:style-name="T30">1</text:span><text:span text:style-name="T30">5 % </text:span><text:span text:style-name="T30">以內。</text:span></text:p>
      <text:p text:style-name="P10"><text:span text:style-name="T19">（三）空白樣品分析：每批次或每</text:span><text:span text:style-name="T50"> </text:span><text:span text:style-name="T19">10 個樣品至少執行一次空白樣品分析，空白分析值應小於二倍方法偵測極限。</text:span></text:p>
      <text:p text:style-name="P10"><text:span text:style-name="T19">（四）重複樣品分析：每批次或每</text:span><text:span text:style-name="T50"> </text:span><text:span text:style-name="T19">10 個樣品至少執行一次重複樣品分析，其相對差異百分比應在20 % 以內。</text:span></text:p>
      <text:p text:style-name="P9"><text:span text:style-name="T28">（五）查核樣品分析：每批次或每10個樣品至少執行一次查核樣品分析其回收率應在</text:span><text:span text:style-name="T32"> </text:span><text:span text:style-name="T28">85～115 % </text:span><text:span text:style-name="T28">範圍內。</text:span></text:p>
      <text:p text:style-name="P9"><text:span text:style-name="T28">（六）添加樣品分析：每批次或每</text:span><text:span text:style-name="T32"> </text:span><text:span text:style-name="T28">10 個樣品至少執行一次添加樣品分析，其回收率應在</text:span><text:span text:style-name="T32"> </text:span><text:span text:style-name="T28">7</text:span><text:span text:style-name="T28">5</text:span><text:span text:style-name="T28">~</text:span><text:span text:style-name="T28">1</text:span><text:span text:style-name="T28">2</text:span><text:span text:style-name="T28">5</text:span><text:span text:style-name="T28"> % </text:span><text:span text:style-name="T28">範圍內。</text:span></text:p>
      <text:p text:style-name="P3">十、精密度與準確度</text:p>
      <text:list xml:id="list4203376528" text:style-name="WW8Num1">
        <text:list-item>
          <text:p text:style-name="P32">國內檢驗室參加陰離子界面活性劑盲樣檢測，其結果之精密度與準確度，如表一所示。</text:p>
        </text:list-item>
        <text:list-item>
          <text:p text:style-name="P33">國內某單一實驗室以河川水執行陰離子界面活性劑檢測結果，如表二所示。</text:p>
        </text:list-item>
      </text:list>
      <text:p text:style-name="P43">十一、參考資料</text:p>
      <text:p text:style-name="P35"><text:span text:style-name="T5">（一）</text:span><text:span text:style-name="T5">American Public Health Association, American Water Works Association &amp; Water Pollution Control Federation, Standard Methods for the Examination of Water and Wastewater, 2</text:span><text:span text:style-name="T5">1st</text:span><text:span text:style-name="T5"> ed., Method </text:span><text:span text:style-name="T5">5540C</text:span><text:span text:style-name="T5">, pp. </text:span><text:span text:style-name="T5">5</text:span><text:span text:style-name="T5">-</text:span><text:span text:style-name="T5">50~5</text:span><text:span text:style-name="T5">-</text:span><text:span text:style-name="T5">53</text:span><text:span text:style-name="T5">, APHA, Washington,</text:span><text:span text:style-name="T5"> </text:span><text:span text:style-name="T5">D.C.,</text:span><text:span text:style-name="T5"> </text:span><text:span text:style-name="T5">USA,</text:span><text:span text:style-name="T5"> 2005</text:span><text:span text:style-name="T5">.</text:span></text:p>
      <text:p text:style-name="P34"><text:span text:style-name="T5">（二）</text:span><text:span text:style-name="T5">ASTM,</text:span><text:span text:style-name="T5"> </text:span><text:span text:style-name="T5">Annual Book of ASTM Standards, Vol.11.02, pp. </text:span><text:span text:style-name="T5">128</text:span><text:span text:style-name="T5">~</text:span><text:span text:style-name="T5">135</text:span><text:span text:style-name="T5">, </text:span><text:span text:style-name="T5">2007.</text:span></text:p>
      <text:p text:style-name="P11"><text:span text:style-name="T36">註1、</text:span><text:span text:style-name="T36">廢液分類處理原則－本檢驗廢液依一般</text:span><text:span text:style-name="T36">有</text:span><text:span text:style-name="T36">機廢液處理。</text:span></text:p>
      <text:p text:style-name="P11"><text:soft-page-break/><text:span text:style-name="T28">註2、利用步驟七（一）5.～7.之反洗步驟，可減少非硫酸鹽之正干擾現象。而存在於廢污水中之硫化物，它會與甲烯藍試劑反應形成無色還原物質而消耗甲烯藍試劑，可加入適量之過氧化氫（H</text:span><text:span text:style-name="T54">2</text:span><text:span text:style-name="T28">O</text:span><text:span text:style-name="T54">2</text:span><text:span text:style-name="T28">，30％）消除干擾；另外也可將水樣在鹽酸溶液中煮沸迴流後，與</text:span><text:span text:style-name="T32"> </text:span><text:span text:style-name="T28">1-</text:span><text:span text:style-name="T28">甲基庚胺（</text:span><text:span text:style-name="T28">1-methylheptylamine</text:span><text:span text:style-name="T28">）反應，生成之離子對以氯仿萃取，再將</text:span><text:span text:style-name="T28">1-</text:span><text:span text:style-name="T28">甲基庚胺移除，即可去除硫化物干擾，詳細步驟見十一、參考資料（二）。</text:span></text:p>
      <text:p text:style-name="P12">註3、胺類等有機物質的干擾現象，可在適當的條件下以陽離子交換樹脂去除。</text:p>
      <text:p text:style-name="P12">註4、過度搖盪可能會產生乳化現象，可加入少量異丙醇（isopropyl alcohol）（小於10 mL）消除乳化，同時加入相同體積的異丙醇至所有標準品中，再緩慢旋轉分液漏斗，靜置分層。</text:p>
      <text:p text:style-name="P11"><text:span text:style-name="T28">註5、甲烯藍加入後，如萃取過程中發現水相中藍色變淡或消失，表示水中甲烯藍活性物質（</text:span><text:span text:style-name="T28">MBAS</text:span><text:span text:style-name="T28">）濃度過高，此時應棄去試樣，重新取適量水樣，稀釋至100 mL後重新進行分析。</text:span></text:p>
      <text:p text:style-name="P12"/>
      <text:p text:style-name="P13"><text:span text:style-name="T19">表一 <text:s/></text:span>國內檢驗室參加陰離子界面活性劑盲樣檢測結果</text:p>
      <table:table table:name="表格1" table:style-name="表格1">
        <table:table-column table:style-name="表格1.A"/>
        <table:table-column table:style-name="表格1.B"/>
        <table:table-column table:style-name="表格1.C"/>
        <table:table-column table:style-name="表格1.D"/>
        <table:table-column table:style-name="表格1.A"/>
        <table:table-column table:style-name="表格1.F"/>
        <table:table-row table:style-name="表格1.1">
          <table:table-cell table:style-name="表格1.A1" office:value-type="string">
            <text:p text:style-name="P47">樣品批次</text:p>
          </table:table-cell>
          <table:table-cell table:style-name="表格1.A1" office:value-type="string">
            <text:p text:style-name="P49"><text:span text:style-name="T19">實</text:span><text:span text:style-name="T50"> <text:s/></text:span><text:span text:style-name="T19">際</text:span></text:p>
            <text:p text:style-name="P50">配製值</text:p>
            <text:p text:style-name="P50">（mg / L）</text:p>
          </table:table-cell>
          <table:table-cell table:style-name="表格1.A1" office:value-type="string">
            <text:p text:style-name="P50">參加檢測之實驗室家數</text:p>
            <text:p text:style-name="P50">（N）</text:p>
          </table:table-cell>
          <table:table-cell table:style-name="表格1.A1" office:value-type="string">
            <text:p text:style-name="P50">參加檢測之檢驗室之平均值</text:p>
            <text:p text:style-name="P50">（mg / L）</text:p>
          </table:table-cell>
          <table:table-cell table:style-name="表格1.A1" office:value-type="string">
            <text:p text:style-name="P47">標準偏差</text:p>
            <text:p text:style-name="P50">（mg / L）</text:p>
          </table:table-cell>
          <table:table-cell table:style-name="表格1.F1" office:value-type="string">
            <text:p text:style-name="P48">相對標準偏差（﹪）</text:p>
          </table:table-cell>
        </table:table-row>
        <table:table-row table:style-name="表格1.2">
          <table:table-cell table:style-name="表格1.A1" office:value-type="string">
            <text:p text:style-name="P54">1</text:p>
          </table:table-cell>
          <table:table-cell table:style-name="表格1.A1" office:value-type="string">
            <text:p text:style-name="P54">0.158</text:p>
          </table:table-cell>
          <table:table-cell table:style-name="表格1.A1" office:value-type="string">
            <text:p text:style-name="P54">9</text:p>
          </table:table-cell>
          <table:table-cell table:style-name="表格1.A1" office:value-type="string">
            <text:p text:style-name="P54">0.1497</text:p>
          </table:table-cell>
          <table:table-cell table:style-name="表格1.A1" office:value-type="string">
            <text:p text:style-name="P54">0.023</text:p>
          </table:table-cell>
          <table:table-cell table:style-name="表格1.F1" office:value-type="string">
            <text:p text:style-name="P54">15.4</text:p>
          </table:table-cell>
        </table:table-row>
        <table:table-row table:style-name="表格1.2">
          <table:table-cell table:style-name="表格1.A1" office:value-type="string">
            <text:p text:style-name="P54">2</text:p>
          </table:table-cell>
          <table:table-cell table:style-name="表格1.A1" office:value-type="string">
            <text:p text:style-name="P54">0.305</text:p>
          </table:table-cell>
          <table:table-cell table:style-name="表格1.A1" office:value-type="string">
            <text:p text:style-name="P54">17</text:p>
          </table:table-cell>
          <table:table-cell table:style-name="表格1.A1" office:value-type="string">
            <text:p text:style-name="P54">0.297</text:p>
          </table:table-cell>
          <table:table-cell table:style-name="表格1.A1" office:value-type="string">
            <text:p text:style-name="P54">0.038</text:p>
          </table:table-cell>
          <table:table-cell table:style-name="表格1.F1" office:value-type="string">
            <text:p text:style-name="P54">12.8</text:p>
          </table:table-cell>
        </table:table-row>
        <table:table-row table:style-name="表格1.2">
          <table:table-cell table:style-name="表格1.A1" office:value-type="string">
            <text:p text:style-name="P54">3</text:p>
          </table:table-cell>
          <table:table-cell table:style-name="表格1.A1" office:value-type="string">
            <text:p text:style-name="P54">0.540</text:p>
          </table:table-cell>
          <table:table-cell table:style-name="表格1.A1" office:value-type="string">
            <text:p text:style-name="P54">15</text:p>
          </table:table-cell>
          <table:table-cell table:style-name="表格1.A1" office:value-type="string">
            <text:p text:style-name="P54">0.5394</text:p>
          </table:table-cell>
          <table:table-cell table:style-name="表格1.A1" office:value-type="string">
            <text:p text:style-name="P54">0.055</text:p>
          </table:table-cell>
          <table:table-cell table:style-name="表格1.F1" office:value-type="string">
            <text:p text:style-name="P54">10.1</text:p>
          </table:table-cell>
        </table:table-row>
        <table:table-row table:style-name="表格1.2">
          <table:table-cell table:style-name="表格1.A1" office:value-type="string">
            <text:p text:style-name="P54">4</text:p>
          </table:table-cell>
          <table:table-cell table:style-name="表格1.A1" office:value-type="string">
            <text:p text:style-name="P54">0.609</text:p>
          </table:table-cell>
          <table:table-cell table:style-name="表格1.A1" office:value-type="string">
            <text:p text:style-name="P54">16</text:p>
          </table:table-cell>
          <table:table-cell table:style-name="表格1.A1" office:value-type="string">
            <text:p text:style-name="P54">0.618</text:p>
          </table:table-cell>
          <table:table-cell table:style-name="表格1.A1" office:value-type="string">
            <text:p text:style-name="P54">0.029</text:p>
          </table:table-cell>
          <table:table-cell table:style-name="表格1.F1" office:value-type="string">
            <text:p text:style-name="P54">4.71</text:p>
          </table:table-cell>
        </table:table-row>
        <table:table-row table:style-name="表格1.2">
          <table:table-cell table:style-name="表格1.A1" office:value-type="string">
            <text:p text:style-name="P54">5</text:p>
          </table:table-cell>
          <table:table-cell table:style-name="表格1.A1" office:value-type="string">
            <text:p text:style-name="P54">0.975</text:p>
          </table:table-cell>
          <table:table-cell table:style-name="表格1.A1" office:value-type="string">
            <text:p text:style-name="P54">18</text:p>
          </table:table-cell>
          <table:table-cell table:style-name="表格1.A1" office:value-type="string">
            <text:p text:style-name="P54">1.047</text:p>
          </table:table-cell>
          <table:table-cell table:style-name="表格1.A1" office:value-type="string">
            <text:p text:style-name="P54">0.070</text:p>
          </table:table-cell>
          <table:table-cell table:style-name="表格1.F1" office:value-type="string">
            <text:p text:style-name="P54">6.71</text:p>
          </table:table-cell>
        </table:table-row>
        <table:table-row table:style-name="表格1.2">
          <table:table-cell table:style-name="表格1.A1" office:value-type="string">
            <text:p text:style-name="P54">6</text:p>
          </table:table-cell>
          <table:table-cell table:style-name="表格1.A1" office:value-type="string">
            <text:p text:style-name="P54">1.40</text:p>
          </table:table-cell>
          <table:table-cell table:style-name="表格1.A1" office:value-type="string">
            <text:p text:style-name="P54">15</text:p>
          </table:table-cell>
          <table:table-cell table:style-name="表格1.A1" office:value-type="string">
            <text:p text:style-name="P54">1.423</text:p>
          </table:table-cell>
          <table:table-cell table:style-name="表格1.A1" office:value-type="string">
            <text:p text:style-name="P54">0.090</text:p>
          </table:table-cell>
          <table:table-cell table:style-name="表格1.F1" office:value-type="string">
            <text:p text:style-name="P54">6.32</text:p>
          </table:table-cell>
        </table:table-row>
        <table:table-row table:style-name="表格1.2">
          <table:table-cell table:style-name="表格1.A1" office:value-type="string">
            <text:p text:style-name="P54">7</text:p>
          </table:table-cell>
          <table:table-cell table:style-name="表格1.A1" office:value-type="string">
            <text:p text:style-name="P54">1.86</text:p>
          </table:table-cell>
          <table:table-cell table:style-name="表格1.A1" office:value-type="string">
            <text:p text:style-name="P54">16</text:p>
          </table:table-cell>
          <table:table-cell table:style-name="表格1.A1" office:value-type="string">
            <text:p text:style-name="P54">1.828</text:p>
          </table:table-cell>
          <table:table-cell table:style-name="表格1.A1" office:value-type="string">
            <text:p text:style-name="P54">0.202</text:p>
          </table:table-cell>
          <table:table-cell table:style-name="表格1.F1" office:value-type="string">
            <text:p text:style-name="P54">11.0</text:p>
          </table:table-cell>
        </table:table-row>
        <table:table-row table:style-name="表格1.2">
          <table:table-cell table:style-name="表格1.A1" office:value-type="string">
            <text:p text:style-name="P54">8</text:p>
          </table:table-cell>
          <table:table-cell table:style-name="表格1.A1" office:value-type="string">
            <text:p text:style-name="P54">2.34</text:p>
          </table:table-cell>
          <table:table-cell table:style-name="表格1.A1" office:value-type="string">
            <text:p text:style-name="P54">16</text:p>
          </table:table-cell>
          <table:table-cell table:style-name="表格1.A1" office:value-type="string">
            <text:p text:style-name="P54">2.345</text:p>
          </table:table-cell>
          <table:table-cell table:style-name="表格1.A1" office:value-type="string">
            <text:p text:style-name="P54">0.191</text:p>
          </table:table-cell>
          <table:table-cell table:style-name="表格1.F1" office:value-type="string">
            <text:p text:style-name="P54">8.14</text:p>
          </table:table-cell>
        </table:table-row>
      </table:table>
      <text:p text:style-name="P41"/>
      <text:p text:style-name="P37"><text:span text:style-name="T19">表二 <text:s/></text:span>國內某單一實驗室以河川水執行陰離子界面活性劑檢測結果：</text:p>
      <table:table table:name="表格2" table:style-name="表格2">
        <table:table-column table:style-name="表格2.A"/>
        <table:table-column table:style-name="表格2.B"/>
        <table:table-column table:style-name="表格2.C" table:number-columns-repeated="2"/>
        <table:table-column table:style-name="表格2.E"/>
        <table:table-row table:style-name="表格2.1">
          <table:table-cell table:style-name="表格2.A1" office:value-type="string">
            <text:p text:style-name="P51">樣品類別</text:p>
          </table:table-cell>
          <table:table-cell table:style-name="表格2.A1" office:value-type="string">
            <text:p text:style-name="P53"><text:span text:style-name="T13">添加</text:span><text:span text:style-name="T13">ABS標準品</text:span><text:span text:style-name="T13">濃度</text:span><text:span text:style-name="T13">(</text:span><text:span text:style-name="T13">mg</text:span><text:span text:style-name="T13">/</text:span><text:span text:style-name="T13">L</text:span><text:span text:style-name="T13">)</text:span><text:span text:style-name="T57">＊</text:span></text:p>
          </table:table-cell>
          <table:table-cell table:style-name="表格2.A1" office:value-type="string">
            <text:p text:style-name="P53"><text:span text:style-name="T13">平均</text:span><text:span text:style-name="T13">添加</text:span></text:p>
            <text:p text:style-name="P51">回收率%</text:p>
          </table:table-cell>
          <table:table-cell table:style-name="表格2.A1" office:value-type="string">
            <text:p text:style-name="P51">標準偏差%</text:p>
          </table:table-cell>
          <table:table-cell table:style-name="表格2.E1" office:value-type="string">
            <text:p text:style-name="P51">分析次數</text:p>
          </table:table-cell>
        </table:table-row>
        <text:soft-page-break/>
        <table:table-row table:style-name="表格2.2">
          <table:table-cell table:style-name="表格2.A1" office:value-type="string">
            <text:p text:style-name="P51">河川水</text:p>
          </table:table-cell>
          <table:table-cell table:style-name="表格2.A1" office:value-type="string">
            <text:p text:style-name="P51">1.0</text:p>
          </table:table-cell>
          <table:table-cell table:style-name="表格2.A1" office:value-type="string">
            <text:p text:style-name="P36">95.9</text:p>
          </table:table-cell>
          <table:table-cell table:style-name="表格2.A1" office:value-type="string">
            <text:p text:style-name="P36">3.25</text:p>
          </table:table-cell>
          <table:table-cell table:style-name="表格2.E1" office:value-type="string">
            <text:p text:style-name="P36">5</text:p>
          </table:table-cell>
        </table:table-row>
        <table:table-row table:style-name="表格2.2">
          <table:table-cell table:style-name="表格2.A1" office:value-type="string">
            <text:p text:style-name="P51">河川水</text:p>
            <text:p text:style-name="P53"><text:span text:style-name="T11">(油脂含量10 mg/L</text:span><text:span text:style-name="T13">)</text:span><text:span text:style-name="T57"> ＊＊</text:span></text:p>
          </table:table-cell>
          <table:table-cell table:style-name="表格2.A1" office:value-type="string">
            <text:p text:style-name="P51">1.0</text:p>
          </table:table-cell>
          <table:table-cell table:style-name="表格2.A1" office:value-type="string">
            <text:p text:style-name="P51">108</text:p>
          </table:table-cell>
          <table:table-cell table:style-name="表格2.A1" office:value-type="string">
            <text:p text:style-name="P51">3.88</text:p>
          </table:table-cell>
          <table:table-cell table:style-name="表格2.E1" office:value-type="string">
            <text:p text:style-name="P51">4</text:p>
          </table:table-cell>
        </table:table-row>
        <table:table-row table:style-name="表格2.2">
          <table:table-cell table:style-name="表格2.A1" office:value-type="string">
            <text:p text:style-name="P51">河川水</text:p>
            <text:p text:style-name="P53"><text:span text:style-name="T11">(油脂含量40 mg/L</text:span><text:span text:style-name="T13">)</text:span><text:span text:style-name="T57"> ＊＊</text:span></text:p>
          </table:table-cell>
          <table:table-cell table:style-name="表格2.A1" office:value-type="string">
            <text:p text:style-name="P51">1.0</text:p>
          </table:table-cell>
          <table:table-cell table:style-name="表格2.A1" office:value-type="string">
            <text:p text:style-name="P51">108</text:p>
          </table:table-cell>
          <table:table-cell table:style-name="表格2.A1" office:value-type="string">
            <text:p text:style-name="P53"><text:span text:style-name="T13">6.98</text:span></text:p>
          </table:table-cell>
          <table:table-cell table:style-name="表格2.E1" office:value-type="string">
            <text:p text:style-name="P51">4</text:p>
          </table:table-cell>
        </table:table-row>
      </table:table>
      <text:p text:style-name="P15"><text:span text:style-name="T58">＊</text:span><text:span text:style-name="T5">100 mL河川水樣品中添加</text:span><text:span text:style-name="T10"> </text:span><text:span text:style-name="T5">100 mg/L ABS標準溶液</text:span><text:span text:style-name="T10"> </text:span><text:span text:style-name="T5">1.0 mL，添加濃度為</text:span><text:span text:style-name="T10"> </text:span><text:span text:style-name="T5">1.0 mg/L。</text:span></text:p>
      <text:p text:style-name="P15"><text:span text:style-name="T58">＊＊</text:span><text:span text:style-name="T5">100 mL河川水樣品中分別加入</text:span><text:span text:style-name="T10"> </text:span><text:span text:style-name="T5">4000 mg/L 標準油脂（標準油脂為十六烷</text:span><text:span text:style-name="T5">(CH</text:span><text:span text:style-name="T55">3</text:span><text:span text:style-name="T5">(CH</text:span><text:span text:style-name="T55">2</text:span><text:span text:style-name="T5">)</text:span><text:span text:style-name="T55">14</text:span><text:span text:style-name="T5">CH</text:span><text:span text:style-name="T55">3</text:span><text:span text:style-name="T5">)</text:span><text:span text:style-name="T5">及硬脂酸</text:span><text:span text:style-name="T5">(CH</text:span><text:span text:style-name="T55">3</text:span><text:span text:style-name="T5">(CH</text:span><text:span text:style-name="T55">2</text:span><text:span text:style-name="T5">)</text:span><text:span text:style-name="T55">16</text:span><text:span text:style-name="T5">COOH)</text:span><text:span text:style-name="T5"> 1：1之混合物）0.25 mL及</text:span><text:span text:style-name="T10"> </text:span><text:span text:style-name="T5">1 mL，使其100 mL河川水樣品中標準油脂含量為</text:span><text:span text:style-name="T10"> </text:span><text:span text:style-name="T5">10 mg/L及</text:span><text:span text:style-name="T10"> </text:span><text:span text:style-name="T5">40 mg/L，以了解油脂對河川水樣檢測之干擾。</text:span></text:p>
      <text:p text:style-name="P38"/>
      <text:p text:style-name="P3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Standard" style:next-style-name="Text_20_body" style:default-outline-level="2" style:class="text">
      <style:paragraph-properties fo:margin-top="0.176cm" fo:margin-bottom="0.176cm" loext:contextual-spacing="false" fo:orphans="2" fo:widows="2"/>
      <style:text-properties style:font-name="新細明體" fo:font-family="新細明體, PMingLiU" style:font-family-generic="roman" style:font-pitch="variable" fo:font-size="18pt" fo:font-weight="bold" style:letter-kerning="true" style:font-name-asian="標楷體" style:font-family-asian="標楷體" style:font-family-generic-asian="script" style:font-size-asian="18pt" style:font-weight-asian="bold"/>
    </style:style>
    <style:style style:name="文件引導" style:family="paragraph" style:parent-style-name="Standard">
      <style:text-properties style:font-name="Arial" fo:font-family="Arial" style:font-family-generic="swiss" style:font-pitch="variable" style:font-name-complex="Arial" style:font-family-complex="Arial" style:font-family-generic-complex="swiss" style:font-pitch-complex="variable"/>
    </style:style>
    <style:style style:name="H1" style:family="paragraph" style:parent-style-name="Standard" style:next-style-name="Standard">
      <style:paragraph-properties fo:margin-top="0.176cm" fo:margin-bottom="0.176cm" loext:contextual-spacing="false" fo:keep-with-next="always" style:text-autospace="none"/>
      <style:text-properties style:font-name="新細明體" fo:font-family="新細明體, PMingLiU" style:font-family-generic="roman" style:font-pitch="variable" fo:font-size="24pt" fo:font-weight="bold" style:letter-kerning="true" style:font-size-asian="24pt" style:font-weight-asian="bold"/>
    </style:style>
    <style:style style:name="Preformatted" style:family="paragraph" style:parent-style-name="Standard">
      <style:paragraph-properties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新細明體" fo:font-family="新細明體, PMingLiU" style:font-family-generic="roman" style:font-pitch="variable" fo:font-size="10pt" style:letter-kerning="true" style:font-size-asian="10pt"/>
    </style:style>
    <style:style style:name="H2" style:family="paragraph" style:parent-style-name="Standard" style:next-style-name="Standard">
      <style:paragraph-properties fo:margin-top="0.176cm" fo:margin-bottom="0.176cm" loext:contextual-spacing="false" fo:keep-with-next="always" style:text-autospace="none"/>
      <style:text-properties style:font-name="新細明體" fo:font-family="新細明體, PMingLiU" style:font-family-generic="roman" style:font-pitch="variable" fo:font-size="18pt" fo:font-weight="bold" style:letter-kerning="true" style:font-size-asian="18pt" style:font-weight-asian="bold"/>
    </style:style>
    <style:style style:name="Definition_20_List" style:display-name="Definition List" style:family="paragraph" style:parent-style-name="Standard" style:next-style-name="Definition_20_Term">
      <style:paragraph-properties fo:margin-left="0.635cm" fo:margin-right="0cm" fo:text-indent="0cm" style:auto-text-indent="false" style:text-autospace="none"/>
      <style:text-properties style:font-name="新細明體" fo:font-family="新細明體, PMingLiU" style:font-family-generic="roman" style:font-pitch="variable" style:letter-kerning="true"/>
    </style:style>
    <style:style style:name="Definition_20_Term" style:display-name="Definition Term" style:family="paragraph" style:parent-style-name="Standard" style:next-style-name="Definition_20_List">
      <style:paragraph-properties style:text-autospace="none"/>
      <style:text-properties style:font-name="新細明體" fo:font-family="新細明體, PMingLiU" style:font-family-generic="roman" style:font-pitch="variable" style:letter-kerning="tru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Text_20_body_20_indent" style:display-name="Text body indent" style:family="paragraph" style:parent-style-name="Standard" style:class="text">
      <style:paragraph-properties fo:margin-left="2.752cm" fo:margin-right="0cm" fo:margin-top="0.176cm" fo:margin-bottom="0.176cm" loext:contextual-spacing="false" fo:orphans="2" fo:widows="2" fo:text-indent="-1.482cm" style:auto-text-indent="false">
        <style:tab-stops>
          <style:tab-stop style:position="15.558cm"/>
        </style:tab-stops>
      </style:paragraph-properties>
      <style:text-properties style:font-name="標楷體" fo:font-family="標楷體" style:font-family-generic="script" fo:font-size="14pt" style:letter-kerning="true" style:font-name-asian="標楷體" style:font-family-asian="標楷體" style:font-family-generic-asian="script" style:font-size-asian="14pt"/>
    </style:style>
    <style:style style:name="WW-內文縮排" style:family="paragraph" style:parent-style-name="Standard">
      <style:paragraph-properties fo:margin-left="0.847cm" fo:margin-right="0cm" fo:text-indent="0cm" style:auto-text-indent="false"/>
    </style:style>
    <style:style style:name="內文_20__28_Web_29_" style:display-name="內文 (Web)" style:family="paragraph" style:parent-style-name="Standard">
      <style:paragraph-properties fo:margin-top="0.176cm" fo:margin-bottom="0.176cm" loext:contextual-spacing="false" fo:orphans="2" fo:widows="2"/>
      <style:text-properties style:font-name="Arial Unicode MS" fo:font-family="'Arial Unicode MS'" style:font-family-generic="swiss" style:font-pitch="variable" style:letter-kerning="tru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_31_1." style:display-name="11." style:family="paragraph" style:parent-style-name="Standard">
      <style:paragraph-properties fo:margin-top="0.212cm" fo:margin-bottom="0cm" loext:contextual-spacing="false" style:line-height-at-least="0.847cm" fo:text-align="justify" style:justify-single-word="false" style:text-autospace="none" style:punctuation-wrap="simple" style:vertical-align="baseline"/>
      <style:text-properties style:font-name="細明體" fo:font-family="細明體, MingLiU" style:font-family-generic="modern" fo:font-size="14pt" fo:letter-spacing="0.026cm" fo:language="none" fo:country="none" fo:font-weight="bold" style:letter-kerning="true" style:font-name-asian="細明體" style:font-family-asian="細明體, MingLiU" style:font-family-generic-asian="modern" style:font-size-asian="14pt" style:language-asian="none" style:country-asian="none" style:font-weight-asian="bold"/>
    </style:style>
    <style:style style:name="日期" style:family="paragraph" style:parent-style-name="Standard" style:next-style-name="Standard">
      <style:paragraph-properties fo:text-align="end" style:justify-single-word="false"/>
      <style:text-properties fo:color="#000000" fo:font-size="14pt" style:font-name-asian="標楷體" style:font-family-asian="標楷體" style:font-family-generic-asian="script" style:font-size-asian="14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text:list-tab-stop-position="1.909cm" fo:text-indent="-1.27cm" fo:margin-left="1.909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332cm" fo:text-indent="-0.847cm" fo:margin-left="2.332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179cm" fo:text-indent="-0.847cm" fo:margin-left="3.179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025cm" fo:text-indent="-0.847cm" fo:margin-left="4.025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872cm" fo:text-indent="-0.847cm" fo:margin-left="4.872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719cm" fo:text-indent="-0.847cm" fo:margin-left="5.719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565cm" fo:text-indent="-0.847cm" fo:margin-left="6.565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412cm" fo:text-indent="-0.847cm" fo:margin-left="7.41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259cm" fo:text-indent="-0.847cm" fo:margin-left="8.25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一, 二, 三, ...">
        <style:list-level-properties text:list-level-position-and-space-mode="label-alignment">
          <style:list-level-label-alignment text:label-followed-by="listtab" text:list-tab-stop-position="2.508cm" fo:text-indent="-1.508cm" fo:margin-left="2.508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2.693cm" fo:text-indent="-0.847cm" fo:margin-left="2.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54cm" fo:text-indent="-0.847cm" fo:margin-left="3.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387cm" fo:text-indent="-0.847cm" fo:margin-left="4.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233cm" fo:text-indent="-0.847cm" fo:margin-left="5.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08cm" fo:text-indent="-0.847cm" fo:margin-left="6.08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6.927cm" fo:text-indent="-0.847cm" fo:margin-left="6.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7.773cm" fo:text-indent="-0.847cm" fo:margin-left="7.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8.62cm"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新細明體"/>
      </text:list-level-style-bullet>
      <text:list-level-style-bullet text:level="2" text:style-name="WW8Num3z1" style:num-suffix="." text:bullet-char="">
        <style:list-level-properties text:list-level-position-and-space-mode="label-alignment">
          <style:list-level-label-alignment text:label-followed-by="listtab" text:list-tab-stop-position="2.328cm" fo:text-indent="-0.847cm" fo:margin-left="2.328cm"/>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text:list-tab-stop-position="3.175cm" fo:text-indent="-0.847cm" fo:margin-left="3.175cm"/>
        </style:list-level-properties>
        <style:text-properties style:font-name="Wingdings"/>
      </text:list-level-style-bullet>
      <text:list-level-style-bullet text:level="4" text:style-name="WW8Num3z1" style:num-suffix="." text:bullet-char="">
        <style:list-level-properties text:list-level-position-and-space-mode="label-alignment">
          <style:list-level-label-alignment text:label-followed-by="listtab" text:list-tab-stop-position="4.022cm" fo:text-indent="-0.847cm" fo:margin-left="4.022cm"/>
        </style:list-level-properties>
        <style:text-properties style:font-name="Wingdings"/>
      </text:list-level-style-bullet>
      <text:list-level-style-bullet text:level="5" text:style-name="WW8Num3z1" style:num-suffix="." text:bullet-char="">
        <style:list-level-properties text:list-level-position-and-space-mode="label-alignment">
          <style:list-level-label-alignment text:label-followed-by="listtab" text:list-tab-stop-position="4.868cm" fo:text-indent="-0.847cm" fo:margin-left="4.868cm"/>
        </style:list-level-properties>
        <style:text-properties style:font-name="Wingdings"/>
      </text:list-level-style-bullet>
      <text:list-level-style-bullet text:level="6" text:style-name="WW8Num3z1" style:num-suffix="." text:bullet-char="">
        <style:list-level-properties text:list-level-position-and-space-mode="label-alignment">
          <style:list-level-label-alignment text:label-followed-by="listtab" text:list-tab-stop-position="5.715cm" fo:text-indent="-0.847cm" fo:margin-left="5.715cm"/>
        </style:list-level-properties>
        <style:text-properties style:font-name="Wingdings"/>
      </text:list-level-style-bullet>
      <text:list-level-style-bullet text:level="7" text:style-name="WW8Num3z1" style:num-suffix="." text:bullet-char="">
        <style:list-level-properties text:list-level-position-and-space-mode="label-alignment">
          <style:list-level-label-alignment text:label-followed-by="listtab" text:list-tab-stop-position="6.562cm" fo:text-indent="-0.847cm" fo:margin-left="6.562cm"/>
        </style:list-level-properties>
        <style:text-properties style:font-name="Wingdings"/>
      </text:list-level-style-bullet>
      <text:list-level-style-bullet text:level="8" text:style-name="WW8Num3z1" style:num-suffix="." text:bullet-char="">
        <style:list-level-properties text:list-level-position-and-space-mode="label-alignment">
          <style:list-level-label-alignment text:label-followed-by="listtab" text:list-tab-stop-position="7.408cm" fo:text-indent="-0.847cm" fo:margin-left="7.408cm"/>
        </style:list-level-properties>
        <style:text-properties style:font-name="Wingdings"/>
      </text:list-level-style-bullet>
      <text:list-level-style-bullet text:level="9" text:style-name="WW8Num3z1" style:num-suffix="." text:bullet-char="">
        <style:list-level-properties text:list-level-position-and-space-mode="label-alignment">
          <style:list-level-label-alignment text:label-followed-by="listtab" text:list-tab-stop-position="8.255cm" fo:text-indent="-0.847cm" fo:margin-left="8.25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2.143cm" fo:text-indent="-1.508cm" fo:margin-left="2.14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asian="標楷體"/>
    </style:style>
    <style:style style:name="MT2"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3cm" fo:margin-bottom="1.75cm" fo:margin-left="2.501cm" fo:margin-right="2.501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top="1.152cm" style:dynamic-spacing="true"/>
      </style:footer-style>
    </style:page-layout>
  </office:automatic-styles>
  <office:master-styles>
    <style:master-page style:name="Standard" style:page-layout-name="Mpm1">
      <style:footer>
        <text:p text:style-name="Footer"><draw:frame draw:style-name="Mfr1" draw:name="訊框1" text:anchor-type="paragraph" svg:y="0.002cm" draw:z-index="5"><draw:text-box fo:min-height="0.058cm" fo:min-width="0cm"><text:p text:style-name="MP1"><text:span text:style-name="MT1">第</text:span><text:span text:style-name="MT1"><text:page-number text:select-page="current">6</text:page-number></text:span><text:span text:style-name="MT1">頁，共</text:span><text:span text:style-name="MT1"><text:page-count style:num-format="1">6</text:page-count></text:span><text:span text:style-name="MT1">頁</text:span></text:p><text:p text:style-name="Footer"><text:span text:style-name="Page_20_Number"/></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水中陰離子界面活性劑（甲烯藍活性物質）檢測方法－甲烯藍比色法(NIEA W525.52A)</dc:title>
    <dc:subject>水中陰離子界面活性劑（甲烯藍活性物質）檢測方法－甲烯藍比色法(NIEA W525.52A)</dc:subject>
    <meta:keyword>Colorimetric;Methylene blue active substances（MBAS）;Spectrophotometric;Water;分光光度計法;比色法;水;甲烯藍活性物質</meta:keyword>
    <meta:initial-creator>環檢所 </meta:initial-creator>
    <meta:creation-date>2018-05-03T11:19:50.421000000</meta:creation-date>
    <meta:editing-cycles>2</meta:editing-cycles>
    <meta:editing-duration>PT40S</meta:editing-duration>
    <meta:generator>LibreOffice/5.3.7.2$Windows_x86 LibreOffice_project/6b8ed514a9f8b44d37a1b96673cbbdd077e24059</meta:generator>
    <dc:date>2018-05-03T11:19:52.593000000</dc:date>
    <dc:creator>環檢所 </dc:creator>
    <meta:document-statistic meta:table-count="2" meta:image-count="0" meta:object-count="0" meta:page-count="6" meta:paragraph-count="159" meta:word-count="2976" meta:character-count="4170" meta:non-whitespace-character-count="3867"/>
  </office:meta>
</office:document-meta>
</file>