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2F4000001FC6A3A1C5827092EAA.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標楷體" svg:font-family="標楷體"/>
    <style:font-face style:name="標楷體2" svg:font-family="標楷體" style:font-family-generic="script"/>
    <style:font-face style:name="Courier New" svg:font-family="'Courier New'" style:font-family-generic="modern" style:font-pitch="fixed"/>
    <style:font-face style:name="細明體" svg:font-family="細明體" style:font-family-generic="modern" style:font-pitch="fixed"/>
    <style:font-face style:name="標楷體1" svg:font-family="標楷體" style:font-family-generic="script" style:font-pitch="fixed"/>
    <style:font-face style:name="標楷體3" svg:font-family="標楷體" style:font-adornments="標準" style:font-family-generic="script" style:font-pitch="fixed"/>
    <style:font-face style:name="Cambria Math" svg:font-family="'Cambria Math'" style:font-family-generic="roman" style:font-pitch="variable"/>
    <style:font-face style:name="Times New Roman" svg:font-family="'Times New Roman'" style:font-family-generic="roman" style:font-pitch="variable"/>
    <style:font-face style:name="Times New Roman1" svg:font-family="'Times New Roman'" style:font-adornments="標準" style:font-family-generic="roman" style:font-pitch="variable"/>
    <style:font-face style:name="新細明體1" svg:font-family="新細明體" style:font-family-generic="roman" style:font-pitch="variable"/>
    <style:font-face style:name="新細明體" svg:font-family="新細明體, PMingLiU" style:font-family-generic="roman" style:font-pitch="variable"/>
  </office:font-face-decls>
  <office:automatic-styles>
    <style:style style:name="P1" style:family="paragraph" style:parent-style-name="Footer">
      <style:paragraph-properties fo:text-align="center" style:justify-single-word="false"/>
    </style:style>
    <style:style style:name="P2" style:family="paragraph" style:parent-style-name="純文字">
      <style:paragraph-properties fo:margin-left="1cm" fo:margin-right="0cm" fo:margin-top="0.22cm" fo:margin-bottom="0.22cm" style:contextual-spacing="false" fo:text-align="center" style:justify-single-word="false" fo:text-indent="1cm" style:auto-text-indent="false" style:punctuation-wrap="simple" style:snap-to-layout-grid="false">
        <style:tab-stops/>
      </style:paragraph-properties>
    </style:style>
    <style:style style:name="P3" style:family="paragraph" style:parent-style-name="純文字">
      <style:paragraph-properties fo:margin-top="0.22cm" fo:margin-bottom="0.22cm" style:contextual-spacing="false" fo:text-align="center" style:justify-single-word="false" style:punctuation-wrap="simple" style:snap-to-layout-grid="false"/>
    </style:style>
    <style:style style:name="P4" style:family="paragraph" style:parent-style-name="純文字">
      <style:paragraph-properties fo:margin-left="2.221cm" fo:margin-right="0cm" fo:margin-top="0.22cm" fo:margin-bottom="0.22cm" style:contextual-spacing="false" fo:text-indent="-1.48cm" style:auto-text-indent="false" style:punctuation-wrap="simple" style:snap-to-layout-grid="false">
        <style:tab-stops/>
      </style:paragraph-properties>
      <style:text-properties fo:color="#000000" loext:opacity="100%" style:font-name="Times New Roman" fo:font-size="14pt" officeooo:paragraph-rsid="001cb9e8" style:font-name-asian="標楷體1" style:font-size-asian="14pt"/>
    </style:style>
    <style:style style:name="P5" style:family="paragraph" style:parent-style-name="純文字">
      <style:paragraph-properties fo:margin-left="1cm" fo:margin-right="0cm" fo:margin-top="0.22cm" fo:margin-bottom="0.22cm" style:contextual-spacing="false" fo:text-indent="1cm" style:auto-text-indent="false" style:punctuation-wrap="simple" style:snap-to-layout-grid="false">
        <style:tab-stops/>
      </style:paragraph-properties>
    </style:style>
    <style:style style:name="P6" style:family="paragraph" style:parent-style-name="純文字">
      <style:paragraph-properties fo:margin-left="2.221cm" fo:margin-right="0cm" fo:margin-top="0.22cm" fo:margin-bottom="0.22cm" style:contextual-spacing="false" fo:text-indent="-1.48cm" style:auto-text-indent="false" style:punctuation-wrap="simple" style:snap-to-layout-grid="false">
        <style:tab-stops/>
      </style:paragraph-properties>
      <style:text-properties officeooo:paragraph-rsid="001e0354"/>
    </style:style>
    <style:style style:name="P7" style:family="paragraph" style:parent-style-name="純文字">
      <style:paragraph-properties fo:margin-left="2.221cm" fo:margin-right="0cm" fo:margin-top="0.22cm" fo:margin-bottom="0.22cm" style:contextual-spacing="false" fo:text-align="justify" style:justify-single-word="false" fo:text-indent="-1.48cm" style:auto-text-indent="false" style:punctuation-wrap="simple" style:snap-to-layout-grid="false">
        <style:tab-stops/>
      </style:paragraph-properties>
    </style:style>
    <style:style style:name="P8" style:family="paragraph" style:parent-style-name="純文字">
      <style:paragraph-properties fo:margin-left="2.221cm" fo:margin-right="0cm" fo:margin-top="0.22cm" fo:margin-bottom="0.22cm" style:contextual-spacing="false" fo:text-align="justify" style:justify-single-word="false" fo:text-indent="-1.48cm" style:auto-text-indent="false" style:punctuation-wrap="simple" style:snap-to-layout-grid="false">
        <style:tab-stops/>
      </style:paragraph-properties>
      <style:text-properties officeooo:paragraph-rsid="000cc309"/>
    </style:style>
    <style:style style:name="P9" style:family="paragraph" style:parent-style-name="純文字">
      <style:paragraph-properties fo:margin-left="1cm" fo:margin-right="0cm" fo:margin-top="0.22cm" fo:margin-bottom="0.22cm" style:contextual-spacing="false" fo:text-align="justify" style:justify-single-word="false" fo:text-indent="1cm" style:auto-text-indent="false" style:punctuation-wrap="simple" style:snap-to-layout-grid="false">
        <style:tab-stops/>
      </style:paragraph-properties>
    </style:style>
    <style:style style:name="P10" style:family="paragraph" style:parent-style-name="純文字">
      <style:paragraph-properties fo:margin-left="2.221cm" fo:margin-right="0cm" fo:margin-top="0.22cm" fo:margin-bottom="0.22cm" style:contextual-spacing="false" fo:text-align="justify" style:justify-single-word="false" fo:text-indent="-1.48cm" style:auto-text-indent="false" style:punctuation-wrap="simple" style:snap-to-layout-grid="false">
        <style:tab-stops/>
      </style:paragraph-properties>
      <style:text-properties officeooo:paragraph-rsid="0067d51b"/>
    </style:style>
    <style:style style:name="P11" style:family="paragraph" style:parent-style-name="純文字">
      <style:paragraph-properties fo:margin-left="2.221cm" fo:margin-right="0cm" fo:margin-top="0.22cm" fo:margin-bottom="0.22cm" style:contextual-spacing="false" fo:text-align="justify" style:justify-single-word="false" fo:orphans="0" fo:widows="0" fo:text-indent="-1.48cm" style:auto-text-indent="false" style:punctuation-wrap="simple" style:snap-to-layout-grid="false">
        <style:tab-stops/>
      </style:paragraph-properties>
      <style:text-properties officeooo:paragraph-rsid="00555290"/>
    </style:style>
    <style:style style:name="P12" style:family="paragraph" style:parent-style-name="純文字">
      <loext:graphic-properties draw:fill="none"/>
      <style:paragraph-properties fo:margin-left="1cm" fo:margin-right="0cm" fo:margin-top="0.22cm" fo:margin-bottom="0.22cm" style:contextual-spacing="false" fo:text-align="start" style:justify-single-word="false" fo:orphans="0" fo:widows="0" fo:hyphenation-ladder-count="no-limit" fo:text-indent="-1cm" style:auto-text-indent="false" fo:background-color="transparent" style:punctuation-wrap="simple" style:snap-to-layout-grid="false">
        <style:tab-stops/>
      </style:paragraph-properties>
      <style:text-properties style:use-window-font-color="true" loext:opacity="0%" style:font-name="Times New Roman" fo:font-size="14pt" officeooo:paragraph-rsid="006a4243" style:font-name-asian="標楷體1" style:font-size-asian="14pt" fo:hyphenate="false" loext:hyphenation-no-caps="false"/>
    </style:style>
    <style:style style:name="P13" style:family="paragraph" style:parent-style-name="Standard">
      <style:paragraph-properties fo:margin-left="1cm" fo:margin-right="0cm" fo:margin-top="0.22cm" fo:margin-bottom="0.22cm" style:contextual-spacing="false" fo:text-align="justify" style:justify-single-word="false" fo:text-indent="1cm" style:auto-text-indent="false" style:punctuation-wrap="simple" style:snap-to-layout-grid="false"/>
      <style:text-properties style:use-window-font-color="true" loext:opacity="0%" style:font-name="Times New Roman" fo:font-size="14pt" style:text-underline-style="none" officeooo:paragraph-rsid="000cc309" style:font-name-asian="標楷體2" style:font-size-asian="14pt"/>
    </style:style>
    <style:style style:name="P14" style:family="paragraph" style:parent-style-name="純文字">
      <style:paragraph-properties fo:margin-left="2.221cm" fo:margin-right="0cm" fo:margin-top="0.22cm" fo:margin-bottom="0.22cm" style:contextual-spacing="false" fo:text-indent="-1.48cm" style:auto-text-indent="false" style:punctuation-wrap="simple" style:snap-to-layout-grid="false">
        <style:tab-stops/>
      </style:paragraph-properties>
      <style:text-properties style:use-window-font-color="true" loext:opacity="0%" style:font-name="Times New Roman" fo:font-size="14pt" style:text-underline-style="none" officeooo:paragraph-rsid="00555290" style:font-name-asian="標楷體1" style:font-size-asian="14pt"/>
    </style:style>
    <style:style style:name="P15" style:family="paragraph" style:parent-style-name="純文字">
      <style:paragraph-properties fo:margin-left="2.221cm" fo:margin-right="0cm" fo:margin-top="0.22cm" fo:margin-bottom="0.22cm" style:contextual-spacing="false" fo:text-indent="-1.48cm" style:auto-text-indent="false" style:punctuation-wrap="simple" style:snap-to-layout-grid="false">
        <style:tab-stops/>
      </style:paragraph-properties>
      <style:text-properties style:use-window-font-color="true" loext:opacity="0%" style:font-name="Times New Roman" fo:font-size="14pt" style:text-underline-style="none" style:font-name-asian="標楷體1" style:font-size-asian="14pt"/>
    </style:style>
    <style:style style:name="P16" style:family="paragraph" style:parent-style-name="純文字">
      <style:paragraph-properties fo:margin-left="2.221cm" fo:margin-right="0cm" fo:margin-top="0.22cm" fo:margin-bottom="0.22cm" style:contextual-spacing="false" fo:text-indent="-1.48cm" style:auto-text-indent="false" style:punctuation-wrap="simple" style:snap-to-layout-grid="false">
        <style:tab-stops/>
      </style:paragraph-properties>
      <style:text-properties style:use-window-font-color="true" loext:opacity="0%" style:font-name="Times New Roman" fo:font-size="14pt" style:text-underline-style="none" officeooo:paragraph-rsid="001cb9e8" style:font-name-asian="標楷體1" style:font-size-asian="14pt"/>
    </style:style>
    <style:style style:name="P17" style:family="paragraph" style:parent-style-name="純文字">
      <style:paragraph-properties fo:margin-left="1cm" fo:margin-right="0cm" fo:margin-top="0.22cm" fo:margin-bottom="0.22cm" style:contextual-spacing="false" fo:text-indent="1cm" style:auto-text-indent="false" style:punctuation-wrap="simple" style:snap-to-layout-grid="false">
        <style:tab-stops/>
      </style:paragraph-properties>
      <style:text-properties style:use-window-font-color="true" loext:opacity="0%" style:font-name="Times New Roman" fo:font-size="14pt" style:text-underline-style="none" officeooo:paragraph-rsid="00310aea" style:font-name-asian="標楷體1" style:font-size-asian="14pt"/>
    </style:style>
    <style:style style:name="P18" style:family="paragraph" style:parent-style-name="純文字">
      <style:paragraph-properties fo:margin-left="1cm" fo:margin-right="0cm" fo:margin-top="0.22cm" fo:margin-bottom="0.22cm" style:contextual-spacing="false" fo:text-indent="1cm" style:auto-text-indent="false" style:punctuation-wrap="simple" style:snap-to-layout-grid="false">
        <style:tab-stops/>
      </style:paragraph-properties>
      <style:text-properties style:use-window-font-color="true" loext:opacity="0%" style:font-name="Times New Roman" fo:font-size="14pt" style:text-underline-style="none" officeooo:paragraph-rsid="005058a6" style:font-name-asian="標楷體1" style:font-size-asian="14pt"/>
    </style:style>
    <style:style style:name="P19" style:family="paragraph" style:parent-style-name="純文字">
      <style:paragraph-properties fo:margin-top="0.22cm" fo:margin-bottom="0.22cm" style:contextual-spacing="false" style:punctuation-wrap="simple" style:snap-to-layout-grid="false"/>
      <style:text-properties style:use-window-font-color="true" loext:opacity="0%" style:font-name="Times New Roman" fo:font-size="14pt" style:text-underline-style="none" style:font-name-asian="標楷體1" style:font-size-asian="14pt"/>
    </style:style>
    <style:style style:name="P20" style:family="paragraph" style:parent-style-name="純文字">
      <style:paragraph-properties fo:margin-top="0.22cm" fo:margin-bottom="0.22cm" style:contextual-spacing="false" style:punctuation-wrap="simple" style:snap-to-layout-grid="false"/>
      <style:text-properties style:use-window-font-color="true" loext:opacity="0%" style:font-name="Times New Roman" fo:font-size="14pt" style:text-underline-style="none" officeooo:paragraph-rsid="001a13c2" style:font-name-asian="標楷體1" style:font-size-asian="14pt"/>
    </style:style>
    <style:style style:name="P21" style:family="paragraph" style:parent-style-name="純文字">
      <style:paragraph-properties fo:margin-left="1cm" fo:margin-right="0cm" fo:margin-top="0.22cm" fo:margin-bottom="0.22cm" style:contextual-spacing="false" fo:text-align="justify" style:justify-single-word="false" fo:text-indent="1cm" style:auto-text-indent="false" style:punctuation-wrap="simple" style:snap-to-layout-grid="false">
        <style:tab-stops/>
      </style:paragraph-properties>
      <style:text-properties style:use-window-font-color="true" loext:opacity="0%" style:font-name="Times New Roman" fo:font-size="14pt" style:text-underline-style="none" officeooo:paragraph-rsid="0026d720" style:font-name-asian="標楷體1" style:font-size-asian="14pt"/>
    </style:style>
    <style:style style:name="P22" style:family="paragraph" style:parent-style-name="純文字">
      <style:paragraph-properties fo:margin-left="2.221cm" fo:margin-right="0cm" fo:margin-top="0.22cm" fo:margin-bottom="0.22cm" style:contextual-spacing="false" fo:text-align="justify" style:justify-single-word="false" fo:text-indent="-1.48cm" style:auto-text-indent="false" style:punctuation-wrap="simple" style:snap-to-layout-grid="false">
        <style:tab-stops/>
      </style:paragraph-properties>
      <style:text-properties style:use-window-font-color="true" loext:opacity="0%" style:font-name="Times New Roman" fo:font-size="14pt" style:text-underline-style="none" style:font-name-asian="標楷體1" style:font-size-asian="14pt"/>
    </style:style>
    <style:style style:name="P23" style:family="paragraph" style:parent-style-name="純文字">
      <style:paragraph-properties fo:margin-left="2.221cm" fo:margin-right="0cm" fo:margin-top="0.22cm" fo:margin-bottom="0.22cm" style:contextual-spacing="false" fo:text-align="justify" style:justify-single-word="false" fo:text-indent="-1.48cm" style:auto-text-indent="false" style:punctuation-wrap="simple" style:snap-to-layout-grid="false">
        <style:tab-stops/>
      </style:paragraph-properties>
      <style:text-properties style:use-window-font-color="true" loext:opacity="0%" style:font-name="Times New Roman" fo:font-size="14pt" style:text-underline-style="none" officeooo:paragraph-rsid="006a4243" style:font-name-asian="標楷體1" style:font-size-asian="14pt"/>
    </style:style>
    <style:style style:name="P24" style:family="paragraph" style:parent-style-name="純文字">
      <style:paragraph-properties fo:margin-left="2.221cm" fo:margin-right="0cm" fo:margin-top="0.22cm" fo:margin-bottom="0.22cm" style:contextual-spacing="false" fo:text-align="justify" style:justify-single-word="false" fo:text-indent="-1.48cm" style:auto-text-indent="false" style:punctuation-wrap="simple" style:snap-to-layout-grid="false">
        <style:tab-stops/>
      </style:paragraph-properties>
      <style:text-properties style:use-window-font-color="true" loext:opacity="0%" style:font-name="Times New Roman" fo:font-size="14pt" style:text-underline-style="none" officeooo:paragraph-rsid="005ff4ee" style:font-name-asian="標楷體1" style:font-size-asian="14pt"/>
    </style:style>
    <style:style style:name="P25" style:family="paragraph" style:parent-style-name="純文字">
      <style:paragraph-properties fo:margin-left="2.221cm" fo:margin-right="0cm" fo:margin-top="0.22cm" fo:margin-bottom="0.22cm" style:contextual-spacing="false" fo:text-align="justify" style:justify-single-word="false" fo:text-indent="-1.48cm" style:auto-text-indent="false" style:punctuation-wrap="simple" style:snap-to-layout-grid="false">
        <style:tab-stops/>
      </style:paragraph-properties>
      <style:text-properties style:use-window-font-color="true" loext:opacity="0%" style:font-name="Times New Roman" fo:font-size="14pt" style:text-underline-style="none" officeooo:paragraph-rsid="000cc309" style:font-name-asian="標楷體1" style:font-size-asian="14pt"/>
    </style:style>
    <style:style style:name="P26" style:family="paragraph" style:parent-style-name="純文字">
      <style:paragraph-properties fo:margin-left="2.221cm" fo:margin-right="0cm" fo:margin-top="0.22cm" fo:margin-bottom="0.22cm" style:contextual-spacing="false" fo:text-align="justify" style:justify-single-word="false" fo:text-indent="-1.48cm" style:auto-text-indent="false" style:punctuation-wrap="simple" style:snap-to-layout-grid="false">
        <style:tab-stops/>
      </style:paragraph-properties>
      <style:text-properties style:use-window-font-color="true" loext:opacity="0%" style:font-name="Times New Roman" fo:font-size="14pt" style:text-underline-style="none" officeooo:paragraph-rsid="005fefc6" style:font-name-asian="標楷體1" style:font-size-asian="14pt"/>
    </style:style>
    <style:style style:name="P27" style:family="paragraph" style:parent-style-name="純文字">
      <style:paragraph-properties fo:margin-left="2.221cm" fo:margin-right="0cm" fo:margin-top="0.22cm" fo:margin-bottom="0.22cm" style:contextual-spacing="false" fo:text-align="justify" style:justify-single-word="false" fo:text-indent="-1.48cm" style:auto-text-indent="false" style:punctuation-wrap="simple" style:snap-to-layout-grid="false">
        <style:tab-stops/>
      </style:paragraph-properties>
      <style:text-properties style:use-window-font-color="true" loext:opacity="0%" style:font-name="Times New Roman" fo:font-size="14pt" style:text-underline-style="none" officeooo:paragraph-rsid="000dc44b" style:font-name-asian="標楷體1" style:font-size-asian="14pt"/>
    </style:style>
    <style:style style:name="P28" style:family="paragraph" style:parent-style-name="純文字">
      <style:paragraph-properties fo:margin-left="1cm" fo:margin-right="0cm" fo:margin-top="0.22cm" fo:margin-bottom="0.22cm" style:contextual-spacing="false" fo:text-align="justify" style:justify-single-word="false" fo:text-indent="1cm" style:auto-text-indent="false" style:punctuation-wrap="simple" style:snap-to-layout-grid="false">
        <style:tab-stops/>
      </style:paragraph-properties>
      <style:text-properties style:use-window-font-color="true" loext:opacity="0%" style:font-name="Times New Roman" fo:font-size="14pt" style:text-underline-style="none" style:font-name-asian="標楷體1" style:font-size-asian="14pt"/>
    </style:style>
    <style:style style:name="P29" style:family="paragraph" style:parent-style-name="純文字">
      <style:paragraph-properties fo:margin-left="2cm" fo:margin-right="0cm" fo:margin-top="0.22cm" fo:margin-bottom="0.22cm" style:contextual-spacing="false" fo:text-align="justify" style:justify-single-word="false" fo:text-indent="-1cm" style:auto-text-indent="false" style:punctuation-wrap="simple" style:snap-to-layout-grid="false">
        <style:tab-stops/>
      </style:paragraph-properties>
      <style:text-properties style:use-window-font-color="true" loext:opacity="0%" style:font-name="Times New Roman" fo:font-size="14pt" style:text-underline-style="none" style:font-name-asian="標楷體1" style:font-size-asian="14pt"/>
    </style:style>
    <style:style style:name="P30" style:family="paragraph" style:parent-style-name="純文字" style:master-page-name="">
      <loext:graphic-properties draw:fill="none"/>
      <style:paragraph-properties fo:margin-left="1cm" fo:margin-right="0cm" fo:margin-top="0.22cm" fo:margin-bottom="0.22cm" style:contextual-spacing="false" fo:text-align="start" style:justify-single-word="false" fo:orphans="0" fo:widows="0" fo:hyphenation-ladder-count="no-limit" fo:text-indent="-1cm" style:auto-text-indent="false" style:page-number="auto" fo:background-color="transparent" style:punctuation-wrap="simple" style:snap-to-layout-grid="false">
        <style:tab-stops/>
      </style:paragraph-properties>
      <style:text-properties style:use-window-font-color="true" loext:opacity="0%" style:font-name="Times New Roman" fo:font-size="14pt" style:text-underline-style="none" style:font-name-asian="標楷體1" style:font-size-asian="14pt" fo:hyphenate="false" loext:hyphenation-no-caps="false"/>
    </style:style>
    <style:style style:name="P31" style:family="paragraph" style:parent-style-name="_31_">
      <style:paragraph-properties fo:margin-left="1.06cm" fo:margin-right="0cm" fo:margin-top="0.019cm" fo:margin-bottom="0.019cm" style:contextual-spacing="false" fo:line-height="100%" fo:text-align="end" style:justify-single-word="false" fo:text-indent="-0.06cm" style:auto-text-indent="false" style:punctuation-wrap="simple">
        <style:tab-stops/>
      </style:paragraph-properties>
      <style:text-properties style:use-window-font-color="true" loext:opacity="0%" style:font-name="Times New Roman" fo:font-size="12pt" style:text-underline-style="none" fo:font-weight="normal" style:font-name-asian="標楷體1" style:font-size-asian="12pt" style:font-weight-asian="normal" style:font-size-complex="12pt" style:font-weight-complex="normal"/>
    </style:style>
    <style:style style:name="P32" style:family="paragraph" style:parent-style-name="_31_">
      <style:paragraph-properties fo:margin-left="1.06cm" fo:margin-right="0cm" fo:line-height="100%" fo:text-align="end" style:justify-single-word="false" fo:text-indent="-0.06cm" style:auto-text-indent="false">
        <style:tab-stops/>
      </style:paragraph-properties>
      <style:text-properties officeooo:paragraph-rsid="008361a4"/>
    </style:style>
    <style:style style:name="P33" style:family="paragraph" style:parent-style-name="_31_">
      <style:paragraph-properties fo:margin-left="1.06cm" fo:margin-right="0cm" fo:line-height="100%" fo:text-align="end" style:justify-single-word="false" fo:text-indent="-0.06cm" style:auto-text-indent="false">
        <style:tab-stops/>
      </style:paragraph-properties>
      <style:text-properties officeooo:paragraph-rsid="008361a4"/>
    </style:style>
    <style:style style:name="P34" style:family="paragraph" style:parent-style-name="_31_">
      <style:paragraph-properties fo:margin-left="1.06cm" fo:margin-right="0cm" fo:margin-top="0.019cm" fo:margin-bottom="0.019cm" style:contextual-spacing="false" fo:line-height="100%" fo:text-align="end" style:justify-single-word="false" fo:text-indent="-0.06cm" style:auto-text-indent="false" style:punctuation-wrap="simple">
        <style:tab-stops/>
      </style:paragraph-properties>
      <style:text-properties style:use-window-font-color="true" loext:opacity="0%" style:font-name="Times New Roman" fo:font-size="12pt" style:text-underline-style="none" fo:font-weight="normal" style:font-name-asian="標楷體1" style:font-size-asian="12pt" style:font-weight-asian="normal" style:font-size-complex="12pt" style:font-weight-complex="normal"/>
    </style:style>
    <style:style style:name="P35" style:family="paragraph" style:parent-style-name="Preformatted" style:master-page-name="MP0">
      <style:paragraph-properties fo:margin-left="1.231cm" fo:margin-right="0cm" fo:margin-top="0.22cm" fo:margin-bottom="0.22cm" style:contextual-spacing="false" fo:text-align="center" style:justify-single-word="false" fo:text-indent="0cm" style:auto-text-indent="false" style:page-number="auto" fo:break-before="page" style:punctuation-wrap="simple" style:snap-to-layout-grid="false">
        <style:tab-stops>
          <style:tab-stop style:position="2.79cm"/>
        </style:tab-stops>
      </style:paragraph-properties>
      <style:text-properties fo:color="#000000" loext:opacity="100%" style:font-name="Times New Roman" fo:font-size="16pt" style:text-underline-style="none" style:font-name-asian="標楷體1" style:font-size-asian="16pt"/>
    </style:style>
    <style:style style:name="P36" style:family="paragraph" style:parent-style-name="Standard">
      <style:paragraph-properties fo:margin-left="1cm" fo:margin-right="0cm" fo:margin-top="0.22cm" fo:margin-bottom="0.22cm" style:contextual-spacing="false" fo:text-align="justify" style:justify-single-word="false" fo:text-indent="1cm" style:auto-text-indent="false" style:punctuation-wrap="simple" style:snap-to-layout-grid="false"/>
      <style:text-properties style:use-window-font-color="true" loext:opacity="0%" style:font-name="Times New Roman" fo:font-size="14pt" style:text-underline-style="none" officeooo:paragraph-rsid="000cc309" style:font-name-asian="標楷體2" style:font-size-asian="14pt"/>
    </style:style>
    <style:style style:name="P37" style:family="paragraph" style:parent-style-name="Text_20_body" style:list-style-name="WW8Num22">
      <style:paragraph-properties fo:margin-left="1.235cm" fo:margin-right="0cm" fo:margin-top="0.212cm" fo:margin-bottom="0.212cm" style:contextual-spacing="false" fo:text-align="center" style:justify-single-word="false" fo:text-indent="0.99cm" style:auto-text-indent="false" style:snap-to-layout-grid="false">
        <style:tab-stops/>
      </style:paragraph-properties>
      <style:text-properties style:use-window-font-color="true" loext:opacity="0%" style:text-underline-style="none" officeooo:paragraph-rsid="00588863"/>
    </style:style>
    <style:style style:name="P38" style:family="paragraph" style:parent-style-name="Text_20_body" style:list-style-name="WW8Num22">
      <loext:graphic-properties draw:fill="none"/>
      <style:paragraph-properties fo:margin-left="1.235cm" fo:margin-right="0cm" fo:margin-top="0.212cm" fo:margin-bottom="0.212cm" style:contextual-spacing="false" fo:line-height="100%" fo:text-align="justify" style:justify-single-word="false" fo:orphans="2" fo:widows="2" fo:text-indent="0.99cm" style:auto-text-indent="false" fo:background-color="transparent" style:text-autospace="none" style:punctuation-wrap="simple" style:snap-to-layout-grid="false" style:writing-mode="lr-tb">
        <style:tab-stops/>
      </style:paragraph-properties>
      <style:text-properties style:use-window-font-color="true" loext:opacity="0%" style:font-name="Times New Roman" fo:font-size="14pt" fo:language="en" fo:country="US" style:text-underline-style="none" officeooo:rsid="002d6b6d" officeooo:paragraph-rsid="00588863" style:letter-kerning="true" style:font-name-asian="標楷體1" style:font-size-asian="14pt" style:language-asian="zh" style:country-asian="TW" style:font-name-complex="Times New Roman" style:font-size-complex="13.5pt" style:language-complex="ar" style:country-complex="SA"/>
    </style:style>
    <style:style style:name="P39" style:family="paragraph" style:parent-style-name="Text_20_body" style:list-style-name="WW8Num22">
      <style:paragraph-properties fo:margin-left="1.235cm" fo:margin-right="0cm" fo:margin-top="0.212cm" fo:margin-bottom="0.212cm" style:contextual-spacing="false" fo:text-indent="0.99cm" style:auto-text-indent="false" style:snap-to-layout-grid="false">
        <style:tab-stops/>
      </style:paragraph-properties>
      <style:text-properties officeooo:paragraph-rsid="00588863"/>
    </style:style>
    <style:style style:name="P40" style:family="paragraph" style:parent-style-name="p1" style:list-style-name="WW8Num22">
      <loext:graphic-properties draw:fill="none"/>
      <style:paragraph-properties fo:margin-left="1cm" fo:margin-right="0cm" fo:margin-top="0.215cm" fo:margin-bottom="0.215cm" style:contextual-spacing="false" fo:line-height="100%" fo:text-align="justify" style:justify-single-word="false" fo:orphans="2" fo:widows="2" fo:text-indent="1cm" style:auto-text-indent="false" fo:background-color="transparent" style:text-autospace="none" style:punctuation-wrap="simple" style:snap-to-layout-grid="false" style:writing-mode="lr-tb">
        <style:tab-stops/>
      </style:paragraph-properties>
      <style:text-properties fo:color="#000000" loext:opacity="100%" style:text-underline-style="solid" style:text-underline-width="auto" style:text-underline-color="font-color" officeooo:paragraph-rsid="00588863"/>
    </style:style>
    <style:style style:name="P41" style:family="paragraph" style:parent-style-name="純文字">
      <style:paragraph-properties fo:margin-left="2.221cm" fo:margin-right="0cm" fo:margin-top="0.22cm" fo:margin-bottom="0.22cm" style:contextual-spacing="false" fo:text-align="justify" style:justify-single-word="false" fo:text-indent="-1.48cm" style:auto-text-indent="false" style:punctuation-wrap="simple" style:snap-to-layout-grid="false">
        <style:tab-stops/>
      </style:paragraph-properties>
      <style:text-properties style:use-window-font-color="true" loext:opacity="0%" style:font-name="Times New Roman" fo:font-size="14pt" style:text-underline-style="none" style:font-name-asian="標楷體1" style:font-size-asian="14pt"/>
    </style:style>
    <style:style style:name="P42" style:family="paragraph" style:parent-style-name="純文字">
      <style:paragraph-properties fo:margin-left="2.221cm" fo:margin-right="0cm" fo:margin-top="0.22cm" fo:margin-bottom="0.22cm" style:contextual-spacing="false" fo:text-align="justify" style:justify-single-word="false" fo:text-indent="-1.48cm" style:auto-text-indent="false" style:punctuation-wrap="simple" style:snap-to-layout-grid="false">
        <style:tab-stops/>
      </style:paragraph-properties>
      <style:text-properties style:use-window-font-color="true" loext:opacity="0%" style:font-name="Times New Roman" fo:font-size="14pt" style:text-underline-style="none" officeooo:paragraph-rsid="006a4243" style:font-name-asian="標楷體1" style:font-size-asian="14pt"/>
    </style:style>
    <style:style style:name="P43" style:family="paragraph" style:parent-style-name="純文字">
      <style:paragraph-properties fo:margin-left="1cm" fo:margin-right="0cm" fo:margin-top="0.22cm" fo:margin-bottom="0.22cm" style:contextual-spacing="false" fo:text-align="justify" style:justify-single-word="false" fo:text-indent="1cm" style:auto-text-indent="false" style:punctuation-wrap="simple" style:snap-to-layout-grid="false">
        <style:tab-stops/>
      </style:paragraph-properties>
      <style:text-properties style:use-window-font-color="true" loext:opacity="0%" style:font-name="Times New Roman" fo:font-size="14pt" style:text-underline-style="none" officeooo:paragraph-rsid="0026d720" style:font-name-asian="標楷體1" style:font-size-asian="14pt"/>
    </style:style>
    <style:style style:name="P44" style:family="paragraph" style:parent-style-name="純文字">
      <style:paragraph-properties fo:margin-left="2.221cm" fo:margin-right="0cm" fo:margin-top="0.22cm" fo:margin-bottom="0.22cm" style:contextual-spacing="false" fo:text-align="justify" style:justify-single-word="false" fo:text-indent="-1.48cm" style:auto-text-indent="false" style:punctuation-wrap="simple" style:snap-to-layout-grid="false">
        <style:tab-stops/>
      </style:paragraph-properties>
      <style:text-properties style:use-window-font-color="true" loext:opacity="0%" style:font-name="Times New Roman" fo:font-size="14pt" style:text-underline-style="none" officeooo:paragraph-rsid="005ff4ee" style:font-name-asian="標楷體1" style:font-size-asian="14pt"/>
    </style:style>
    <style:style style:name="P45" style:family="paragraph" style:parent-style-name="純文字">
      <style:paragraph-properties fo:margin-left="2.221cm" fo:margin-right="0cm" fo:margin-top="0.22cm" fo:margin-bottom="0.22cm" style:contextual-spacing="false" fo:text-align="justify" style:justify-single-word="false" fo:text-indent="-1.48cm" style:auto-text-indent="false" style:punctuation-wrap="simple" style:snap-to-layout-grid="false">
        <style:tab-stops/>
      </style:paragraph-properties>
      <style:text-properties style:use-window-font-color="true" loext:opacity="0%" style:font-name="Times New Roman" fo:font-size="14pt" style:text-underline-style="none" officeooo:paragraph-rsid="000cc309" style:font-name-asian="標楷體1" style:font-size-asian="14pt"/>
    </style:style>
    <style:style style:name="P46" style:family="paragraph" style:parent-style-name="純文字">
      <style:paragraph-properties fo:margin-left="2.221cm" fo:margin-right="0cm" fo:margin-top="0.22cm" fo:margin-bottom="0.22cm" style:contextual-spacing="false" fo:text-align="justify" style:justify-single-word="false" fo:text-indent="-1.48cm" style:auto-text-indent="false" style:punctuation-wrap="simple" style:snap-to-layout-grid="false">
        <style:tab-stops/>
      </style:paragraph-properties>
      <style:text-properties style:use-window-font-color="true" loext:opacity="0%" style:font-name="Times New Roman" fo:font-size="14pt" style:text-underline-style="none" officeooo:paragraph-rsid="005fefc6" style:font-name-asian="標楷體1" style:font-size-asian="14pt"/>
    </style:style>
    <style:style style:name="P47" style:family="paragraph" style:parent-style-name="純文字">
      <style:paragraph-properties fo:margin-left="2.221cm" fo:margin-right="0cm" fo:margin-top="0.22cm" fo:margin-bottom="0.22cm" style:contextual-spacing="false" fo:text-align="justify" style:justify-single-word="false" fo:text-indent="-1.48cm" style:auto-text-indent="false" style:punctuation-wrap="simple" style:snap-to-layout-grid="false">
        <style:tab-stops/>
      </style:paragraph-properties>
      <style:text-properties style:use-window-font-color="true" loext:opacity="0%" style:font-name="Times New Roman" fo:font-size="14pt" style:text-underline-style="none" officeooo:paragraph-rsid="000dc44b" style:font-name-asian="標楷體1" style:font-size-asian="14pt"/>
    </style:style>
    <style:style style:name="P48" style:family="paragraph" style:parent-style-name="純文字">
      <style:paragraph-properties fo:margin-left="2.739cm" fo:margin-right="0cm" fo:margin-top="0.22cm" fo:margin-bottom="0.22cm" style:contextual-spacing="false" fo:text-align="justify" style:justify-single-word="false" fo:text-indent="-0.48cm" style:auto-text-indent="false" style:punctuation-wrap="simple" style:snap-to-layout-grid="false">
        <style:tab-stops/>
      </style:paragraph-properties>
      <style:text-properties style:use-window-font-color="true" loext:opacity="0%" style:font-name="Times New Roman" fo:font-size="14pt" style:text-underline-style="none" style:font-name-asian="標楷體1" style:font-size-asian="14pt"/>
    </style:style>
    <style:style style:name="P49" style:family="paragraph" style:parent-style-name="純文字">
      <style:paragraph-properties fo:margin-left="2cm" fo:margin-right="0cm" fo:margin-top="0.22cm" fo:margin-bottom="0.22cm" style:contextual-spacing="false" fo:text-align="justify" style:justify-single-word="false" fo:text-indent="-1cm" style:auto-text-indent="false" style:punctuation-wrap="simple" style:snap-to-layout-grid="false">
        <style:tab-stops/>
      </style:paragraph-properties>
      <style:text-properties style:use-window-font-color="true" loext:opacity="0%" style:font-name="Times New Roman" fo:font-size="14pt" style:text-underline-style="none" style:font-name-asian="標楷體1" style:font-size-asian="14pt"/>
    </style:style>
    <style:style style:name="P50" style:family="paragraph" style:parent-style-name="純文字" style:list-style-name="L2">
      <style:paragraph-properties fo:margin-left="2.739cm" fo:margin-right="0cm" fo:margin-top="0.22cm" fo:margin-bottom="0.22cm" style:contextual-spacing="false" fo:text-align="justify" style:justify-single-word="false" fo:text-indent="-0.48cm" style:auto-text-indent="false" style:punctuation-wrap="simple" style:snap-to-layout-grid="false">
        <style:tab-stops/>
      </style:paragraph-properties>
      <style:text-properties style:use-window-font-color="true" loext:opacity="0%" style:font-name="Times New Roman" fo:font-size="14pt" style:text-underline-style="none" style:font-name-asian="標楷體1" style:font-size-asian="14pt"/>
    </style:style>
    <style:style style:name="P51" style:family="paragraph" style:parent-style-name="純文字" style:list-style-name="L2">
      <style:paragraph-properties fo:margin-left="2.739cm" fo:margin-right="0cm" fo:margin-top="0.22cm" fo:margin-bottom="0.22cm" style:contextual-spacing="false" fo:text-align="justify" style:justify-single-word="false" fo:text-indent="-0.48cm" style:auto-text-indent="false" style:punctuation-wrap="simple" style:snap-to-layout-grid="false">
        <style:tab-stops/>
      </style:paragraph-properties>
      <style:text-properties style:use-window-font-color="true" loext:opacity="0%" style:font-name="Times New Roman" fo:font-size="14pt" style:text-underline-style="none" officeooo:paragraph-rsid="0077176e" style:font-name-asian="標楷體1" style:font-size-asian="14pt"/>
    </style:style>
    <style:style style:name="P52" style:family="paragraph" style:parent-style-name="純文字">
      <style:paragraph-properties fo:margin-left="2.221cm" fo:margin-right="0cm" fo:margin-top="0.22cm" fo:margin-bottom="0.22cm" style:contextual-spacing="false" fo:text-indent="-1.48cm" style:auto-text-indent="false" style:punctuation-wrap="simple" style:snap-to-layout-grid="false">
        <style:tab-stops/>
      </style:paragraph-properties>
      <style:text-properties style:use-window-font-color="true" loext:opacity="0%" style:font-name="Times New Roman" fo:font-size="14pt" style:text-underline-style="none" officeooo:paragraph-rsid="001cb9e8" style:font-name-asian="標楷體1" style:font-size-asian="14pt"/>
    </style:style>
    <style:style style:name="P53" style:family="paragraph" style:parent-style-name="純文字">
      <style:paragraph-properties fo:margin-left="2.221cm" fo:margin-right="0cm" fo:margin-top="0.22cm" fo:margin-bottom="0.22cm" style:contextual-spacing="false" fo:text-indent="-1.48cm" style:auto-text-indent="false" style:punctuation-wrap="simple" style:snap-to-layout-grid="false">
        <style:tab-stops/>
      </style:paragraph-properties>
      <style:text-properties style:use-window-font-color="true" loext:opacity="0%" style:font-name="Times New Roman" fo:font-size="14pt" style:text-underline-style="none" style:font-name-asian="標楷體1" style:font-size-asian="14pt"/>
    </style:style>
    <style:style style:name="P54" style:family="paragraph" style:parent-style-name="純文字">
      <style:paragraph-properties fo:margin-left="2.988cm" fo:margin-right="0cm" fo:margin-top="0.22cm" fo:margin-bottom="0.22cm" style:contextual-spacing="false" fo:text-indent="-0.728cm" style:auto-text-indent="false" style:punctuation-wrap="simple" style:snap-to-layout-grid="false">
        <style:tab-stops/>
      </style:paragraph-properties>
      <style:text-properties style:use-window-font-color="true" loext:opacity="0%" style:font-name="Times New Roman" fo:font-size="14pt" style:text-underline-style="none" officeooo:paragraph-rsid="0051dfbb" style:font-name-asian="標楷體1" style:font-size-asian="14pt"/>
    </style:style>
    <style:style style:name="P55" style:family="paragraph" style:parent-style-name="純文字">
      <style:paragraph-properties fo:margin-left="2.221cm" fo:margin-right="0cm" fo:margin-top="0.22cm" fo:margin-bottom="0.22cm" style:contextual-spacing="false" fo:text-indent="-1.48cm" style:auto-text-indent="false" style:punctuation-wrap="simple" style:snap-to-layout-grid="false">
        <style:tab-stops/>
      </style:paragraph-properties>
      <style:text-properties style:use-window-font-color="true" loext:opacity="0%" style:font-name="Times New Roman" fo:font-size="14pt" style:text-underline-style="none" officeooo:paragraph-rsid="00555290" style:font-name-asian="標楷體1" style:font-size-asian="14pt"/>
    </style:style>
    <style:style style:name="P56" style:family="paragraph" style:parent-style-name="純文字">
      <style:paragraph-properties fo:margin-left="1cm" fo:margin-right="0cm" fo:margin-top="0.22cm" fo:margin-bottom="0.22cm" style:contextual-spacing="false" fo:text-indent="1cm" style:auto-text-indent="false" style:punctuation-wrap="simple" style:snap-to-layout-grid="false">
        <style:tab-stops/>
      </style:paragraph-properties>
      <style:text-properties style:use-window-font-color="true" loext:opacity="0%" style:font-name="Times New Roman" fo:font-size="14pt" style:text-underline-style="none" officeooo:paragraph-rsid="00310aea" style:font-name-asian="標楷體1" style:font-size-asian="14pt"/>
    </style:style>
    <style:style style:name="P57" style:family="paragraph" style:parent-style-name="純文字">
      <style:paragraph-properties fo:margin-left="1cm" fo:margin-right="0cm" fo:margin-top="0.22cm" fo:margin-bottom="0.22cm" style:contextual-spacing="false" fo:text-indent="1cm" style:auto-text-indent="false" style:punctuation-wrap="simple" style:snap-to-layout-grid="false">
        <style:tab-stops/>
      </style:paragraph-properties>
      <style:text-properties style:use-window-font-color="true" loext:opacity="0%" style:font-name="Times New Roman" fo:font-size="14pt" style:text-underline-style="none" officeooo:paragraph-rsid="005058a6" style:font-name-asian="標楷體1" style:font-size-asian="14pt"/>
    </style:style>
    <style:style style:name="P58" style:family="paragraph" style:parent-style-name="純文字" style:list-style-name="L1">
      <style:paragraph-properties fo:margin-left="2.988cm" fo:margin-right="0cm" fo:margin-top="0.22cm" fo:margin-bottom="0.22cm" style:contextual-spacing="false" fo:text-indent="-0.728cm" style:auto-text-indent="false" style:punctuation-wrap="simple" style:snap-to-layout-grid="false">
        <style:tab-stops/>
      </style:paragraph-properties>
      <style:text-properties style:use-window-font-color="true" loext:opacity="0%" style:font-name="Times New Roman" fo:font-size="14pt" style:text-underline-style="none" officeooo:paragraph-rsid="0051dfbb" style:font-name-asian="標楷體1" style:font-size-asian="14pt"/>
    </style:style>
    <style:style style:name="P59" style:family="paragraph" style:parent-style-name="純文字" style:master-page-name="">
      <loext:graphic-properties draw:fill="none"/>
      <style:paragraph-properties fo:margin-left="1cm" fo:margin-right="0cm" fo:margin-top="0.22cm" fo:margin-bottom="0.22cm" style:contextual-spacing="false" fo:text-align="start" style:justify-single-word="false" fo:orphans="0" fo:widows="0" fo:hyphenation-ladder-count="no-limit" fo:text-indent="-1cm" style:auto-text-indent="false" style:page-number="auto" fo:background-color="transparent" style:punctuation-wrap="simple" style:snap-to-layout-grid="false">
        <style:tab-stops/>
      </style:paragraph-properties>
      <style:text-properties style:use-window-font-color="true" loext:opacity="0%" style:font-name="Times New Roman" fo:font-size="14pt" style:text-underline-style="none" style:font-name-asian="標楷體1" style:font-size-asian="14pt" fo:hyphenate="false" loext:hyphenation-no-caps="false"/>
    </style:style>
    <style:style style:name="P60" style:family="paragraph" style:parent-style-name="純文字" style:list-style-name="L1" style:master-page-name="">
      <loext:graphic-properties draw:fill="none"/>
      <style:paragraph-properties fo:margin-left="3cm" fo:margin-right="0cm" fo:margin-top="0.22cm" fo:margin-bottom="0.22cm" style:contextual-spacing="false" fo:orphans="0" fo:widows="0" fo:hyphenation-ladder-count="no-limit" fo:text-indent="-0.7cm" style:auto-text-indent="false" style:page-number="auto" fo:background-color="transparent" style:punctuation-wrap="simple" style:snap-to-layout-grid="false">
        <style:tab-stops/>
      </style:paragraph-properties>
      <style:text-properties style:use-window-font-color="true" loext:opacity="0%" style:font-name="Times New Roman" fo:font-size="14pt" style:text-underline-style="none" officeooo:paragraph-rsid="0051dfbb" style:font-name-asian="標楷體1" style:font-size-asian="14pt" fo:hyphenate="false" loext:hyphenation-no-caps="false"/>
    </style:style>
    <style:style style:name="P61" style:family="paragraph" style:parent-style-name="純文字" style:master-page-name="">
      <loext:graphic-properties draw:fill="none"/>
      <style:paragraph-properties fo:margin-left="3cm" fo:margin-right="0cm" fo:margin-top="0.22cm" fo:margin-bottom="0.22cm" style:contextual-spacing="false" fo:orphans="0" fo:widows="0" fo:hyphenation-ladder-count="no-limit" fo:text-indent="-0.7cm" style:auto-text-indent="false" style:page-number="auto" fo:background-color="transparent" style:punctuation-wrap="simple" style:snap-to-layout-grid="false">
        <style:tab-stops/>
      </style:paragraph-properties>
      <style:text-properties style:use-window-font-color="true" loext:opacity="0%" style:font-name="Times New Roman" fo:font-size="14pt" style:text-underline-style="none" officeooo:paragraph-rsid="0051dfbb" style:font-name-asian="標楷體1" style:font-size-asian="14pt" fo:hyphenate="false" loext:hyphenation-no-caps="false"/>
    </style:style>
    <style:style style:name="P62" style:family="paragraph" style:parent-style-name="純文字" style:master-page-name="">
      <loext:graphic-properties draw:fill="none"/>
      <style:paragraph-properties fo:margin-left="3cm" fo:margin-right="0cm" fo:margin-top="0.22cm" fo:margin-bottom="0.22cm" style:contextual-spacing="false" fo:orphans="0" fo:widows="0" fo:hyphenation-ladder-count="no-limit" fo:text-indent="-0.7cm" style:auto-text-indent="false" style:page-number="auto" fo:background-color="transparent" style:punctuation-wrap="simple" style:snap-to-layout-grid="false">
        <style:tab-stops/>
      </style:paragraph-properties>
      <style:text-properties style:use-window-font-color="true" loext:opacity="0%" style:font-name="Times New Roman" fo:font-size="14pt" style:text-underline-style="none" officeooo:paragraph-rsid="0051dfbb" style:font-name-asian="標楷體1" style:font-size-asian="14pt" fo:hyphenate="false" loext:hyphenation-no-caps="false"/>
    </style:style>
    <style:style style:name="P63" style:family="paragraph" style:parent-style-name="純文字" style:master-page-name="">
      <loext:graphic-properties draw:fill="none"/>
      <style:paragraph-properties fo:margin-left="3cm" fo:margin-right="0cm" fo:margin-top="0.22cm" fo:margin-bottom="0.22cm" style:contextual-spacing="false" fo:orphans="0" fo:widows="0" fo:hyphenation-ladder-count="no-limit" fo:text-indent="-0.7cm" style:auto-text-indent="false" style:page-number="auto" fo:background-color="transparent" style:punctuation-wrap="simple" style:snap-to-layout-grid="false">
        <style:tab-stops/>
      </style:paragraph-properties>
      <style:text-properties style:use-window-font-color="true" loext:opacity="0%" style:font-name="Times New Roman" fo:font-size="14pt" style:text-underline-style="none" officeooo:paragraph-rsid="0051dfbb" style:font-name-asian="標楷體1" style:font-size-asian="14pt" fo:hyphenate="false" loext:hyphenation-no-caps="false"/>
    </style:style>
    <style:style style:name="P64" style:family="paragraph" style:parent-style-name="純文字" style:master-page-name="">
      <loext:graphic-properties draw:fill="none"/>
      <style:paragraph-properties fo:margin-left="3cm" fo:margin-right="0cm" fo:margin-top="0.22cm" fo:margin-bottom="0.22cm" style:contextual-spacing="false" fo:orphans="0" fo:widows="0" fo:hyphenation-ladder-count="no-limit" fo:text-indent="-0.7cm" style:auto-text-indent="false" style:page-number="auto" fo:background-color="transparent" style:punctuation-wrap="simple" style:snap-to-layout-grid="false">
        <style:tab-stops/>
      </style:paragraph-properties>
      <style:text-properties style:use-window-font-color="true" loext:opacity="0%" style:font-name="Times New Roman" fo:font-size="14pt" style:text-underline-style="none" officeooo:paragraph-rsid="0051dfbb" style:font-name-asian="標楷體1" style:font-size-asian="14pt" fo:hyphenate="false" loext:hyphenation-no-caps="false"/>
    </style:style>
    <style:style style:name="P65" style:family="paragraph" style:parent-style-name="純文字" style:master-page-name="">
      <loext:graphic-properties draw:fill="none"/>
      <style:paragraph-properties fo:margin-left="3cm" fo:margin-right="0cm" fo:margin-top="0.22cm" fo:margin-bottom="0.22cm" style:contextual-spacing="false" fo:orphans="0" fo:widows="0" fo:hyphenation-ladder-count="no-limit" fo:text-indent="-0.7cm" style:auto-text-indent="false" style:page-number="auto" fo:background-color="transparent" style:punctuation-wrap="simple" style:snap-to-layout-grid="false">
        <style:tab-stops/>
      </style:paragraph-properties>
      <style:text-properties style:use-window-font-color="true" loext:opacity="0%" style:font-name="Times New Roman" fo:font-size="14pt" style:text-underline-style="none" officeooo:paragraph-rsid="0051dfbb" style:font-name-asian="標楷體1" style:font-size-asian="14pt" fo:hyphenate="false" loext:hyphenation-no-caps="false"/>
    </style:style>
    <style:style style:name="P66" style:family="paragraph" style:parent-style-name="純文字" style:master-page-name="">
      <loext:graphic-properties draw:fill="none"/>
      <style:paragraph-properties fo:margin-left="3cm" fo:margin-right="0cm" fo:margin-top="0.22cm" fo:margin-bottom="0.22cm" style:contextual-spacing="false" fo:orphans="0" fo:widows="0" fo:hyphenation-ladder-count="no-limit" fo:text-indent="-0.7cm" style:auto-text-indent="false" style:page-number="auto" fo:background-color="transparent" style:punctuation-wrap="simple" style:snap-to-layout-grid="false">
        <style:tab-stops/>
      </style:paragraph-properties>
      <style:text-properties style:use-window-font-color="true" loext:opacity="0%" style:font-name="Times New Roman" fo:font-size="14pt" style:text-underline-style="none" officeooo:paragraph-rsid="0051dfbb" style:font-name-asian="標楷體1" style:font-size-asian="14pt" fo:hyphenate="false" loext:hyphenation-no-caps="false"/>
    </style:style>
    <style:style style:name="P67" style:family="paragraph" style:parent-style-name="純文字" style:master-page-name="">
      <loext:graphic-properties draw:fill="none"/>
      <style:paragraph-properties fo:margin-left="3cm" fo:margin-right="0cm" fo:margin-top="0.22cm" fo:margin-bottom="0.22cm" style:contextual-spacing="false" fo:orphans="0" fo:widows="0" fo:hyphenation-ladder-count="no-limit" fo:text-indent="-0.7cm" style:auto-text-indent="false" style:page-number="auto" fo:background-color="transparent" style:punctuation-wrap="simple" style:snap-to-layout-grid="false">
        <style:tab-stops/>
      </style:paragraph-properties>
      <style:text-properties style:use-window-font-color="true" loext:opacity="0%" style:font-name="Times New Roman" fo:font-size="14pt" style:text-underline-style="none" officeooo:paragraph-rsid="0051dfbb" style:font-name-asian="標楷體1" style:font-size-asian="14pt" fo:hyphenate="false" loext:hyphenation-no-caps="false"/>
    </style:style>
    <style:style style:name="P68" style:family="paragraph" style:parent-style-name="純文字" style:master-page-name="">
      <loext:graphic-properties draw:fill="none"/>
      <style:paragraph-properties fo:margin-left="3cm" fo:margin-right="0cm" fo:margin-top="0.22cm" fo:margin-bottom="0.22cm" style:contextual-spacing="false" fo:orphans="0" fo:widows="0" fo:hyphenation-ladder-count="no-limit" fo:text-indent="-0.7cm" style:auto-text-indent="false" style:page-number="auto" fo:background-color="transparent" style:punctuation-wrap="simple" style:snap-to-layout-grid="false">
        <style:tab-stops/>
      </style:paragraph-properties>
      <style:text-properties style:use-window-font-color="true" loext:opacity="0%" style:font-name="Times New Roman" fo:font-size="14pt" style:text-underline-style="none" officeooo:paragraph-rsid="0051dfbb" style:font-name-asian="標楷體1" style:font-size-asian="14pt" fo:hyphenate="false" loext:hyphenation-no-caps="false"/>
    </style:style>
    <style:style style:name="P69" style:family="paragraph" style:parent-style-name="純文字" style:master-page-name="">
      <loext:graphic-properties draw:fill="none"/>
      <style:paragraph-properties fo:margin-left="3cm" fo:margin-right="0cm" fo:margin-top="0.22cm" fo:margin-bottom="0.22cm" style:contextual-spacing="false" fo:orphans="0" fo:widows="0" fo:hyphenation-ladder-count="no-limit" fo:text-indent="-0.7cm" style:auto-text-indent="false" style:page-number="auto" fo:background-color="transparent" style:punctuation-wrap="simple" style:snap-to-layout-grid="false">
        <style:tab-stops/>
      </style:paragraph-properties>
      <style:text-properties style:use-window-font-color="true" loext:opacity="0%" style:font-name="Times New Roman" fo:font-size="14pt" style:text-underline-style="none" officeooo:paragraph-rsid="0051dfbb" style:font-name-asian="標楷體1" style:font-size-asian="14pt" fo:hyphenate="false" loext:hyphenation-no-caps="false"/>
    </style:style>
    <style:style style:name="P70" style:family="paragraph" style:parent-style-name="純文字" style:master-page-name="">
      <loext:graphic-properties draw:fill="none"/>
      <style:paragraph-properties fo:margin-left="3cm" fo:margin-right="0cm" fo:margin-top="0.22cm" fo:margin-bottom="0.22cm" style:contextual-spacing="false" fo:orphans="0" fo:widows="0" fo:hyphenation-ladder-count="no-limit" fo:text-indent="-0.7cm" style:auto-text-indent="false" style:page-number="auto" fo:background-color="transparent" style:punctuation-wrap="simple" style:snap-to-layout-grid="false">
        <style:tab-stops/>
      </style:paragraph-properties>
      <style:text-properties style:use-window-font-color="true" loext:opacity="0%" style:font-name="Times New Roman" fo:font-size="14pt" style:text-underline-style="none" officeooo:paragraph-rsid="0051dfbb" style:font-name-asian="標楷體1" style:font-size-asian="14pt" fo:hyphenate="false" loext:hyphenation-no-caps="false"/>
    </style:style>
    <style:style style:name="P71" style:family="paragraph" style:parent-style-name="純文字" style:master-page-name="">
      <loext:graphic-properties draw:fill="none"/>
      <style:paragraph-properties fo:margin-left="3cm" fo:margin-right="0cm" fo:margin-top="0.22cm" fo:margin-bottom="0.22cm" style:contextual-spacing="false" fo:orphans="0" fo:widows="0" fo:hyphenation-ladder-count="no-limit" fo:text-indent="-0.7cm" style:auto-text-indent="false" style:page-number="auto" fo:background-color="transparent" style:punctuation-wrap="simple" style:snap-to-layout-grid="false">
        <style:tab-stops/>
      </style:paragraph-properties>
      <style:text-properties style:use-window-font-color="true" loext:opacity="0%" style:font-name="Times New Roman" fo:font-size="14pt" style:text-underline-style="none" officeooo:paragraph-rsid="0051dfbb" style:font-name-asian="標楷體1" style:font-size-asian="14pt" fo:hyphenate="false" loext:hyphenation-no-caps="false"/>
    </style:style>
    <style:style style:name="P72" style:family="paragraph" style:parent-style-name="純文字">
      <style:paragraph-properties fo:margin-top="0.22cm" fo:margin-bottom="0.22cm" style:contextual-spacing="false" style:punctuation-wrap="simple" style:snap-to-layout-grid="false"/>
      <style:text-properties style:use-window-font-color="true" loext:opacity="0%" style:font-name="Times New Roman" fo:font-size="14pt" style:text-underline-style="none" style:font-name-asian="標楷體1" style:font-size-asian="14pt"/>
    </style:style>
    <style:style style:name="P73" style:family="paragraph" style:parent-style-name="純文字">
      <style:paragraph-properties fo:margin-top="0.22cm" fo:margin-bottom="0.22cm" style:contextual-spacing="false" style:punctuation-wrap="simple" style:snap-to-layout-grid="false"/>
      <style:text-properties style:use-window-font-color="true" loext:opacity="0%" style:font-name="Times New Roman" fo:font-size="14pt" style:text-underline-style="none" officeooo:paragraph-rsid="001a13c2" style:font-name-asian="標楷體1" style:font-size-asian="14pt"/>
    </style:style>
    <style:style style:name="P74" style:family="paragraph" style:parent-style-name="純文字">
      <loext:graphic-properties draw:fill="none"/>
      <style:paragraph-properties fo:margin-left="1cm" fo:margin-right="0cm" fo:margin-top="0.22cm" fo:margin-bottom="0.22cm" style:contextual-spacing="false" fo:text-align="start" style:justify-single-word="false" fo:orphans="0" fo:widows="0" fo:hyphenation-ladder-count="no-limit" fo:text-indent="-1cm" style:auto-text-indent="false" fo:background-color="transparent" style:punctuation-wrap="simple" style:snap-to-layout-grid="false">
        <style:tab-stops/>
      </style:paragraph-properties>
      <style:text-properties style:use-window-font-color="true" loext:opacity="0%" style:font-name="Times New Roman" fo:font-size="14pt" officeooo:paragraph-rsid="006a4243" style:font-name-asian="標楷體1" style:font-size-asian="14pt" fo:hyphenate="false" loext:hyphenation-no-caps="false"/>
    </style:style>
    <style:style style:name="P75" style:family="paragraph" style:parent-style-name="純文字" style:list-style-name="L3">
      <style:paragraph-properties fo:margin-left="2.739cm" fo:margin-right="0cm" fo:margin-top="0.22cm" fo:margin-bottom="0.22cm" style:contextual-spacing="false" fo:text-indent="-0.48cm" style:auto-text-indent="false" style:punctuation-wrap="simple" style:snap-to-layout-grid="false">
        <style:tab-stops/>
      </style:paragraph-properties>
      <style:text-properties style:use-window-font-color="true" loext:opacity="0%" style:text-underline-style="none" officeooo:paragraph-rsid="00588863"/>
    </style:style>
    <style:style style:name="P76" style:family="paragraph" style:parent-style-name="純文字">
      <style:paragraph-properties fo:margin-left="2.739cm" fo:margin-right="0cm" fo:margin-top="0.22cm" fo:margin-bottom="0.22cm" style:contextual-spacing="false" fo:text-indent="-0.48cm" style:auto-text-indent="false" style:punctuation-wrap="simple" style:snap-to-layout-grid="false">
        <style:tab-stops/>
      </style:paragraph-properties>
      <style:text-properties style:use-window-font-color="true" loext:opacity="0%" style:text-underline-style="none" officeooo:paragraph-rsid="00588863"/>
    </style:style>
    <style:style style:name="P77" style:family="paragraph" style:parent-style-name="純文字" style:list-style-name="L3">
      <style:paragraph-properties fo:margin-left="2.739cm" fo:margin-right="0cm" fo:margin-top="0.22cm" fo:margin-bottom="0.22cm" style:contextual-spacing="false" fo:text-indent="-0.48cm" style:auto-text-indent="false" style:punctuation-wrap="simple" style:snap-to-layout-grid="false">
        <style:tab-stops/>
      </style:paragraph-properties>
      <style:text-properties officeooo:paragraph-rsid="005058a6"/>
    </style:style>
    <style:style style:name="P78" style:family="paragraph" style:parent-style-name="純文字">
      <style:paragraph-properties fo:margin-left="2.221cm" fo:margin-right="0cm" fo:margin-top="0.22cm" fo:margin-bottom="0.22cm" style:contextual-spacing="false" fo:text-indent="-1.48cm" style:auto-text-indent="false" style:punctuation-wrap="simple" style:snap-to-layout-grid="false">
        <style:tab-stops/>
      </style:paragraph-properties>
      <style:text-properties officeooo:paragraph-rsid="001e0354"/>
    </style:style>
    <style:style style:name="P79" style:family="paragraph" style:parent-style-name="純文字">
      <style:paragraph-properties fo:margin-left="2.221cm" fo:margin-right="0cm" fo:margin-top="0.22cm" fo:margin-bottom="0.22cm" style:contextual-spacing="false" fo:text-indent="-1.48cm" style:auto-text-indent="false" style:punctuation-wrap="simple" style:snap-to-layout-grid="false">
        <style:tab-stops/>
      </style:paragraph-properties>
      <style:text-properties officeooo:paragraph-rsid="0016c1c3"/>
    </style:style>
    <style:style style:name="P80" style:family="paragraph" style:parent-style-name="純文字">
      <style:paragraph-properties fo:margin-left="1cm" fo:margin-right="0cm" fo:margin-top="0.22cm" fo:margin-bottom="0.22cm" style:contextual-spacing="false" fo:text-indent="1cm" style:auto-text-indent="false" style:punctuation-wrap="simple" style:snap-to-layout-grid="false">
        <style:tab-stops/>
      </style:paragraph-properties>
    </style:style>
    <style:style style:name="P81" style:family="paragraph" style:parent-style-name="純文字">
      <style:paragraph-properties fo:margin-left="2.221cm" fo:margin-right="0cm" fo:margin-top="0.22cm" fo:margin-bottom="0.22cm" style:contextual-spacing="false" fo:text-align="justify" style:justify-single-word="false" fo:text-indent="-1.48cm" style:auto-text-indent="false" style:punctuation-wrap="simple" style:snap-to-layout-grid="false">
        <style:tab-stops/>
      </style:paragraph-properties>
    </style:style>
    <style:style style:name="P82" style:family="paragraph" style:parent-style-name="純文字">
      <style:paragraph-properties fo:margin-left="1cm" fo:margin-right="0cm" fo:margin-top="0.22cm" fo:margin-bottom="0.22cm" style:contextual-spacing="false" fo:text-align="justify" style:justify-single-word="false" fo:text-indent="1cm" style:auto-text-indent="false" style:punctuation-wrap="simple" style:snap-to-layout-grid="false">
        <style:tab-stops/>
      </style:paragraph-properties>
    </style:style>
    <style:style style:name="P83" style:family="paragraph" style:parent-style-name="純文字">
      <style:paragraph-properties fo:margin-left="2.221cm" fo:margin-right="0cm" fo:margin-top="0.22cm" fo:margin-bottom="0.22cm" style:contextual-spacing="false" fo:text-align="justify" style:justify-single-word="false" fo:text-indent="-1.48cm" style:auto-text-indent="false" style:punctuation-wrap="simple" style:snap-to-layout-grid="false">
        <style:tab-stops/>
      </style:paragraph-properties>
      <style:text-properties officeooo:paragraph-rsid="0067d51b"/>
    </style:style>
    <style:style style:name="P84" style:family="paragraph" style:parent-style-name="純文字">
      <style:paragraph-properties fo:margin-left="2.221cm" fo:margin-right="0cm" fo:margin-top="0.22cm" fo:margin-bottom="0.22cm" style:contextual-spacing="false" fo:text-align="justify" style:justify-single-word="false" fo:text-indent="-1.48cm" style:auto-text-indent="false" style:punctuation-wrap="simple" style:snap-to-layout-grid="false">
        <style:tab-stops/>
      </style:paragraph-properties>
      <style:text-properties officeooo:paragraph-rsid="000cc309"/>
    </style:style>
    <style:style style:name="P85" style:family="paragraph" style:parent-style-name="純文字">
      <style:paragraph-properties fo:margin-left="2.221cm" fo:margin-right="0cm" fo:margin-top="0.22cm" fo:margin-bottom="0.22cm" style:contextual-spacing="false" fo:text-align="justify" style:justify-single-word="false" fo:orphans="0" fo:widows="0" fo:text-indent="-1.48cm" style:auto-text-indent="false" style:punctuation-wrap="simple" style:snap-to-layout-grid="false">
        <style:tab-stops/>
      </style:paragraph-properties>
      <style:text-properties officeooo:paragraph-rsid="00555290"/>
    </style:style>
    <style:style style:name="P86" style:family="paragraph" style:parent-style-name="純文字">
      <style:paragraph-properties fo:margin-left="2.221cm" fo:margin-right="0cm" fo:margin-top="0.22cm" fo:margin-bottom="0.22cm" style:contextual-spacing="false" fo:orphans="0" fo:widows="0" fo:hyphenation-ladder-count="no-limit" fo:text-indent="-1.48cm" style:auto-text-indent="false" style:punctuation-wrap="simple" style:snap-to-layout-grid="false">
        <style:tab-stops/>
      </style:paragraph-properties>
      <style:text-properties officeooo:paragraph-rsid="0016c1c3" fo:hyphenate="false" loext:hyphenation-no-caps="false"/>
    </style:style>
    <style:style style:name="P87" style:family="paragraph" style:parent-style-name="純文字">
      <style:paragraph-properties fo:margin-left="2.221cm" fo:margin-right="0cm" fo:margin-top="0.22cm" fo:margin-bottom="0.22cm" style:contextual-spacing="false" fo:text-indent="-1.48cm" style:auto-text-indent="false" style:punctuation-wrap="simple" style:snap-to-layout-grid="false">
        <style:tab-stops/>
      </style:paragraph-properties>
      <style:text-properties fo:color="#000000" loext:opacity="100%" style:font-name="Times New Roman" fo:font-size="14pt" officeooo:paragraph-rsid="001cb9e8" style:font-name-asian="標楷體1" style:font-size-asian="14pt"/>
    </style:style>
    <style:style style:name="T1" style:family="text">
      <style:text-properties style:font-name-asian="標楷體1"/>
    </style:style>
    <style:style style:name="T2" style:family="text">
      <style:text-properties style:font-name="標楷體1" fo:font-size="11pt" style:text-underline-style="none" fo:font-weight="normal" style:font-name-asian="標楷體1" style:font-size-asian="11pt" style:font-weight-asian="normal" style:font-size-complex="11pt" style:font-weight-complex="normal"/>
    </style:style>
    <style:style style:name="T3" style:family="text">
      <style:text-properties style:font-name="標楷體1" style:text-underline-style="none"/>
    </style:style>
    <style:style style:name="T4" style:family="text">
      <style:text-properties style:font-name="標楷體1" fo:font-size="12pt" style:text-underline-style="none" fo:font-weight="normal" style:font-name-asian="標楷體1" style:font-size-asian="12pt" style:font-weight-asian="normal" style:font-size-complex="11pt" style:font-weight-complex="normal"/>
    </style:style>
    <style:style style:name="T5" style:family="text">
      <style:text-properties fo:font-size="11pt" style:text-underline-style="none" fo:font-weight="normal" style:font-name-asian="標楷體1" style:font-size-asian="11pt" style:font-weight-asian="normal" style:font-size-complex="11pt" style:font-weight-complex="normal"/>
    </style:style>
    <style:style style:name="T6" style:family="text">
      <style:text-properties style:font-name="Times New Roman" fo:font-size="14pt" fo:language="en" fo:country="US" officeooo:rsid="038f82de" style:font-name-asian="Times New Roman" style:font-size-asian="14pt" style:language-asian="zh" style:country-asian="TW" style:font-name-complex="Times New Roman" style:font-size-complex="14pt" style:language-complex="ar" style:country-complex="SA"/>
    </style:style>
    <style:style style:name="T7" style:family="text">
      <style:text-properties style:font-name="Times New Roman" fo:font-size="14pt" style:font-name-asian="Times New Roman" style:font-size-asian="14pt" style:font-size-complex="14pt"/>
    </style:style>
    <style:style style:name="T8" style:family="text">
      <style:text-properties style:font-name="Times New Roman" fo:font-size="14pt" style:font-name-asian="標楷體1" style:font-size-asian="14pt"/>
    </style:style>
    <style:style style:name="T9" style:family="text">
      <style:text-properties style:font-name="Times New Roman" fo:font-size="14pt" officeooo:rsid="0042e685" style:font-name-asian="標楷體1" style:font-size-asian="14pt"/>
    </style:style>
    <style:style style:name="T10" style:family="text">
      <style:text-properties style:font-name="Times New Roman" fo:font-size="12pt" style:text-underline-style="none" fo:font-weight="normal" style:font-name-asian="標楷體1" style:font-size-asian="12pt" style:font-weight-asian="normal" style:font-size-complex="11pt" style:font-weight-complex="normal"/>
    </style:style>
    <style:style style:name="T11" style:family="text">
      <style:text-properties style:font-name="Times New Roman" fo:font-size="12pt" style:text-underline-style="none" fo:font-weight="normal" officeooo:rsid="00effeba" style:font-name-asian="標楷體1" style:font-size-asian="12pt" style:font-weight-asian="normal" style:font-size-complex="11pt" style:font-weight-complex="normal"/>
    </style:style>
    <style:style style:name="T12" style:family="text">
      <style:text-properties style:font-name="標楷體" officeooo:rsid="0026d720" style:font-name-asian="標楷體" style:font-name-complex="標楷體"/>
    </style:style>
    <style:style style:name="T13" style:family="text">
      <style:text-properties style:text-line-through-style="solid" style:text-line-through-type="single"/>
    </style:style>
    <style:style style:name="T14" style:family="text">
      <style:text-properties style:use-window-font-color="true" loext:opacity="0%" style:font-name="標楷體1" fo:font-size="14pt" style:text-underline-style="none" style:font-name-asian="標楷體1" style:font-size-asian="14pt"/>
    </style:style>
    <style:style style:name="T15" style:family="text">
      <style:text-properties style:use-window-font-color="true" loext:opacity="0%" style:font-name="標楷體1" fo:font-size="14pt" style:text-underline-style="none" style:font-name-asian="標楷體1" style:font-size-asian="14pt" style:font-size-complex="14pt"/>
    </style:style>
    <style:style style:name="T16" style:family="text">
      <style:text-properties style:use-window-font-color="true" loext:opacity="0%" style:font-name="Times New Roman" fo:font-size="14pt" fo:language="en" fo:country="US" style:text-underline-style="none" officeooo:rsid="038f82de" style:font-name-asian="標楷體1" style:font-size-asian="14pt" style:language-asian="zh" style:country-asian="TW" style:font-name-complex="Times New Roman" style:font-size-complex="14pt" style:language-complex="ar" style:country-complex="SA"/>
    </style:style>
    <style:style style:name="T17" style:family="text">
      <style:text-properties style:use-window-font-color="true" loext:opacity="0%" style:font-name="Times New Roman" fo:font-size="14pt" fo:language="en" fo:country="US" style:text-underline-style="none" officeooo:rsid="00221d0b" style:letter-kerning="true" style:font-name-asian="Times New Roman" style:font-size-asian="14pt" style:language-asian="zh" style:country-asian="TW" style:font-name-complex="Times New Roman" style:font-size-complex="14pt" style:language-complex="ar" style:country-complex="SA"/>
    </style:style>
    <style:style style:name="T18" style:family="text">
      <style:text-properties style:use-window-font-color="true" loext:opacity="0%" style:font-name="Times New Roman" fo:font-size="14pt" fo:language="en" fo:country="US" style:text-underline-style="none" officeooo:rsid="0042e685" style:letter-kerning="true" style:font-name-asian="標楷體1" style:font-size-asian="14pt" style:language-asian="zh" style:country-asian="TW" style:font-name-complex="Times New Roman" style:font-size-complex="14pt" style:language-complex="ar" style:country-complex="SA"/>
    </style:style>
    <style:style style:name="T19" style:family="text">
      <style:text-properties style:use-window-font-color="true" loext:opacity="0%" style:font-name="Times New Roman" fo:font-size="14pt" fo:language="en" fo:country="US" style:text-underline-style="none" officeooo:rsid="00221d0b" style:letter-kerning="true" style:font-name-asian="標楷體1" style:font-size-asian="14pt" style:language-asian="zh" style:country-asian="TW" style:font-name-complex="Times New Roman" style:font-size-complex="14pt" style:language-complex="ar" style:country-complex="SA"/>
    </style:style>
    <style:style style:name="T20" style:family="text">
      <style:text-properties style:use-window-font-color="true" loext:opacity="0%" style:font-name="Times New Roman" fo:font-size="14pt" fo:language="en" fo:country="US" style:text-underline-style="none" officeooo:rsid="038f82de" style:letter-kerning="true" style:font-name-asian="標楷體1" style:font-size-asian="14pt" style:language-asian="zh" style:country-asian="TW" style:font-name-complex="新細明體" style:font-size-complex="14pt" style:language-complex="ar" style:country-complex="SA"/>
    </style:style>
    <style:style style:name="T21" style:family="text">
      <style:text-properties style:use-window-font-color="true" loext:opacity="0%" style:font-name="Times New Roman" fo:font-size="14pt" fo:language="en" fo:country="US" style:text-underline-style="none" style:letter-kerning="true" style:font-name-asian="標楷體2" style:font-size-asian="14pt" style:language-asian="zh" style:country-asian="TW" style:font-name-complex="Times New Roman" style:font-size-complex="10pt" style:language-complex="ar" style:country-complex="SA"/>
    </style:style>
    <style:style style:name="T22" style:family="text">
      <style:text-properties style:use-window-font-color="true" loext:opacity="0%" style:font-name="Times New Roman" fo:font-size="14pt" style:text-underline-style="none" style:font-name-asian="標楷體1" style:font-size-asian="14pt"/>
    </style:style>
    <style:style style:name="T23" style:family="text">
      <style:text-properties style:use-window-font-color="true" loext:opacity="0%" style:font-name="Times New Roman" fo:font-size="14pt" style:text-underline-style="none" officeooo:rsid="006617b2" style:font-name-asian="標楷體1" style:font-size-asian="14pt"/>
    </style:style>
    <style:style style:name="T24" style:family="text">
      <style:text-properties style:use-window-font-color="true" loext:opacity="0%" style:font-name="Times New Roman" fo:font-size="14pt" style:text-underline-style="none" officeooo:rsid="002a4003" style:font-name-asian="標楷體1" style:font-size-asian="14pt"/>
    </style:style>
    <style:style style:name="T25" style:family="text">
      <style:text-properties style:use-window-font-color="true" loext:opacity="0%" style:font-name="Times New Roman" fo:font-size="14pt" style:text-underline-style="none" officeooo:rsid="002ec1e7" style:font-name-asian="標楷體1" style:font-size-asian="14pt"/>
    </style:style>
    <style:style style:name="T26" style:family="text">
      <style:text-properties style:use-window-font-color="true" loext:opacity="0%" style:font-name="Times New Roman" fo:font-size="14pt" style:text-underline-style="none" officeooo:rsid="003f978d" style:font-name-asian="標楷體1" style:font-size-asian="14pt"/>
    </style:style>
    <style:style style:name="T27" style:family="text">
      <style:text-properties style:use-window-font-color="true" loext:opacity="0%" style:font-name="Times New Roman" fo:font-size="14pt" style:text-underline-style="none" style:font-name-asian="標楷體1" style:font-size-asian="14pt" style:font-size-complex="14pt"/>
    </style:style>
    <style:style style:name="T28" style:family="text">
      <style:text-properties style:use-window-font-color="true" loext:opacity="0%" style:font-name="Times New Roman" fo:font-size="14pt" style:text-underline-style="none" officeooo:rsid="00310aea" style:font-name-asian="標楷體1" style:font-size-asian="14pt"/>
    </style:style>
    <style:style style:name="T29" style:family="text">
      <style:text-properties style:use-window-font-color="true" loext:opacity="0%" style:font-name="Times New Roman" fo:font-size="14pt" style:text-underline-style="none" style:font-name-asian="Times New Roman" style:font-size-asian="14pt"/>
    </style:style>
    <style:style style:name="T30" style:family="text">
      <style:text-properties style:use-window-font-color="true" loext:opacity="0%" style:font-name="Times New Roman" fo:font-size="14pt" style:text-underline-style="none" officeooo:rsid="0012ff7c" style:font-name-asian="Times New Roman" style:font-size-asian="14pt"/>
    </style:style>
    <style:style style:name="T31" style:family="text">
      <style:text-properties style:use-window-font-color="true" loext:opacity="0%" style:font-name="Times New Roman" fo:font-size="14pt" style:text-underline-style="none" style:letter-kerning="true" style:font-name-asian="標楷體1" style:font-size-asian="14pt"/>
    </style:style>
    <style:style style:name="T32" style:family="text">
      <style:text-properties style:use-window-font-color="true" loext:opacity="0%" style:font-name="Times New Roman" fo:font-size="14pt" style:text-underline-style="none" style:letter-kerning="true" style:font-name-asian="標楷體1" style:font-size-asian="14pt" style:font-size-complex="14pt"/>
    </style:style>
    <style:style style:name="T33" style:family="text">
      <style:text-properties style:use-window-font-color="true" loext:opacity="0%" style:font-name="Times New Roman" fo:font-size="14pt" style:text-underline-style="none" officeooo:rsid="000f8327" style:letter-kerning="true" style:font-name-asian="標楷體1" style:font-size-asian="14pt"/>
    </style:style>
    <style:style style:name="T34" style:family="text">
      <style:text-properties style:use-window-font-color="true" loext:opacity="0%" style:font-name="Times New Roman" fo:font-size="14pt" style:text-underline-style="none" officeooo:rsid="00106a13" style:letter-kerning="true" style:font-name-asian="標楷體1" style:font-size-asian="14pt"/>
    </style:style>
    <style:style style:name="T35" style:family="text">
      <style:text-properties style:use-window-font-color="true" loext:opacity="0%" style:font-name="Times New Roman" fo:font-size="14pt" style:text-underline-style="none" officeooo:rsid="002abd4d" style:letter-kerning="true" style:font-name-asian="標楷體1" style:font-size-asian="14pt"/>
    </style:style>
    <style:style style:name="T36" style:family="text">
      <style:text-properties style:use-window-font-color="true" loext:opacity="0%" style:font-name="Times New Roman" fo:font-size="14pt" style:text-underline-style="none" officeooo:rsid="0011ff58" style:letter-kerning="true" style:font-name-asian="標楷體1" style:font-size-asian="14pt"/>
    </style:style>
    <style:style style:name="T37" style:family="text">
      <style:text-properties style:use-window-font-color="true" loext:opacity="0%" style:font-name="Times New Roman" fo:font-size="10pt" style:text-underline-style="none" style:font-name-asian="標楷體1" style:font-size-asian="10pt"/>
    </style:style>
    <style:style style:name="T38" style:family="text">
      <style:text-properties style:use-window-font-color="true" loext:opacity="0%" style:text-line-through-style="solid" style:text-line-through-type="single" style:font-name="Times New Roman" fo:font-size="14pt" style:text-underline-style="none" fo:background-color="transparent" loext:char-shading-value="0" style:font-name-asian="標楷體1" style:font-size-asian="14pt"/>
    </style:style>
    <style:style style:name="T39" style:family="text">
      <style:text-properties style:use-window-font-color="true" loext:opacity="0%" style:text-position="super 50%" style:font-name="標楷體1" fo:font-size="16pt" style:text-underline-style="none" style:font-name-asian="標楷體1" style:font-size-asian="16pt"/>
    </style:style>
    <style:style style:name="T40" style:family="text">
      <style:text-properties style:use-window-font-color="true" loext:opacity="0%" style:text-position="sub 66%" style:font-name="Times New Roman" fo:font-size="16pt" style:text-underline-style="none" style:font-name-asian="標楷體1" style:font-size-asian="16pt"/>
    </style:style>
    <style:style style:name="T41" style:family="text">
      <style:text-properties style:use-window-font-color="true" loext:opacity="0%" style:text-position="sub 66%" style:font-name="Times New Roman" fo:font-size="14pt" style:text-underline-style="none" style:font-name-asian="標楷體1" style:font-size-asian="14pt"/>
    </style:style>
    <style:style style:name="T42" style:family="text">
      <style:text-properties style:use-window-font-color="true" loext:opacity="0%" style:text-outline="false" style:text-line-through-style="none" style:text-line-through-type="none" style:font-name="Times New Roman" fo:font-size="14pt" fo:language="en" fo:country="US" fo:font-style="normal" fo:text-shadow="none" style:text-underline-style="none" fo:font-weight="normal" officeooo:rsid="037b8d8c" style:text-underline-mode="continuous" style:text-overline-mode="continuous" style:text-line-through-mode="continuous" style:letter-kerning="true" fo:background-color="transparent" loext:char-shading-value="0" style:font-name-asian="標楷體1" style:font-size-asian="14pt" style:language-asian="zh" style:country-asian="TW" style:font-style-asian="normal" style:font-weight-asian="normal" style:font-name-complex="Times New Roman" style:font-size-complex="12pt" style:language-complex="ar" style:country-complex="SA" style:font-style-complex="normal" style:font-weight-complex="normal" style:text-overline-style="none" style:text-overline-color="font-color"/>
    </style:style>
    <style:style style:name="T43" style:family="text">
      <style:text-properties style:use-window-font-color="true" loext:opacity="0%" style:text-outline="false" style:text-line-through-style="none" style:text-line-through-type="none" style:font-name="Times New Roman" fo:font-size="14pt" fo:language="en" fo:country="US" fo:font-style="normal" fo:text-shadow="none" style:text-underline-style="none" fo:font-weight="normal" officeooo:rsid="00fb77fa" style:text-underline-mode="continuous" style:text-overline-mode="continuous" style:text-line-through-mode="continuous" style:letter-kerning="true" fo:background-color="transparent" loext:char-shading-value="0" style:font-name-asian="標楷體1" style:font-size-asian="14pt" style:language-asian="zh" style:country-asian="TW" style:font-style-asian="normal" style:font-weight-asian="normal" style:font-name-complex="Times New Roman" style:font-size-complex="12pt" style:language-complex="ar" style:country-complex="SA" style:font-style-complex="normal" style:font-weight-complex="normal" style:text-overline-style="none" style:text-overline-color="font-color"/>
    </style:style>
    <style:style style:name="T44" style:family="text">
      <style:text-properties style:use-window-font-color="true" loext:opacity="0%" style:text-outline="false" style:text-line-through-style="none" style:text-line-through-type="none" style:font-name="Times New Roman" fo:font-size="14pt" fo:language="en" fo:country="US" fo:font-style="normal" fo:text-shadow="none" style:text-underline-style="none" fo:font-weight="normal" officeooo:rsid="037b8d8c" style:text-underline-mode="continuous" style:text-overline-mode="continuous" style:text-line-through-mode="continuous" style:letter-kerning="true" fo:background-color="transparent" loext:char-shading-value="0" style:font-name-asian="Times New Roman" style:font-size-asian="14pt" style:language-asian="zh" style:country-asian="TW" style:font-style-asian="normal" style:font-weight-asian="normal" style:font-name-complex="Times New Roman" style:font-size-complex="12pt" style:language-complex="ar" style:country-complex="SA" style:font-style-complex="normal" style:font-weight-complex="normal" style:text-overline-style="none" style:text-overline-color="font-color"/>
    </style:style>
    <style:style style:name="T45" style:family="text">
      <style:text-properties style:use-window-font-color="true" loext:opacity="0%" style:text-underline-style="none"/>
    </style:style>
    <style:style style:name="T46" style:family="text">
      <style:text-properties style:text-line-through-style="none" style:text-line-through-type="none"/>
    </style:style>
    <style:style style:name="T47" style:family="text">
      <style:text-properties style:text-underline-style="none"/>
    </style:style>
    <style:style style:name="T48" style:family="text">
      <style:text-properties officeooo:rsid="002b9fec"/>
    </style:style>
    <style:style style:name="T49" style:family="text">
      <style:text-properties style:font-name-asian="標楷體2"/>
    </style:style>
    <style:style style:name="T50" style:family="text">
      <style:text-properties officeooo:rsid="002ec1e7" style:font-name-asian="Times New Roman"/>
    </style:style>
    <style:style style:name="T51" style:family="text">
      <style:text-properties officeooo:rsid="002ec1e7"/>
    </style:style>
    <style:style style:name="T52" style:family="text">
      <style:text-properties officeooo:rsid="00310aea"/>
    </style:style>
    <style:style style:name="T53" style:family="text">
      <style:text-properties fo:color="#000000" loext:opacity="100%" style:font-name="Times New Roman1" fo:font-size="12pt" fo:letter-spacing="0.026cm" fo:font-style="normal" style:text-underline-style="none" fo:font-weight="normal" style:font-name-asian="標楷體3" style:font-size-asian="12pt" style:font-style-asian="normal" style:font-weight-asian="normal" style:font-size-complex="10pt" style:font-weight-complex="bold" loext:shadow="none"/>
    </style:style>
    <style:style style:name="T54" style:family="text">
      <style:text-properties fo:color="#000000" loext:opacity="100%" style:font-name="Times New Roman1" fo:font-size="12pt" fo:letter-spacing="0.026cm" fo:font-style="normal" style:text-underline-style="none" fo:font-weight="normal" style:font-name-asian="標楷體3" style:font-size-asian="12pt" style:language-asian="zh" style:country-asian="TW" style:font-style-asian="normal" style:font-weight-asian="normal" style:font-size-complex="10pt" style:font-weight-complex="bold" loext:shadow="none"/>
    </style:style>
    <style:style style:name="fr1" style:family="graphic" style:parent-style-name="a0">
      <style:graphic-properties style:wrap="parallel" style:number-wrapped-paragraphs="no-limit" style:vertical-pos="from-top" style:vertical-rel="paragraph" style:horizontal-pos="center" style:horizontal-rel="page-content" fo:background-color="transparent" draw:fill="none" fo:padding="0cm" fo:border="none" style:shadow="none" draw:shadow-opacity="100%" style:writing-mode="lr-tb"/>
    </style:style>
    <style:style style:name="fr2" style:family="graphic" style:parent-style-name="Graphics">
      <style:graphic-properties style:vertical-pos="from-top" style:horizontal-pos="from-left" style:horizontal-rel="paragraph-content" fo:background-color="transparent" draw:fill="none" draw:fill-color="#ffffff" fo:padding="0cm" fo:border="none" style:mirror="none" fo:clip="rect(0cm, 0cm, 0cm, 0cm)" draw:luminance="0%" draw:contrast="0%" draw:red="0%" draw:green="0%" draw:blue="0%" draw:gamma="100%" draw:color-inversion="false" draw:image-opacity="100%" draw:color-mode="standard" loext:rel-width-rel="paragraph"/>
    </style:style>
    <text:list-style style:name="L1">
      <text:list-level-style-number text:level="1" style:num-suffix="." style:num-format="1">
        <style:list-level-properties text:list-level-position-and-space-mode="label-alignment">
          <style:list-level-label-alignment text:label-followed-by="nothing" fo:text-indent="-0.635cm" fo:margin-left="1.27cm"/>
        </style:list-level-properties>
      </text:list-level-style-number>
      <text:list-level-style-number text:level="2" style:num-suffix="." style:num-format="1">
        <style:list-level-properties text:list-level-position-and-space-mode="label-alignment">
          <style:list-level-label-alignment text:label-followed-by="nothing" fo:text-indent="-0.635cm" fo:margin-left="1.905cm"/>
        </style:list-level-properties>
      </text:list-level-style-number>
      <text:list-level-style-number text:level="3" style:num-suffix="." style:num-format="1">
        <style:list-level-properties text:list-level-position-and-space-mode="label-alignment">
          <style:list-level-label-alignment text:label-followed-by="nothing" fo:text-indent="-0.635cm" fo:margin-left="2.54cm"/>
        </style:list-level-properties>
      </text:list-level-style-number>
      <text:list-level-style-number text:level="4" style:num-suffix="." style:num-format="1">
        <style:list-level-properties text:list-level-position-and-space-mode="label-alignment">
          <style:list-level-label-alignment text:label-followed-by="nothing" fo:text-indent="-0.635cm" fo:margin-left="3.175cm"/>
        </style:list-level-properties>
      </text:list-level-style-number>
      <text:list-level-style-number text:level="5" style:num-suffix="." style:num-format="1">
        <style:list-level-properties text:list-level-position-and-space-mode="label-alignment">
          <style:list-level-label-alignment text:label-followed-by="nothing" fo:text-indent="-0.635cm" fo:margin-left="3.81cm"/>
        </style:list-level-properties>
      </text:list-level-style-number>
      <text:list-level-style-number text:level="6" style:num-suffix="." style:num-format="1">
        <style:list-level-properties text:list-level-position-and-space-mode="label-alignment">
          <style:list-level-label-alignment text:label-followed-by="nothing" fo:text-indent="-0.635cm" fo:margin-left="4.445cm"/>
        </style:list-level-properties>
      </text:list-level-style-number>
      <text:list-level-style-number text:level="7" style:num-suffix="." style:num-format="1">
        <style:list-level-properties text:list-level-position-and-space-mode="label-alignment">
          <style:list-level-label-alignment text:label-followed-by="nothing" fo:text-indent="-0.635cm" fo:margin-left="5.08cm"/>
        </style:list-level-properties>
      </text:list-level-style-number>
      <text:list-level-style-number text:level="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L2">
      <text:list-level-style-number text:level="1" style:num-suffix="." style:num-format="1">
        <style:list-level-properties text:list-level-position-and-space-mode="label-alignment">
          <style:list-level-label-alignment text:label-followed-by="nothing" fo:text-indent="-0.635cm" fo:margin-left="1.27cm"/>
        </style:list-level-properties>
      </text:list-level-style-number>
      <text:list-level-style-number text:level="2" style:num-suffix="." style:num-format="1">
        <style:list-level-properties text:list-level-position-and-space-mode="label-alignment">
          <style:list-level-label-alignment text:label-followed-by="nothing" fo:text-indent="-0.635cm" fo:margin-left="1.905cm"/>
        </style:list-level-properties>
      </text:list-level-style-number>
      <text:list-level-style-number text:level="3" style:num-suffix="." style:num-format="1">
        <style:list-level-properties text:list-level-position-and-space-mode="label-alignment">
          <style:list-level-label-alignment text:label-followed-by="nothing" fo:text-indent="-0.635cm" fo:margin-left="2.54cm"/>
        </style:list-level-properties>
      </text:list-level-style-number>
      <text:list-level-style-number text:level="4" style:num-suffix="." style:num-format="1">
        <style:list-level-properties text:list-level-position-and-space-mode="label-alignment">
          <style:list-level-label-alignment text:label-followed-by="nothing" fo:text-indent="-0.635cm" fo:margin-left="3.175cm"/>
        </style:list-level-properties>
      </text:list-level-style-number>
      <text:list-level-style-number text:level="5" style:num-suffix="." style:num-format="1">
        <style:list-level-properties text:list-level-position-and-space-mode="label-alignment">
          <style:list-level-label-alignment text:label-followed-by="nothing" fo:text-indent="-0.635cm" fo:margin-left="3.81cm"/>
        </style:list-level-properties>
      </text:list-level-style-number>
      <text:list-level-style-number text:level="6" style:num-suffix="." style:num-format="1">
        <style:list-level-properties text:list-level-position-and-space-mode="label-alignment">
          <style:list-level-label-alignment text:label-followed-by="nothing" fo:text-indent="-0.635cm" fo:margin-left="4.445cm"/>
        </style:list-level-properties>
      </text:list-level-style-number>
      <text:list-level-style-number text:level="7" style:num-suffix="." style:num-format="1">
        <style:list-level-properties text:list-level-position-and-space-mode="label-alignment">
          <style:list-level-label-alignment text:label-followed-by="nothing" fo:text-indent="-0.635cm" fo:margin-left="5.08cm"/>
        </style:list-level-properties>
      </text:list-level-style-number>
      <text:list-level-style-number text:level="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L3">
      <text:list-level-style-number text:level="1" text:style-name="Numbering_20_Symbols" style:num-suffix="." style:num-format="1">
        <style:list-level-properties text:list-level-position-and-space-mode="label-alignment">
          <style:list-level-label-alignment text:label-followed-by="nothing" fo:text-indent="-0.369cm" fo:margin-left="0.369cm"/>
        </style:list-level-properties>
      </text:list-level-style-number>
      <text:list-level-style-number text:level="2" style:num-prefix="(" style:num-suffix=")" style:num-format="1">
        <style:list-level-properties text:list-level-position-and-space-mode="label-alignment">
          <style:list-level-label-alignment text:label-followed-by="nothing" fo:text-indent="-0.57cm" fo:margin-left="0.94cm"/>
        </style:list-level-properties>
      </text:list-level-style-number>
      <text:list-level-style-number text:level="3" style:num-suffix="." style:num-format="A">
        <style:list-level-properties text:list-level-position-and-space-mode="label-alignment">
          <style:list-level-label-alignment text:label-followed-by="nothing" fo:text-indent="-0.469cm" fo:margin-left="1.411cm"/>
        </style:list-level-properties>
      </text:list-level-style-number>
      <text:list-level-style-number text:level="4" style:num-prefix="(" style:num-suffix=")" style:num-format="A">
        <style:list-level-properties text:list-level-position-and-space-mode="label-alignment">
          <style:list-level-label-alignment text:label-followed-by="nothing" fo:text-indent="-0.691cm" fo:margin-left="2.099cm"/>
        </style:list-level-properties>
      </text:list-level-style-number>
      <text:list-level-style-number text:level="5" style:num-suffix="." style:num-format="a">
        <style:list-level-properties text:list-level-position-and-space-mode="label-alignment">
          <style:list-level-label-alignment text:label-followed-by="nothing" fo:text-indent="-0.339cm" fo:margin-left="2.441cm"/>
        </style:list-level-properties>
      </text:list-level-style-number>
      <text:list-level-style-number text:level="6" style:num-prefix="(" style:num-suffix=")" style:num-format="a">
        <style:list-level-properties text:list-level-position-and-space-mode="label-alignment">
          <style:list-level-label-alignment text:label-followed-by="nothing" fo:text-indent="-0.55cm" fo:margin-left="2.992cm"/>
        </style:list-level-properties>
      </text:list-level-style-number>
      <text:list-level-style-number text:level="7" style:num-suffix="." style:num-format="1">
        <style:list-level-properties text:list-level-position-and-space-mode="label-alignment">
          <style:list-level-label-alignment text:label-followed-by="nothing" fo:margin-left="2.992cm"/>
        </style:list-level-properties>
      </text:list-level-style-number>
      <text:list-level-style-number text:level="8" style:num-suffix="." style:num-format="1">
        <style:list-level-properties text:list-level-position-and-space-mode="label-alignment">
          <style:list-level-label-alignment text:label-followed-by="nothing" fo:margin-left="2.992cm"/>
        </style:list-level-properties>
      </text:list-level-style-number>
      <text:list-level-style-number text:level="9" style:num-suffix="." style:num-format="1">
        <style:list-level-properties text:list-level-position-and-space-mode="label-alignment">
          <style:list-level-label-alignment text:label-followed-by="nothing" fo:margin-left="2.992cm"/>
        </style:list-level-properties>
      </text:list-level-style-number>
      <text:list-level-style-number text:level="10" style:num-suffix="." style:num-format="1">
        <style:list-level-properties text:list-level-position-and-space-mode="label-alignment">
          <style:list-level-label-alignment text:label-followed-by="nothing" fo:margin-left="2.992cm"/>
        </style:list-level-properties>
      </text:list-level-style-number>
    </text:list-style>
  </office:automatic-styles>
  <office:body>
    <office:text text:use-soft-page-breaks="true">
      <text:tracked-changes>
        <text:changed-region xml:id="ct1256699992928" text:id="ct1256699992928">
          <text:format-change>
            <office:change-info>
              <dc:creator>作者不明</dc:creator>
              <dc:date>2024-01-03T13:36:34</dc:date>
            </office:change-info>
          </text:format-change>
        </text:changed-region>
        <text:changed-region xml:id="ct1256699984288" text:id="ct1256699984288">
          <text:deletion>
            <office:change-info>
              <dc:creator>作者不明</dc:creator>
              <dc:date>2023-05-07T12:32:54</dc:date>
            </office:change-info>
            <text:p text:style-name="P35">/</text:p>
          </text:deletion>
        </text:changed-region>
        <text:changed-region xml:id="ct1256699992448" text:id="ct1256699992448">
          <text:insertion>
            <office:change-info>
              <dc:creator>作者不明</dc:creator>
              <dc:date>2023-05-07T12:32:54</dc:date>
            </office:change-info>
          </text:insertion>
        </text:changed-region>
        <text:changed-region xml:id="ct1256699984528" text:id="ct1256699984528">
          <text:format-change>
            <office:change-info>
              <dc:creator>作者不明</dc:creator>
              <dc:date>2024-01-03T13:36:34</dc:date>
            </office:change-info>
          </text:format-change>
        </text:changed-region>
        <text:changed-region xml:id="ct1256699986928" text:id="ct1256699986928">
          <text:deletion>
            <office:change-info>
              <dc:creator>作者不明</dc:creator>
              <dc:date>2023-05-01T09:03:36</dc:date>
            </office:change-info>
            <text:p text:style-name="P32"><text:span text:style-name="預設段落字型"><text:span text:style-name="T2">中華民國98年9月9日環署檢字第0980080788B號公告</text:span></text:span></text:p>
            <text:p text:style-name="P32"><text:span text:style-name="預設段落字型"><text:span text:style-name="T5">自中華民國98年12月15日</text:span></text:span><text:span text:style-name="預設段落字型"><text:span text:style-name="T2">起實施</text:span></text:span></text:p>
          </text:deletion>
        </text:changed-region>
        <text:changed-region xml:id="ct1256700007328" text:id="ct1256700007328">
          <text:insertion>
            <office:change-info>
              <dc:creator>作者不明</dc:creator>
              <dc:date>2024-01-10T14:26:15</dc:date>
            </office:change-info>
          </text:insertion>
        </text:changed-region>
        <text:changed-region xml:id="ct1256700008528" text:id="ct1256700008528">
          <text:format-change>
            <office:change-info>
              <dc:creator>作者不明</dc:creator>
              <dc:date>2024-01-03T13:36:34</dc:date>
            </office:change-info>
          </text:format-change>
        </text:changed-region>
        <text:changed-region xml:id="ct1256699995808" text:id="ct1256699995808">
          <text:deletion>
            <office:change-info>
              <dc:creator>作者不明</dc:creator>
              <dc:date>2023-05-01T09:04:53</dc:date>
            </office:change-info>
            <text:p text:style-name="P31">2</text:p>
          </text:deletion>
        </text:changed-region>
        <text:changed-region xml:id="ct1256700008288" text:id="ct1256700008288">
          <text:insertion>
            <office:change-info>
              <dc:creator>作者不明</dc:creator>
              <dc:date>2023-05-01T09:04:53</dc:date>
            </office:change-info>
          </text:insertion>
        </text:changed-region>
        <text:changed-region xml:id="ct1256700003248" text:id="ct1256700003248">
          <text:format-change>
            <office:change-info>
              <dc:creator>作者不明</dc:creator>
              <dc:date>2024-01-03T13:36:34</dc:date>
            </office:change-info>
          </text:format-change>
        </text:changed-region>
        <text:changed-region xml:id="ct1256700006608" text:id="ct1256700006608">
          <text:deletion>
            <office:change-info>
              <dc:creator>作者不明</dc:creator>
              <dc:date>2023-05-07T12:28:04</dc:date>
            </office:change-info>
            <text:p text:style-name="P9"><text:span text:style-name="預設段落字型"><text:span text:style-name="T22">的</text:span></text:span></text:p>
          </text:deletion>
        </text:changed-region>
        <text:changed-region xml:id="ct1256700003488" text:id="ct1256700003488">
          <text:format-change>
            <office:change-info>
              <dc:creator>作者不明</dc:creator>
              <dc:date>2024-01-03T13:36:34</dc:date>
            </office:change-info>
          </text:format-change>
        </text:changed-region>
        <text:changed-region xml:id="ct1256700004208" text:id="ct1256700004208">
          <text:deletion>
            <office:change-info>
              <dc:creator>作者不明</dc:creator>
              <dc:date>2023-12-13T11:04:43</dc:date>
            </office:change-info>
            <text:p text:style-name="P9"><text:span text:style-name="預設段落字型"><text:span text:style-name="T22">即</text:span></text:span></text:p>
          </text:deletion>
        </text:changed-region>
        <text:changed-region xml:id="ct1256699997008" text:id="ct1256699997008">
          <text:format-change>
            <office:change-info>
              <dc:creator>作者不明</dc:creator>
              <dc:date>2024-01-03T13:36:34</dc:date>
            </office:change-info>
          </text:format-change>
        </text:changed-region>
        <text:changed-region xml:id="ct1256700002528" text:id="ct1256700002528">
          <text:insertion>
            <office:change-info>
              <dc:creator>作者不明</dc:creator>
              <dc:date>2023-12-12T16:44:12</dc:date>
            </office:change-info>
          </text:insertion>
        </text:changed-region>
        <text:changed-region xml:id="ct1256700006368" text:id="ct1256700006368">
          <text:format-change>
            <office:change-info>
              <dc:creator>作者不明</dc:creator>
              <dc:date>2024-01-03T13:36:34</dc:date>
            </office:change-info>
          </text:format-change>
        </text:changed-region>
        <text:changed-region xml:id="ct1256699993408" text:id="ct1256699993408">
          <text:deletion>
            <office:change-info>
              <dc:creator>作者不明</dc:creator>
              <dc:date>2023-05-09T14:16:41</dc:date>
            </office:change-info>
            <text:p text:style-name="P9"><text:span text:style-name="預設段落字型"><text:span text:style-name="T38">的</text:span></text:span></text:p>
          </text:deletion>
        </text:changed-region>
        <text:changed-region xml:id="ct1256699997248" text:id="ct1256699997248">
          <text:format-change>
            <office:change-info>
              <dc:creator>作者不明</dc:creator>
              <dc:date>2024-01-03T13:36:34</dc:date>
            </office:change-info>
          </text:format-change>
        </text:changed-region>
        <text:changed-region xml:id="ct1256700005648" text:id="ct1256700005648">
          <text:deletion>
            <office:change-info>
              <dc:creator>作者不明</dc:creator>
              <dc:date>2023-05-07T12:27:59</dc:date>
            </office:change-info>
            <text:p text:style-name="P9"><text:span text:style-name="預設段落字型"><text:span text:style-name="T39">註</text:span></text:span></text:p>
          </text:deletion>
        </text:changed-region>
        <text:changed-region xml:id="ct1256700001328" text:id="ct1256700001328">
          <text:format-change>
            <office:change-info>
              <dc:creator>作者不明</dc:creator>
              <dc:date>2024-01-03T13:36:34</dc:date>
            </office:change-info>
          </text:format-change>
        </text:changed-region>
        <text:changed-region xml:id="ct1256700004688" text:id="ct1256700004688">
          <text:insertion>
            <office:change-info>
              <dc:creator>作者不明</dc:creator>
              <dc:date>2023-05-07T12:29:51</dc:date>
            </office:change-info>
          </text:insertion>
        </text:changed-region>
        <text:changed-region xml:id="ct1256700004928" text:id="ct1256700004928">
          <text:insertion>
            <office:change-info>
              <dc:creator>作者不明</dc:creator>
              <dc:date>2023-05-07T12:30:04</dc:date>
            </office:change-info>
          </text:insertion>
        </text:changed-region>
        <text:changed-region xml:id="ct1256700006848" text:id="ct1256700006848">
          <text:format-change>
            <office:change-info>
              <dc:creator>作者不明</dc:creator>
              <dc:date>2024-01-03T13:36:34</dc:date>
            </office:change-info>
          </text:format-change>
        </text:changed-region>
        <text:changed-region xml:id="ct1256699993888" text:id="ct1256699993888">
          <text:deletion>
            <office:change-info>
              <dc:creator>作者不明</dc:creator>
              <dc:date>2023-05-07T12:29:59</dc:date>
            </office:change-info>
            <text:p text:style-name="P21">、飲用水</text:p>
          </text:deletion>
        </text:changed-region>
        <text:changed-region xml:id="ct1256700002288" text:id="ct1256700002288">
          <text:format-change>
            <office:change-info>
              <dc:creator>作者不明</dc:creator>
              <dc:date>2024-01-03T13:36:34</dc:date>
            </office:change-info>
          </text:format-change>
        </text:changed-region>
        <text:changed-region xml:id="ct1256699994368" text:id="ct1256699994368">
          <text:insertion>
            <office:change-info>
              <dc:creator>作者不明</dc:creator>
              <dc:date>2023-05-07T12:30:16</dc:date>
            </office:change-info>
          </text:insertion>
        </text:changed-region>
        <text:changed-region xml:id="ct1256699994608" text:id="ct1256699994608">
          <text:format-change>
            <office:change-info>
              <dc:creator>作者不明</dc:creator>
              <dc:date>2024-01-03T13:36:34</dc:date>
            </office:change-info>
          </text:format-change>
        </text:changed-region>
        <text:changed-region xml:id="ct1256700005888" text:id="ct1256700005888">
          <text:insertion>
            <office:change-info>
              <dc:creator>作者不明</dc:creator>
              <dc:date>2023-05-07T12:30:30</dc:date>
            </office:change-info>
          </text:insertion>
        </text:changed-region>
        <text:changed-region xml:id="ct1256700005168" text:id="ct1256700005168">
          <text:format-change>
            <office:change-info>
              <dc:creator>作者不明</dc:creator>
              <dc:date>2024-01-03T13:36:34</dc:date>
            </office:change-info>
          </text:format-change>
        </text:changed-region>
        <text:changed-region xml:id="ct1256700007568" text:id="ct1256700007568">
          <text:insertion>
            <office:change-info>
              <dc:creator>作者不明</dc:creator>
              <dc:date>2023-05-07T12:30:45</dc:date>
            </office:change-info>
          </text:insertion>
        </text:changed-region>
        <text:changed-region xml:id="ct1256699998448" text:id="ct1256699998448">
          <text:format-change>
            <office:change-info>
              <dc:creator>作者不明</dc:creator>
              <dc:date>2024-01-03T13:36:34</dc:date>
            </office:change-info>
          </text:format-change>
        </text:changed-region>
        <text:changed-region xml:id="ct1256700005408" text:id="ct1256700005408">
          <text:insertion>
            <office:change-info>
              <dc:creator>作者不明</dc:creator>
              <dc:date>2023-05-07T12:30:47</dc:date>
            </office:change-info>
          </text:insertion>
        </text:changed-region>
        <text:changed-region xml:id="ct1256700007088" text:id="ct1256700007088">
          <text:format-change>
            <office:change-info>
              <dc:creator>作者不明</dc:creator>
              <dc:date>2024-01-03T13:36:34</dc:date>
            </office:change-info>
          </text:format-change>
        </text:changed-region>
        <text:changed-region xml:id="ct1256700008048" text:id="ct1256700008048">
          <text:deletion>
            <office:change-info>
              <dc:creator>作者不明</dc:creator>
              <dc:date>2023-05-09T14:16:45</dc:date>
            </office:change-info>
            <text:p text:style-name="P21"><text:span text:style-name="T13">含量</text:span></text:p>
          </text:deletion>
        </text:changed-region>
        <text:changed-region xml:id="ct1256699999888" text:id="ct1256699999888">
          <text:deletion>
            <office:change-info>
              <dc:creator>作者不明</dc:creator>
              <dc:date>2023-05-07T12:28:20</dc:date>
            </office:change-info>
            <text:p text:style-name="P21"><text:span text:style-name="T13">之</text:span></text:p>
          </text:deletion>
        </text:changed-region>
        <text:changed-region xml:id="ct1256700002768" text:id="ct1256700002768">
          <text:format-change>
            <office:change-info>
              <dc:creator>作者不明</dc:creator>
              <dc:date>2024-01-03T13:36:34</dc:date>
            </office:change-info>
          </text:format-change>
        </text:changed-region>
        <text:changed-region xml:id="ct1256699995328" text:id="ct1256699995328">
          <text:deletion>
            <office:change-info>
              <dc:creator>作者不明</dc:creator>
              <dc:date>2023-12-13T08:57:53</dc:date>
            </office:change-info>
            <text:p text:style-name="P7"><text:span text:style-name="預設段落字型"><text:span text:style-name="T22">如果不是，則調整樣品體積、pH 值、吹氣氣體流量、吹氣時間等</text:span></text:span><text:span text:style-name="預設段落字型"><text:span text:style-name="T14">，以得到較佳的無機碳去除效率</text:span></text:span><text:span text:style-name="預設段落字型"><text:span text:style-name="T22">。</text:span></text:span></text:p>
            <text:p text:style-name="P7"><text:span text:style-name="預設段落字型"><text:span text:style-name="T22"/></text:span></text:p>
          </text:deletion>
        </text:changed-region>
        <text:changed-region xml:id="ct1256699995088" text:id="ct1256699995088">
          <text:deletion>
            <office:change-info>
              <dc:creator>作者不明</dc:creator>
              <dc:date>2023-08-04T16:15:42</dc:date>
            </office:change-info>
            <text:p text:style-name="P7"><text:span text:style-name="預設段落字型"><text:span text:style-name="T22">；</text:span></text:span></text:p>
          </text:deletion>
        </text:changed-region>
        <text:changed-region xml:id="ct1256699997728" text:id="ct1256699997728">
          <text:deletion>
            <office:change-info>
              <dc:creator>作者不明</dc:creator>
              <dc:date>2023-12-13T08:57:52</dc:date>
            </office:change-info>
            <text:p text:style-name="P7"><text:span text:style-name="預設段落字型"><text:span text:style-name="T22">應有相似的總有機碳測值</text:span></text:span></text:p>
          </text:deletion>
        </text:changed-region>
        <text:changed-region xml:id="ct1256699996288" text:id="ct1256699996288">
          <text:deletion>
            <office:change-info>
              <dc:creator>作者不明</dc:creator>
              <dc:date>2023-08-04T16:15:00</dc:date>
            </office:change-info>
            <text:p text:style-name="P7"><text:span text:style-name="預設段落字型"><text:span text:style-name="T22">論上</text:span></text:span></text:p>
          </text:deletion>
        </text:changed-region>
        <text:changed-region xml:id="ct1256700000368" text:id="ct1256700000368">
          <text:deletion>
            <office:change-info>
              <dc:creator>作者不明</dc:creator>
              <dc:date>2023-08-04T16:14:50</dc:date>
            </office:change-info>
            <text:p text:style-name="P7"><text:span text:style-name="預設段落字型"><text:span text:style-name="T22">。理</text:span></text:span></text:p>
          </text:deletion>
        </text:changed-region>
        <text:changed-region xml:id="ct1256699994128" text:id="ct1256699994128">
          <text:deletion>
            <office:change-info>
              <dc:creator>作者不明</dc:creator>
              <dc:date>2023-12-13T08:57:52</dc:date>
            </office:change-info>
            <text:p text:style-name="P7"><text:span text:style-name="預設段落字型"><text:span text:style-name="T22">，其一添加與原樣品中相似含量的無機碳，而後分別檢測其總有機碳</text:span></text:span></text:p>
          </text:deletion>
        </text:changed-region>
        <text:changed-region xml:id="ct1256700000128" text:id="ct1256700000128">
          <text:deletion>
            <office:change-info>
              <dc:creator>作者不明</dc:creator>
              <dc:date>2023-08-04T16:14:27</dc:date>
            </office:change-info>
            <text:p text:style-name="P7"><text:span text:style-name="預設段落字型"><text:span text:style-name="T22">份</text:span></text:span></text:p>
          </text:deletion>
        </text:changed-region>
        <text:changed-region xml:id="ct1256699993648" text:id="ct1256699993648">
          <text:deletion>
            <office:change-info>
              <dc:creator>作者不明</dc:creator>
              <dc:date>2023-12-13T08:57:52</dc:date>
            </office:change-info>
            <text:p text:style-name="P7"><text:span text:style-name="預設段落字型"><text:span text:style-name="T22">（三）無機碳去除效率的檢查，將樣品分成兩個部</text:span></text:span></text:p>
          </text:deletion>
        </text:changed-region>
        <text:changed-region xml:id="ct1256699995568" text:id="ct1256699995568">
          <text:format-change>
            <office:change-info>
              <dc:creator>作者不明</dc:creator>
              <dc:date>2024-01-03T13:36:34</dc:date>
            </office:change-info>
          </text:format-change>
        </text:changed-region>
        <text:changed-region xml:id="ct1256699996528" text:id="ct1256699996528">
          <text:deletion>
            <office:change-info>
              <dc:creator>作者不明</dc:creator>
              <dc:date>2023-12-13T08:58:29</dc:date>
            </office:change-info>
            <text:p text:style-name="P7"><text:span text:style-name="T22">四</text:span></text:p>
          </text:deletion>
        </text:changed-region>
        <text:changed-region xml:id="ct1256699996768" text:id="ct1256699996768">
          <text:insertion>
            <office:change-info>
              <dc:creator>作者不明</dc:creator>
              <dc:date>2023-12-13T08:58:30</dc:date>
            </office:change-info>
          </text:insertion>
        </text:changed-region>
        <text:changed-region xml:id="ct1256699997488" text:id="ct1256699997488">
          <text:format-change>
            <office:change-info>
              <dc:creator>作者不明</dc:creator>
              <dc:date>2024-01-03T13:36:34</dc:date>
            </office:change-info>
          </text:format-change>
        </text:changed-region>
        <text:changed-region xml:id="ct1256699996048" text:id="ct1256699996048">
          <text:deletion>
            <office:change-info>
              <dc:creator>作者不明</dc:creator>
              <dc:date>2023-05-07T12:31:45</dc:date>
            </office:change-info>
            <text:p text:style-name="P7"><text:span text:style-name="T22"><text:s/></text:span></text:p>
          </text:deletion>
        </text:changed-region>
        <text:changed-region xml:id="ct1256700001568" text:id="ct1256700001568">
          <text:format-change>
            <office:change-info>
              <dc:creator>作者不明</dc:creator>
              <dc:date>2024-01-03T13:36:34</dc:date>
            </office:change-info>
          </text:format-change>
        </text:changed-region>
        <text:changed-region xml:id="ct1256699997968" text:id="ct1256699997968">
          <text:deletion>
            <office:change-info>
              <dc:creator>作者不明</dc:creator>
              <dc:date>2023-05-07T12:33:25</dc:date>
            </office:change-info>
            <text:p text:style-name="P7"><text:span text:style-name="T22"><text:s/></text:span></text:p>
          </text:deletion>
        </text:changed-region>
        <text:changed-region xml:id="ct1256699998208" text:id="ct1256699998208">
          <text:format-change>
            <office:change-info>
              <dc:creator>作者不明</dc:creator>
              <dc:date>2024-01-03T13:36:34</dc:date>
            </office:change-info>
          </text:format-change>
        </text:changed-region>
        <text:changed-region xml:id="ct1256699998688" text:id="ct1256699998688">
          <text:deletion>
            <office:change-info>
              <dc:creator>作者不明</dc:creator>
              <dc:date>2023-08-04T16:16:11</dc:date>
            </office:change-info>
            <text:p text:style-name="P23">（五）任何有機物的接觸可能都會污染樣品，故避免玻璃器皿、塑膠容器、橡皮管及儀器管路的污染，並分析樣品處理、系統和試劑等空白。</text:p>
            <text:p text:style-name="P23"/>
          </text:deletion>
        </text:changed-region>
        <text:changed-region xml:id="ct1256699999168" text:id="ct1256699999168">
          <text:format-change>
            <office:change-info>
              <dc:creator>作者不明</dc:creator>
              <dc:date>2024-01-03T13:36:34</dc:date>
            </office:change-info>
          </text:format-change>
        </text:changed-region>
        <text:changed-region xml:id="ct1256699999408" text:id="ct1256699999408">
          <text:deletion>
            <office:change-info>
              <dc:creator>作者不明</dc:creator>
              <dc:date>2023-08-04T16:16:22</dc:date>
            </office:change-info>
            <text:p text:style-name="P23">六</text:p>
          </text:deletion>
        </text:changed-region>
        <text:changed-region xml:id="ct1256700000608" text:id="ct1256700000608">
          <text:insertion>
            <office:change-info>
              <dc:creator>作者不明</dc:creator>
              <dc:date>2023-12-13T08:58:24</dc:date>
            </office:change-info>
          </text:insertion>
        </text:changed-region>
        <text:changed-region xml:id="ct1256700000848" text:id="ct1256700000848">
          <text:format-change>
            <office:change-info>
              <dc:creator>作者不明</dc:creator>
              <dc:date>2024-01-03T13:36:34</dc:date>
            </office:change-info>
          </text:format-change>
        </text:changed-region>
        <text:changed-region xml:id="ct1256700001088" text:id="ct1256700001088">
          <text:insertion>
            <office:change-info>
              <dc:creator>作者不明</dc:creator>
              <dc:date>2023-08-04T16:17:40</dc:date>
            </office:change-info>
          </text:insertion>
        </text:changed-region>
        <text:changed-region xml:id="ct1256700001808" text:id="ct1256700001808">
          <text:insertion>
            <office:change-info>
              <dc:creator>作者不明</dc:creator>
              <dc:date>2023-08-04T16:18:06</dc:date>
            </office:change-info>
          </text:insertion>
        </text:changed-region>
        <text:changed-region xml:id="ct1256700002048" text:id="ct1256700002048">
          <text:deletion>
            <office:change-info>
              <dc:creator>作者不明</dc:creator>
              <dc:date>2023-08-04T16:18:47</dc:date>
            </office:change-info>
            <text:p text:style-name="P23">由於過氧焦硫酸鹽的氧化作用受限於</text:p>
          </text:deletion>
        </text:changed-region>
        <text:changed-region xml:id="ct1256700018848" text:id="ct1256700018848">
          <text:insertion>
            <office:change-info>
              <dc:creator>作者不明</dc:creator>
              <dc:date>2023-08-04T16:18:49</dc:date>
            </office:change-info>
          </text:insertion>
        </text:changed-region>
        <text:changed-region xml:id="ct1256700011408" text:id="ct1256700011408">
          <text:insertion>
            <office:change-info>
              <dc:creator>作者不明</dc:creator>
              <dc:date>2023-08-04T16:19:12</dc:date>
            </office:change-info>
          </text:insertion>
        </text:changed-region>
        <text:changed-region xml:id="ct1256700018368" text:id="ct1256700018368">
          <text:format-change>
            <office:change-info>
              <dc:creator>作者不明</dc:creator>
              <dc:date>2024-01-03T13:36:34</dc:date>
            </office:change-info>
          </text:format-change>
        </text:changed-region>
        <text:changed-region xml:id="ct1256700009728" text:id="ct1256700009728">
          <text:deletion>
            <office:change-info>
              <dc:creator>作者不明</dc:creator>
              <dc:date>2023-08-04T16:18:56</dc:date>
            </office:change-info>
            <text:p text:style-name="P23">，因此氧化較緩慢；而有一些蛋白質、單元抗體等大的生物分子，其氧化速率卻較快。因此，選擇一些樣品中的代表化合物來檢查氧化效率是否良好</text:p>
          </text:deletion>
        </text:changed-region>
        <text:changed-region xml:id="ct1256700016208" text:id="ct1256700016208">
          <text:format-change>
            <office:change-info>
              <dc:creator>作者不明</dc:creator>
              <dc:date>2024-01-03T13:36:34</dc:date>
            </office:change-info>
          </text:format-change>
        </text:changed-region>
        <text:changed-region xml:id="ct1256700019568" text:id="ct1256700019568">
          <text:deletion>
            <office:change-info>
              <dc:creator>作者不明</dc:creator>
              <dc:date>2023-08-04T16:16:27</dc:date>
            </office:change-info>
            <text:p text:style-name="P23">七</text:p>
          </text:deletion>
        </text:changed-region>
        <text:changed-region xml:id="ct1256700011648" text:id="ct1256700011648">
          <text:insertion>
            <office:change-info>
              <dc:creator>作者不明</dc:creator>
              <dc:date>2023-12-13T08:58:18</dc:date>
            </office:change-info>
          </text:insertion>
        </text:changed-region>
        <text:changed-region xml:id="ct1256700009488" text:id="ct1256700009488">
          <text:format-change>
            <office:change-info>
              <dc:creator>作者不明</dc:creator>
              <dc:date>2024-01-03T13:36:34</dc:date>
            </office:change-info>
          </text:format-change>
        </text:changed-region>
        <text:changed-region xml:id="ct1256700017408" text:id="ct1256700017408">
          <text:deletion>
            <office:change-info>
              <dc:creator>作者不明</dc:creator>
              <dc:date>2023-05-07T12:34:17</dc:date>
            </office:change-info>
            <text:p text:style-name="P23"><text:s/></text:p>
          </text:deletion>
        </text:changed-region>
        <text:changed-region xml:id="ct1256700023888" text:id="ct1256700023888">
          <text:format-change>
            <office:change-info>
              <dc:creator>作者不明</dc:creator>
              <dc:date>2024-01-03T13:36:34</dc:date>
            </office:change-info>
          </text:format-change>
        </text:changed-region>
        <text:changed-region xml:id="ct1256700010688" text:id="ct1256700010688">
          <text:deletion>
            <office:change-info>
              <dc:creator>作者不明</dc:creator>
              <dc:date>2023-08-04T16:16:32</dc:date>
            </office:change-info>
            <text:p text:style-name="P23">八</text:p>
          </text:deletion>
        </text:changed-region>
        <text:changed-region xml:id="ct1256700018608" text:id="ct1256700018608">
          <text:insertion>
            <office:change-info>
              <dc:creator>作者不明</dc:creator>
              <dc:date>2023-12-13T08:58:05</dc:date>
            </office:change-info>
          </text:insertion>
        </text:changed-region>
        <text:changed-region xml:id="ct1256700012128" text:id="ct1256700012128">
          <text:format-change>
            <office:change-info>
              <dc:creator>作者不明</dc:creator>
              <dc:date>2024-01-03T13:36:34</dc:date>
            </office:change-info>
          </text:format-change>
        </text:changed-region>
        <text:changed-region xml:id="ct1256700013808" text:id="ct1256700013808">
          <text:deletion>
            <office:change-info>
              <dc:creator>作者不明</dc:creator>
              <dc:date>2023-05-07T12:33:45</dc:date>
            </office:change-info>
            <text:p text:style-name="P23"><text:s/></text:p>
          </text:deletion>
        </text:changed-region>
        <text:changed-region xml:id="ct1256700017888" text:id="ct1256700017888">
          <text:format-change>
            <office:change-info>
              <dc:creator>作者不明</dc:creator>
              <dc:date>2024-01-03T13:36:34</dc:date>
            </office:change-info>
          </text:format-change>
        </text:changed-region>
        <text:changed-region xml:id="ct1256700014048" text:id="ct1256700014048">
          <text:deletion>
            <office:change-info>
              <dc:creator>作者不明</dc:creator>
              <dc:date>2023-05-07T12:33:48</dc:date>
            </office:change-info>
            <text:p text:style-name="P23"><text:s/></text:p>
          </text:deletion>
        </text:changed-region>
        <text:changed-region xml:id="ct1256700009008" text:id="ct1256700009008">
          <text:format-change>
            <office:change-info>
              <dc:creator>作者不明</dc:creator>
              <dc:date>2024-01-03T13:36:34</dc:date>
            </office:change-info>
          </text:format-change>
        </text:changed-region>
        <text:changed-region xml:id="ct1256700012368" text:id="ct1256700012368">
          <text:insertion>
            <office:change-info>
              <dc:creator>作者不明</dc:creator>
              <dc:date>2023-08-04T16:21:01</dc:date>
            </office:change-info>
          </text:insertion>
        </text:changed-region>
        <text:changed-region xml:id="ct1256700021248" text:id="ct1256700021248">
          <text:deletion>
            <office:change-info>
              <dc:creator>作者不明</dc:creator>
              <dc:date>2023-08-04T16:21:12</dc:date>
            </office:change-info>
            <text:p text:style-name="P23">都需很小心，以降低干擾物的來源。</text:p>
          </text:deletion>
        </text:changed-region>
        <text:changed-region xml:id="ct1256700021728" text:id="ct1256700021728">
          <text:format-change>
            <office:change-info>
              <dc:creator>作者不明</dc:creator>
              <dc:date>2024-01-03T13:36:34</dc:date>
            </office:change-info>
          </text:format-change>
        </text:changed-region>
        <text:changed-region xml:id="ct1256700020768" text:id="ct1256700020768">
          <text:deletion>
            <office:change-info>
              <dc:creator>作者不明</dc:creator>
              <dc:date>2023-05-07T12:35:31</dc:date>
            </office:change-info>
            <text:p text:style-name="P22"><text:s/></text:p>
          </text:deletion>
        </text:changed-region>
        <text:changed-region xml:id="ct1256700018128" text:id="ct1256700018128">
          <text:format-change>
            <office:change-info>
              <dc:creator>作者不明</dc:creator>
              <dc:date>2024-01-03T13:36:34</dc:date>
            </office:change-info>
          </text:format-change>
        </text:changed-region>
        <text:changed-region xml:id="ct1256700023648" text:id="ct1256700023648">
          <text:insertion>
            <office:change-info>
              <dc:creator>作者不明</dc:creator>
              <dc:date>2023-05-07T12:35:48</dc:date>
            </office:change-info>
          </text:insertion>
        </text:changed-region>
        <text:changed-region xml:id="ct1256700010208" text:id="ct1256700010208">
          <text:format-change>
            <office:change-info>
              <dc:creator>作者不明</dc:creator>
              <dc:date>2024-01-03T13:36:34</dc:date>
            </office:change-info>
          </text:format-change>
        </text:changed-region>
        <text:changed-region xml:id="ct1256700011888" text:id="ct1256700011888">
          <text:deletion>
            <office:change-info>
              <dc:creator>作者不明</dc:creator>
              <dc:date>2023-05-07T12:35:56</dc:date>
            </office:change-info>
            <text:p text:style-name="P22">秤</text:p>
          </text:deletion>
        </text:changed-region>
        <text:changed-region xml:id="ct1256700010928" text:id="ct1256700010928">
          <text:insertion>
            <office:change-info>
              <dc:creator>作者不明</dc:creator>
              <dc:date>2023-05-07T12:35:58</dc:date>
            </office:change-info>
          </text:insertion>
        </text:changed-region>
        <text:changed-region xml:id="ct1256700012608" text:id="ct1256700012608">
          <text:format-change>
            <office:change-info>
              <dc:creator>作者不明</dc:creator>
              <dc:date>2024-01-03T13:36:34</dc:date>
            </office:change-info>
          </text:format-change>
        </text:changed-region>
        <text:changed-region xml:id="ct1256700021008" text:id="ct1256700021008">
          <text:deletion>
            <office:change-info>
              <dc:creator>作者不明</dc:creator>
              <dc:date>2023-05-07T12:35:44</dc:date>
            </office:change-info>
            <text:p text:style-name="P22"><text:s/></text:p>
          </text:deletion>
        </text:changed-region>
        <text:changed-region xml:id="ct1256700015248" text:id="ct1256700015248">
          <text:format-change>
            <office:change-info>
              <dc:creator>作者不明</dc:creator>
              <dc:date>2024-01-03T13:36:34</dc:date>
            </office:change-info>
          </text:format-change>
        </text:changed-region>
        <text:changed-region xml:id="ct1256700014288" text:id="ct1256700014288">
          <text:deletion>
            <office:change-info>
              <dc:creator>作者不明</dc:creator>
              <dc:date>2023-11-15T09:47:03</dc:date>
            </office:change-info>
            <text:p text:style-name="P24">。</text:p>
          </text:deletion>
        </text:changed-region>
        <text:changed-region xml:id="ct1256700015728" text:id="ct1256700015728">
          <text:insertion>
            <office:change-info>
              <dc:creator>作者不明</dc:creator>
              <dc:date>2023-11-15T09:47:04</dc:date>
            </office:change-info>
          </text:insertion>
        </text:changed-region>
        <text:changed-region xml:id="ct1256700012848" text:id="ct1256700012848">
          <text:insertion>
            <office:change-info>
              <dc:creator>作者不明</dc:creator>
              <dc:date>2023-11-15T09:46:55</dc:date>
            </office:change-info>
          </text:insertion>
        </text:changed-region>
        <text:changed-region xml:id="ct1256700019328" text:id="ct1256700019328">
          <text:insertion>
            <office:change-info>
              <dc:creator>作者不明</dc:creator>
              <dc:date>2023-11-15T09:48:01</dc:date>
            </office:change-info>
          </text:insertion>
        </text:changed-region>
        <text:changed-region xml:id="ct1256700019088" text:id="ct1256700019088">
          <text:format-change>
            <office:change-info>
              <dc:creator>作者不明</dc:creator>
              <dc:date>2024-01-03T13:36:34</dc:date>
            </office:change-info>
          </text:format-change>
        </text:changed-region>
        <text:changed-region xml:id="ct1256700019808" text:id="ct1256700019808">
          <text:deletion>
            <office:change-info>
              <dc:creator>作者不明</dc:creator>
              <dc:date>2023-09-28T14:18:54</dc:date>
            </office:change-info>
            <text:p text:style-name="P24">覆</text:p>
          </text:deletion>
        </text:changed-region>
        <text:changed-region xml:id="ct1256700020048" text:id="ct1256700020048">
          <text:insertion>
            <office:change-info>
              <dc:creator>作者不明</dc:creator>
              <dc:date>2023-09-28T14:18:54</dc:date>
            </office:change-info>
          </text:insertion>
        </text:changed-region>
        <text:changed-region xml:id="ct1256700021488" text:id="ct1256700021488">
          <text:format-change>
            <office:change-info>
              <dc:creator>作者不明</dc:creator>
              <dc:date>2024-01-03T13:36:34</dc:date>
            </office:change-info>
          </text:format-change>
        </text:changed-region>
        <text:changed-region xml:id="ct1256700014528" text:id="ct1256700014528">
          <text:insertion>
            <office:change-info>
              <dc:creator>作者不明</dc:creator>
              <dc:date>2023-05-07T12:36:19</dc:date>
            </office:change-info>
          </text:insertion>
        </text:changed-region>
        <text:changed-region xml:id="ct1256700020288" text:id="ct1256700020288">
          <text:format-change>
            <office:change-info>
              <dc:creator>作者不明</dc:creator>
              <dc:date>2024-01-03T13:36:34</dc:date>
            </office:change-info>
          </text:format-change>
        </text:changed-region>
        <text:changed-region xml:id="ct1256700021968" text:id="ct1256700021968">
          <text:deletion>
            <office:change-info>
              <dc:creator>作者不明</dc:creator>
              <dc:date>2023-05-07T12:36:23</dc:date>
            </office:change-info>
            <text:p text:style-name="P24"><text:s/></text:p>
          </text:deletion>
        </text:changed-region>
        <text:changed-region xml:id="ct1256700022208" text:id="ct1256700022208">
          <text:format-change>
            <office:change-info>
              <dc:creator>作者不明</dc:creator>
              <dc:date>2024-01-03T13:36:34</dc:date>
            </office:change-info>
          </text:format-change>
        </text:changed-region>
        <text:changed-region xml:id="ct1256700009968" text:id="ct1256700009968">
          <text:deletion>
            <office:change-info>
              <dc:creator>作者不明</dc:creator>
              <dc:date>2023-05-07T12:36:24</dc:date>
            </office:change-info>
            <text:p text:style-name="P24"><text:s/></text:p>
          </text:deletion>
        </text:changed-region>
        <text:changed-region xml:id="ct1256700020528" text:id="ct1256700020528">
          <text:format-change>
            <office:change-info>
              <dc:creator>作者不明</dc:creator>
              <dc:date>2024-01-03T13:36:34</dc:date>
            </office:change-info>
          </text:format-change>
        </text:changed-region>
        <text:changed-region xml:id="ct1256700022448" text:id="ct1256700022448">
          <text:deletion>
            <office:change-info>
              <dc:creator>作者不明</dc:creator>
              <dc:date>2023-05-07T12:36:34</dc:date>
            </office:change-info>
            <text:p text:style-name="P24"><text:s/></text:p>
          </text:deletion>
        </text:changed-region>
        <text:changed-region xml:id="ct1256700008768" text:id="ct1256700008768">
          <text:format-change>
            <office:change-info>
              <dc:creator>作者不明</dc:creator>
              <dc:date>2024-01-03T13:36:34</dc:date>
            </office:change-info>
          </text:format-change>
        </text:changed-region>
        <text:changed-region xml:id="ct1256700016688" text:id="ct1256700016688">
          <text:insertion>
            <office:change-info>
              <dc:creator>作者不明</dc:creator>
              <dc:date>2023-05-07T12:36:36</dc:date>
            </office:change-info>
          </text:insertion>
        </text:changed-region>
        <text:changed-region xml:id="ct1256700022688" text:id="ct1256700022688">
          <text:format-change>
            <office:change-info>
              <dc:creator>作者不明</dc:creator>
              <dc:date>2024-01-03T13:36:34</dc:date>
            </office:change-info>
          </text:format-change>
        </text:changed-region>
        <text:changed-region xml:id="ct1256700015008" text:id="ct1256700015008">
          <text:deletion>
            <office:change-info>
              <dc:creator>作者不明</dc:creator>
              <dc:date>2023-05-07T12:36:39</dc:date>
            </office:change-info>
            <text:p text:style-name="P24"><text:s/></text:p>
          </text:deletion>
        </text:changed-region>
        <text:changed-region xml:id="ct1256700016448" text:id="ct1256700016448">
          <text:format-change>
            <office:change-info>
              <dc:creator>作者不明</dc:creator>
              <dc:date>2024-01-03T13:36:34</dc:date>
            </office:change-info>
          </text:format-change>
        </text:changed-region>
        <text:changed-region xml:id="ct1256700010448" text:id="ct1256700010448">
          <text:deletion>
            <office:change-info>
              <dc:creator>作者不明</dc:creator>
              <dc:date>2023-05-07T12:36:39</dc:date>
            </office:change-info>
            <text:p text:style-name="P24"><text:s/></text:p>
          </text:deletion>
        </text:changed-region>
        <text:changed-region xml:id="ct1256700009248" text:id="ct1256700009248">
          <text:format-change>
            <office:change-info>
              <dc:creator>作者不明</dc:creator>
              <dc:date>2024-01-03T13:36:34</dc:date>
            </office:change-info>
          </text:format-change>
        </text:changed-region>
        <text:changed-region xml:id="ct1256700011168" text:id="ct1256700011168">
          <text:deletion>
            <office:change-info>
              <dc:creator>作者不明</dc:creator>
              <dc:date>2023-08-04T16:21:49</dc:date>
            </office:change-info>
            <text:p text:style-name="P13">例</text:p>
          </text:deletion>
        </text:changed-region>
        <text:changed-region xml:id="ct1256700013088" text:id="ct1256700013088">
          <text:insertion>
            <office:change-info>
              <dc:creator>作者不明</dc:creator>
              <dc:date>2023-08-04T16:21:54</dc:date>
            </office:change-info>
          </text:insertion>
        </text:changed-region>
        <text:changed-region xml:id="ct1256700015488" text:id="ct1256700015488">
          <text:format-change>
            <office:change-info>
              <dc:creator>作者不明</dc:creator>
              <dc:date>2024-01-03T13:36:34</dc:date>
            </office:change-info>
          </text:format-change>
        </text:changed-region>
        <text:changed-region xml:id="ct1256700023408" text:id="ct1256700023408">
          <text:deletion>
            <office:change-info>
              <dc:creator>作者不明</dc:creator>
              <dc:date>2023-12-12T16:46:35</dc:date>
            </office:change-info>
            <text:p text:style-name="P22">將一般去離子或蒸餾水經由約</text:p>
          </text:deletion>
        </text:changed-region>
        <text:changed-region xml:id="ct1256700023168" text:id="ct1256700023168">
          <text:deletion>
            <office:change-info>
              <dc:creator>作者不明</dc:creator>
              <dc:date>2023-05-07T12:37:20</dc:date>
            </office:change-info>
            <text:p text:style-name="P22"><text:s/></text:p>
          </text:deletion>
        </text:changed-region>
        <text:changed-region xml:id="ct1256700022928" text:id="ct1256700022928">
          <text:deletion>
            <office:change-info>
              <dc:creator>作者不明</dc:creator>
              <dc:date>2023-12-12T16:46:35</dc:date>
            </office:change-info>
            <text:p text:style-name="P22">450 g活性碳吸附床過濾，或由純水製造系統製造而得之</text:p>
          </text:deletion>
        </text:changed-region>
        <text:changed-region xml:id="ct1256700017648" text:id="ct1256700017648">
          <text:format-change>
            <office:change-info>
              <dc:creator>作者不明</dc:creator>
              <dc:date>2024-01-03T13:36:34</dc:date>
            </office:change-info>
          </text:format-change>
        </text:changed-region>
        <text:changed-region xml:id="ct1256700013328" text:id="ct1256700013328">
          <text:insertion>
            <office:change-info>
              <dc:creator>作者不明</dc:creator>
              <dc:date>2023-05-07T12:37:45</dc:date>
            </office:change-info>
          </text:insertion>
        </text:changed-region>
        <text:changed-region xml:id="ct1256700013568" text:id="ct1256700013568">
          <text:format-change>
            <office:change-info>
              <dc:creator>作者不明</dc:creator>
              <dc:date>2024-01-03T13:36:34</dc:date>
            </office:change-info>
          </text:format-change>
        </text:changed-region>
        <text:changed-region xml:id="ct1256700014768" text:id="ct1256700014768">
          <text:insertion>
            <office:change-info>
              <dc:creator>作者不明</dc:creator>
              <dc:date>2023-12-12T16:47:15</dc:date>
            </office:change-info>
          </text:insertion>
        </text:changed-region>
        <text:changed-region xml:id="ct1256700015968" text:id="ct1256700015968">
          <text:format-change>
            <office:change-info>
              <dc:creator>作者不明</dc:creator>
              <dc:date>2024-01-03T13:36:34</dc:date>
            </office:change-info>
          </text:format-change>
        </text:changed-region>
        <text:changed-region xml:id="ct1256700017168" text:id="ct1256700017168">
          <text:deletion>
            <office:change-info>
              <dc:creator>作者不明</dc:creator>
              <dc:date>2023-05-07T12:38:09</dc:date>
            </office:change-info>
            <text:p text:style-name="P10"><text:span text:style-name="預設段落字型"><text:span text:style-name="T22">（</text:span></text:span></text:p>
          </text:deletion>
        </text:changed-region>
        <text:changed-region xml:id="ct1256700016928" text:id="ct1256700016928">
          <text:insertion>
            <office:change-info>
              <dc:creator>作者不明</dc:creator>
              <dc:date>2023-05-07T12:38:09</dc:date>
            </office:change-info>
          </text:insertion>
        </text:changed-region>
        <text:changed-region xml:id="ct1256700026288" text:id="ct1256700026288">
          <text:deletion>
            <office:change-info>
              <dc:creator>作者不明</dc:creator>
              <dc:date>2023-05-07T12:38:52</dc:date>
            </office:change-info>
            <text:p text:style-name="P10"><text:span text:style-name="預設段落字型"><text:span text:style-name="T24">KHP，</text:span></text:span></text:p>
          </text:deletion>
        </text:changed-region>
        <text:changed-region xml:id="ct1256700026528" text:id="ct1256700026528">
          <text:format-change>
            <office:change-info>
              <dc:creator>作者不明</dc:creator>
              <dc:date>2024-01-03T13:36:34</dc:date>
            </office:change-info>
          </text:format-change>
        </text:changed-region>
        <text:changed-region xml:id="ct1256700024848" text:id="ct1256700024848">
          <text:deletion>
            <office:change-info>
              <dc:creator>作者不明</dc:creator>
              <dc:date>2023-08-04T16:22:15</dc:date>
            </office:change-info>
            <text:p text:style-name="P10"><text:span text:style-name="預設段落字型"><text:span text:style-name="T41">C</text:span></text:span><text:span text:style-name="預設段落字型"><text:span text:style-name="T40">8</text:span></text:span><text:span text:style-name="預設段落字型"><text:span text:style-name="T41">H</text:span></text:span><text:span text:style-name="預設段落字型"><text:span text:style-name="T40">5</text:span></text:span><text:span text:style-name="預設段落字型"><text:span text:style-name="T41">KO</text:span></text:span><text:span text:style-name="預設段落字型"><text:span text:style-name="T40">4</text:span></text:span></text:p>
          </text:deletion>
        </text:changed-region>
        <text:changed-region xml:id="ct1256700026768" text:id="ct1256700026768">
          <text:deletion>
            <office:change-info>
              <dc:creator>作者不明</dc:creator>
              <dc:date>2023-05-07T12:38:26</dc:date>
            </office:change-info>
            <text:p text:style-name="P10"><text:span text:style-name="預設段落字型"><text:span text:style-name="T41">，</text:span></text:span></text:p>
          </text:deletion>
        </text:changed-region>
        <text:changed-region xml:id="ct1256700024608" text:id="ct1256700024608">
          <text:format-change>
            <office:change-info>
              <dc:creator>作者不明</dc:creator>
              <dc:date>2024-01-03T13:36:34</dc:date>
            </office:change-info>
          </text:format-change>
        </text:changed-region>
        <text:changed-region xml:id="ct1256700025328" text:id="ct1256700025328">
          <text:insertion>
            <office:change-info>
              <dc:creator>作者不明</dc:creator>
              <dc:date>2023-05-07T12:39:08</dc:date>
            </office:change-info>
          </text:insertion>
        </text:changed-region>
        <text:changed-region xml:id="ct1256700027008" text:id="ct1256700027008">
          <text:format-change>
            <office:change-info>
              <dc:creator>作者不明</dc:creator>
              <dc:date>2024-01-03T13:36:34</dc:date>
            </office:change-info>
          </text:format-change>
        </text:changed-region>
        <text:changed-region xml:id="ct1256700027728" text:id="ct1256700027728">
          <text:insertion>
            <office:change-info>
              <dc:creator>作者不明</dc:creator>
              <dc:date>2023-05-07T12:39:09</dc:date>
            </office:change-info>
          </text:insertion>
        </text:changed-region>
        <text:changed-region xml:id="ct1256700025568" text:id="ct1256700025568">
          <text:format-change>
            <office:change-info>
              <dc:creator>作者不明</dc:creator>
              <dc:date>2024-01-03T13:36:34</dc:date>
            </office:change-info>
          </text:format-change>
        </text:changed-region>
        <text:changed-region xml:id="ct1256700026048" text:id="ct1256700026048">
          <text:insertion>
            <office:change-info>
              <dc:creator>作者不明</dc:creator>
              <dc:date>2023-05-07T12:39:11</dc:date>
            </office:change-info>
          </text:insertion>
        </text:changed-region>
        <text:changed-region xml:id="ct1256700027248" text:id="ct1256700027248">
          <text:format-change>
            <office:change-info>
              <dc:creator>作者不明</dc:creator>
              <dc:date>2024-01-03T13:36:34</dc:date>
            </office:change-info>
          </text:format-change>
        </text:changed-region>
        <text:changed-region xml:id="ct1256700024368" text:id="ct1256700024368">
          <text:insertion>
            <office:change-info>
              <dc:creator>作者不明</dc:creator>
              <dc:date>2023-05-07T12:52:48</dc:date>
            </office:change-info>
          </text:insertion>
        </text:changed-region>
        <text:changed-region xml:id="ct1256700025088" text:id="ct1256700025088">
          <text:insertion>
            <office:change-info>
              <dc:creator>作者不明</dc:creator>
              <dc:date>2023-05-07T12:53:02</dc:date>
            </office:change-info>
          </text:insertion>
        </text:changed-region>
        <text:changed-region xml:id="ct1256699971808" text:id="ct1256699971808">
          <text:format-change>
            <office:change-info>
              <dc:creator>作者不明</dc:creator>
              <dc:date>2024-01-03T13:36:34</dc:date>
            </office:change-info>
          </text:format-change>
        </text:changed-region>
        <text:changed-region xml:id="ct1256699973248" text:id="ct1256699973248">
          <text:insertion>
            <office:change-info>
              <dc:creator>作者不明</dc:creator>
              <dc:date>2023-05-29T11:02:11</dc:date>
            </office:change-info>
          </text:insertion>
        </text:changed-region>
        <text:changed-region xml:id="ct1256699974928" text:id="ct1256699974928">
          <text:format-change>
            <office:change-info>
              <dc:creator>作者不明</dc:creator>
              <dc:date>2024-01-03T13:36:34</dc:date>
            </office:change-info>
          </text:format-change>
        </text:changed-region>
        <text:changed-region xml:id="ct1256699969168" text:id="ct1256699969168">
          <text:deletion>
            <office:change-info>
              <dc:creator>作者不明</dc:creator>
              <dc:date>2023-05-07T12:53:15</dc:date>
            </office:change-info>
            <text:p text:style-name="P25">，此溶液濃度為 1000 mg C/L</text:p>
          </text:deletion>
        </text:changed-region>
        <text:changed-region xml:id="ct1256699975408" text:id="ct1256699975408">
          <text:format-change>
            <office:change-info>
              <dc:creator>作者不明</dc:creator>
              <dc:date>2024-01-03T13:36:34</dc:date>
            </office:change-info>
          </text:format-change>
        </text:changed-region>
        <text:changed-region xml:id="ct1256699964368" text:id="ct1256699964368">
          <text:deletion>
            <office:change-info>
              <dc:creator>作者不明</dc:creator>
              <dc:date>2023-05-09T14:17:31</dc:date>
            </office:change-info>
            <text:p text:style-name="P25"><text:span text:style-name="T13">好的有機碳儲備標準溶液須</text:span></text:p>
          </text:deletion>
        </text:changed-region>
        <text:changed-region xml:id="ct1256699964848" text:id="ct1256699964848">
          <text:insertion>
            <office:change-info>
              <dc:creator>作者不明</dc:creator>
              <dc:date>2023-05-07T13:06:04</dc:date>
            </office:change-info>
          </text:insertion>
        </text:changed-region>
        <text:changed-region xml:id="ct1256699977568" text:id="ct1256699977568">
          <text:format-change>
            <office:change-info>
              <dc:creator>作者不明</dc:creator>
              <dc:date>2024-01-03T13:36:34</dc:date>
            </office:change-info>
          </text:format-change>
        </text:changed-region>
        <text:changed-region xml:id="ct1256699966528" text:id="ct1256699966528">
          <text:deletion>
            <office:change-info>
              <dc:creator>作者不明</dc:creator>
              <dc:date>2023-05-07T13:06:13</dc:date>
            </office:change-info>
            <text:p text:style-name="P25"><text:s/></text:p>
          </text:deletion>
        </text:changed-region>
        <text:changed-region xml:id="ct1256699974448" text:id="ct1256699974448">
          <text:format-change>
            <office:change-info>
              <dc:creator>作者不明</dc:creator>
              <dc:date>2024-01-03T13:36:34</dc:date>
            </office:change-info>
          </text:format-change>
        </text:changed-region>
        <text:changed-region xml:id="ct1256699976368" text:id="ct1256699976368">
          <text:deletion>
            <office:change-info>
              <dc:creator>作者不明</dc:creator>
              <dc:date>2023-05-07T13:06:15</dc:date>
            </office:change-info>
            <text:p text:style-name="P25"><text:s/></text:p>
          </text:deletion>
        </text:changed-region>
        <text:changed-region xml:id="ct1256699975648" text:id="ct1256699975648">
          <text:format-change>
            <office:change-info>
              <dc:creator>作者不明</dc:creator>
              <dc:date>2024-01-03T13:36:34</dc:date>
            </office:change-info>
          </text:format-change>
        </text:changed-region>
        <text:changed-region xml:id="ct1256699972048" text:id="ct1256699972048">
          <text:deletion>
            <office:change-info>
              <dc:creator>作者不明</dc:creator>
              <dc:date>2023-05-09T14:17:42</dc:date>
            </office:change-info>
            <text:p text:style-name="P25"><text:span text:style-name="T13">或</text:span></text:p>
          </text:deletion>
        </text:changed-region>
        <text:changed-region xml:id="ct1256699969408" text:id="ct1256699969408">
          <text:format-change>
            <office:change-info>
              <dc:creator>作者不明</dc:creator>
              <dc:date>2024-01-03T13:36:34</dc:date>
            </office:change-info>
          </text:format-change>
        </text:changed-region>
        <text:changed-region xml:id="ct1256699972768" text:id="ct1256699972768">
          <text:deletion>
            <office:change-info>
              <dc:creator>作者不明</dc:creator>
              <dc:date>2023-05-09T14:17:47</dc:date>
            </office:change-info>
            <text:p text:style-name="P25"><text:span text:style-name="T13">以</text:span></text:p>
          </text:deletion>
        </text:changed-region>
        <text:changed-region xml:id="ct1256699964608" text:id="ct1256699964608">
          <text:insertion>
            <office:change-info>
              <dc:creator>作者不明</dc:creator>
              <dc:date>2023-05-07T13:06:48</dc:date>
            </office:change-info>
          </text:insertion>
        </text:changed-region>
        <text:changed-region xml:id="ct1256699968928" text:id="ct1256699968928">
          <text:format-change>
            <office:change-info>
              <dc:creator>作者不明</dc:creator>
              <dc:date>2024-01-03T13:36:34</dc:date>
            </office:change-info>
          </text:format-change>
        </text:changed-region>
        <text:changed-region xml:id="ct1256699963648" text:id="ct1256699963648">
          <text:insertion>
            <office:change-info>
              <dc:creator>作者不明</dc:creator>
              <dc:date>2023-11-15T09:44:18</dc:date>
            </office:change-info>
          </text:insertion>
        </text:changed-region>
        <text:changed-region xml:id="ct1256699975888" text:id="ct1256699975888">
          <text:insertion>
            <office:change-info>
              <dc:creator>作者不明</dc:creator>
              <dc:date>2023-11-15T09:42:40</dc:date>
            </office:change-info>
          </text:insertion>
        </text:changed-region>
        <text:changed-region xml:id="ct1256699975168" text:id="ct1256699975168">
          <text:deletion>
            <office:change-info>
              <dc:creator>作者不明</dc:creator>
              <dc:date>2023-11-15T09:43:54</dc:date>
            </office:change-info>
            <text:p text:style-name="P25">。</text:p>
          </text:deletion>
        </text:changed-region>
        <text:changed-region xml:id="ct1256699971568" text:id="ct1256699971568">
          <text:format-change>
            <office:change-info>
              <dc:creator>作者不明</dc:creator>
              <dc:date>2024-01-03T13:36:34</dc:date>
            </office:change-info>
          </text:format-change>
        </text:changed-region>
        <text:changed-region xml:id="ct1256699976128" text:id="ct1256699976128">
          <text:deletion>
            <office:change-info>
              <dc:creator>作者不明</dc:creator>
              <dc:date>2023-05-07T13:09:33</dc:date>
            </office:change-info>
            <text:p text:style-name="P8"><text:span text:style-name="預設段落字型"><text:span text:style-name="T22">（</text:span></text:span></text:p>
          </text:deletion>
        </text:changed-region>
        <text:changed-region xml:id="ct1256699976608" text:id="ct1256699976608">
          <text:insertion>
            <office:change-info>
              <dc:creator>作者不明</dc:creator>
              <dc:date>2023-05-07T13:09:36</dc:date>
            </office:change-info>
          </text:insertion>
        </text:changed-region>
        <text:changed-region xml:id="ct1256699965088" text:id="ct1256699965088">
          <text:format-change>
            <office:change-info>
              <dc:creator>作者不明</dc:creator>
              <dc:date>2024-01-03T13:36:34</dc:date>
            </office:change-info>
          </text:format-change>
        </text:changed-region>
        <text:changed-region xml:id="ct1256699973008" text:id="ct1256699973008">
          <text:deletion>
            <office:change-info>
              <dc:creator>作者不明</dc:creator>
              <dc:date>2023-05-07T13:09:54</dc:date>
            </office:change-info>
            <text:p text:style-name="P8"><text:span text:style-name="預設段落字型"><text:span text:style-name="T41">）</text:span></text:span></text:p>
          </text:deletion>
        </text:changed-region>
        <text:changed-region xml:id="ct1256699976848" text:id="ct1256699976848">
          <text:deletion>
            <office:change-info>
              <dc:creator>作者不明</dc:creator>
              <dc:date>2023-08-04T16:22:35</dc:date>
            </office:change-info>
            <text:p text:style-name="P8"><text:span text:style-name="預設段落字型"><text:span text:style-name="T41">Na</text:span></text:span><text:span text:style-name="預設段落字型"><text:span text:style-name="T40">2</text:span></text:span><text:span text:style-name="預設段落字型"><text:span text:style-name="T41">CO</text:span></text:span><text:span text:style-name="預設段落字型"><text:span text:style-name="T40">3</text:span></text:span></text:p>
          </text:deletion>
        </text:changed-region>
        <text:changed-region xml:id="ct1256699963888" text:id="ct1256699963888">
          <text:deletion>
            <office:change-info>
              <dc:creator>作者不明</dc:creator>
              <dc:date>2023-05-07T13:09:45</dc:date>
            </office:change-info>
            <text:p text:style-name="P8"><text:span text:style-name="預設段落字型"><text:span text:style-name="T41">，</text:span></text:span></text:p>
          </text:deletion>
        </text:changed-region>
        <text:changed-region xml:id="ct1256699966048" text:id="ct1256699966048">
          <text:insertion>
            <office:change-info>
              <dc:creator>作者不明</dc:creator>
              <dc:date>2023-05-07T13:09:54</dc:date>
            </office:change-info>
          </text:insertion>
        </text:changed-region>
        <text:changed-region xml:id="ct1256699965328" text:id="ct1256699965328">
          <text:format-change>
            <office:change-info>
              <dc:creator>作者不明</dc:creator>
              <dc:date>2024-01-03T13:36:34</dc:date>
            </office:change-info>
          </text:format-change>
        </text:changed-region>
        <text:changed-region xml:id="ct1256699967728" text:id="ct1256699967728">
          <text:insertion>
            <office:change-info>
              <dc:creator>作者不明</dc:creator>
              <dc:date>2023-05-07T13:10:16</dc:date>
            </office:change-info>
          </text:insertion>
        </text:changed-region>
        <text:changed-region xml:id="ct1256699974208" text:id="ct1256699974208">
          <text:format-change>
            <office:change-info>
              <dc:creator>作者不明</dc:creator>
              <dc:date>2024-01-03T13:36:34</dc:date>
            </office:change-info>
          </text:format-change>
        </text:changed-region>
        <text:changed-region xml:id="ct1256699964128" text:id="ct1256699964128">
          <text:insertion>
            <office:change-info>
              <dc:creator>作者不明</dc:creator>
              <dc:date>2023-05-07T13:10:17</dc:date>
            </office:change-info>
          </text:insertion>
        </text:changed-region>
        <text:changed-region xml:id="ct1256699977088" text:id="ct1256699977088">
          <text:format-change>
            <office:change-info>
              <dc:creator>作者不明</dc:creator>
              <dc:date>2024-01-03T13:36:34</dc:date>
            </office:change-info>
          </text:format-change>
        </text:changed-region>
        <text:changed-region xml:id="ct1256699977328" text:id="ct1256699977328">
          <text:insertion>
            <office:change-info>
              <dc:creator>作者不明</dc:creator>
              <dc:date>2023-05-07T13:10:13</dc:date>
            </office:change-info>
          </text:insertion>
        </text:changed-region>
        <text:changed-region xml:id="ct1256699966288" text:id="ct1256699966288">
          <text:format-change>
            <office:change-info>
              <dc:creator>作者不明</dc:creator>
              <dc:date>2024-01-03T13:36:34</dc:date>
            </office:change-info>
          </text:format-change>
        </text:changed-region>
        <text:changed-region xml:id="ct1256699977808" text:id="ct1256699977808">
          <text:deletion>
            <office:change-info>
              <dc:creator>作者不明</dc:creator>
              <dc:date>2023-05-29T10:51:41</dc:date>
            </office:change-info>
            <text:p text:style-name="P7"><text:span text:style-name="預設段落字型"><text:span text:style-name="T22">（</text:span></text:span></text:p>
          </text:deletion>
        </text:changed-region>
        <text:changed-region xml:id="ct1256699967008" text:id="ct1256699967008">
          <text:insertion>
            <office:change-info>
              <dc:creator>作者不明</dc:creator>
              <dc:date>2023-05-29T10:51:59</dc:date>
            </office:change-info>
          </text:insertion>
        </text:changed-region>
        <text:changed-region xml:id="ct1256699973728" text:id="ct1256699973728">
          <text:format-change>
            <office:change-info>
              <dc:creator>作者不明</dc:creator>
              <dc:date>2024-01-03T13:36:34</dc:date>
            </office:change-info>
          </text:format-change>
        </text:changed-region>
        <text:changed-region xml:id="ct1256699965568" text:id="ct1256699965568">
          <text:deletion>
            <office:change-info>
              <dc:creator>作者不明</dc:creator>
              <dc:date>2023-05-29T10:52:05</dc:date>
            </office:change-info>
            <text:p text:style-name="P7"><text:span text:style-name="預設段落字型"><text:span text:style-name="T41">）</text:span></text:span></text:p>
          </text:deletion>
        </text:changed-region>
        <text:changed-region xml:id="ct1256699963168" text:id="ct1256699963168">
          <text:deletion>
            <office:change-info>
              <dc:creator>作者不明</dc:creator>
              <dc:date>2023-08-04T16:22:39</dc:date>
            </office:change-info>
            <text:p text:style-name="P7"><text:span text:style-name="預設段落字型"><text:span text:style-name="T41">，NaHCO</text:span></text:span><text:span text:style-name="預設段落字型"><text:span text:style-name="T40">3</text:span></text:span></text:p>
          </text:deletion>
        </text:changed-region>
        <text:changed-region xml:id="ct1256699967248" text:id="ct1256699967248">
          <text:insertion>
            <office:change-info>
              <dc:creator>作者不明</dc:creator>
              <dc:date>2023-05-29T10:52:05</dc:date>
            </office:change-info>
          </text:insertion>
        </text:changed-region>
        <text:changed-region xml:id="ct1256699970368" text:id="ct1256699970368">
          <text:format-change>
            <office:change-info>
              <dc:creator>作者不明</dc:creator>
              <dc:date>2024-01-03T13:36:34</dc:date>
            </office:change-info>
          </text:format-change>
        </text:changed-region>
        <text:changed-region xml:id="ct1256699963408" text:id="ct1256699963408">
          <text:insertion>
            <office:change-info>
              <dc:creator>作者不明</dc:creator>
              <dc:date>2023-04-20T14:52:20</dc:date>
            </office:change-info>
          </text:insertion>
        </text:changed-region>
        <text:changed-region xml:id="ct1256699966768" text:id="ct1256699966768">
          <text:format-change>
            <office:change-info>
              <dc:creator>作者不明</dc:creator>
              <dc:date>2024-01-03T13:36:34</dc:date>
            </office:change-info>
          </text:format-change>
        </text:changed-region>
        <text:changed-region xml:id="ct1256699973968" text:id="ct1256699973968">
          <text:insertion>
            <office:change-info>
              <dc:creator>作者不明</dc:creator>
              <dc:date>2023-05-07T13:10:53</dc:date>
            </office:change-info>
          </text:insertion>
        </text:changed-region>
        <text:changed-region xml:id="ct1256699970608" text:id="ct1256699970608">
          <text:format-change>
            <office:change-info>
              <dc:creator>作者不明</dc:creator>
              <dc:date>2024-01-03T13:36:34</dc:date>
            </office:change-info>
          </text:format-change>
        </text:changed-region>
        <text:changed-region xml:id="ct1256699967488" text:id="ct1256699967488">
          <text:deletion>
            <office:change-info>
              <dc:creator>作者不明</dc:creator>
              <dc:date>2023-05-09T14:21:21</dc:date>
            </office:change-info>
            <text:p text:style-name="P26"><text:span text:style-name="T13">試藥級</text:span></text:p>
          </text:deletion>
        </text:changed-region>
        <text:changed-region xml:id="ct1256699967968" text:id="ct1256699967968">
          <text:format-change>
            <office:change-info>
              <dc:creator>作者不明</dc:creator>
              <dc:date>2024-01-03T13:36:34</dc:date>
            </office:change-info>
          </text:format-change>
        </text:changed-region>
        <text:changed-region xml:id="ct1256699968208" text:id="ct1256699968208">
          <text:insertion>
            <office:change-info>
              <dc:creator>作者不明</dc:creator>
              <dc:date>2023-05-29T11:02:23</dc:date>
            </office:change-info>
          </text:insertion>
        </text:changed-region>
        <text:changed-region xml:id="ct1256699968448" text:id="ct1256699968448">
          <text:format-change>
            <office:change-info>
              <dc:creator>作者不明</dc:creator>
              <dc:date>2024-01-03T13:36:34</dc:date>
            </office:change-info>
          </text:format-change>
        </text:changed-region>
        <text:changed-region xml:id="ct1256699974688" text:id="ct1256699974688">
          <text:deletion>
            <office:change-info>
              <dc:creator>作者不明</dc:creator>
              <dc:date>2023-05-07T13:11:10</dc:date>
            </office:change-info>
            <text:p text:style-name="P26">，此溶液濃度為 1000 mg C/L </text:p>
          </text:deletion>
        </text:changed-region>
        <text:changed-region xml:id="ct1256699968688" text:id="ct1256699968688">
          <text:format-change>
            <office:change-info>
              <dc:creator>作者不明</dc:creator>
              <dc:date>2024-01-03T13:36:34</dc:date>
            </office:change-info>
          </text:format-change>
        </text:changed-region>
        <text:changed-region xml:id="ct1256699969648" text:id="ct1256699969648">
          <text:deletion>
            <office:change-info>
              <dc:creator>作者不明</dc:creator>
              <dc:date>2023-05-09T14:19:34</dc:date>
            </office:change-info>
            <text:p text:style-name="P26"><text:span text:style-name="T13">亦可用其他具有合適純度、穩定度及溶解度的無機碳鹽化合物配製此溶液。</text:span></text:p>
          </text:deletion>
        </text:changed-region>
        <text:changed-region xml:id="ct1256699969888" text:id="ct1256699969888">
          <text:format-change>
            <office:change-info>
              <dc:creator>作者不明</dc:creator>
              <dc:date>2024-01-03T13:36:34</dc:date>
            </office:change-info>
          </text:format-change>
        </text:changed-region>
        <text:changed-region xml:id="ct1256699970848" text:id="ct1256699970848">
          <text:insertion>
            <office:change-info>
              <dc:creator>作者不明</dc:creator>
              <dc:date>2023-11-15T09:44:38</dc:date>
            </office:change-info>
          </text:insertion>
        </text:changed-region>
        <text:changed-region xml:id="ct1256699970128" text:id="ct1256699970128">
          <text:format-change>
            <office:change-info>
              <dc:creator>作者不明</dc:creator>
              <dc:date>2024-01-03T13:36:34</dc:date>
            </office:change-info>
          </text:format-change>
        </text:changed-region>
        <text:changed-region xml:id="ct1256699971088" text:id="ct1256699971088">
          <text:deletion>
            <office:change-info>
              <dc:creator>作者不明</dc:creator>
              <dc:date>2023-05-07T13:12:57</dc:date>
            </office:change-info>
            <text:p text:style-name="P22"><text:s/></text:p>
          </text:deletion>
        </text:changed-region>
        <text:changed-region xml:id="ct1256699971328" text:id="ct1256699971328">
          <text:format-change>
            <office:change-info>
              <dc:creator>作者不明</dc:creator>
              <dc:date>2024-01-03T13:36:34</dc:date>
            </office:change-info>
          </text:format-change>
        </text:changed-region>
        <text:changed-region xml:id="ct1256699985248" text:id="ct1256699985248">
          <text:deletion>
            <office:change-info>
              <dc:creator>作者不明</dc:creator>
              <dc:date>2023-05-29T11:16:13</dc:date>
            </office:change-info>
            <text:p text:style-name="P61">1.</text:p>
          </text:deletion>
        </text:changed-region>
        <text:changed-region xml:id="ct1256699988848" text:id="ct1256699988848">
          <text:format-change>
            <office:change-info>
              <dc:creator>作者不明</dc:creator>
              <dc:date>2024-01-03T13:36:34</dc:date>
            </office:change-info>
          </text:format-change>
        </text:changed-region>
        <text:changed-region xml:id="ct1256699979728" text:id="ct1256699979728">
          <text:deletion>
            <office:change-info>
              <dc:creator>作者不明</dc:creator>
              <dc:date>2023-08-07T08:53:49</dc:date>
            </office:change-info>
            <text:p text:style-name="P61">10% </text:p>
          </text:deletion>
        </text:changed-region>
        <text:changed-region xml:id="ct1256699985728" text:id="ct1256699985728">
          <text:format-change>
            <office:change-info>
              <dc:creator>作者不明</dc:creator>
              <dc:date>2024-01-03T13:36:34</dc:date>
            </office:change-info>
          </text:format-change>
        </text:changed-region>
        <text:changed-region xml:id="ct1256699982608" text:id="ct1256699982608">
          <text:deletion>
            <office:change-info>
              <dc:creator>作者不明</dc:creator>
              <dc:date>2023-05-07T13:13:53</dc:date>
            </office:change-info>
            <text:p text:style-name="P61">（</text:p>
          </text:deletion>
        </text:changed-region>
        <text:changed-region xml:id="ct1256699992688" text:id="ct1256699992688">
          <text:insertion>
            <office:change-info>
              <dc:creator>作者不明</dc:creator>
              <dc:date>2023-08-07T08:53:15</dc:date>
            </office:change-info>
          </text:insertion>
        </text:changed-region>
        <text:changed-region xml:id="ct1256699987168" text:id="ct1256699987168">
          <text:deletion>
            <office:change-info>
              <dc:creator>作者不明</dc:creator>
              <dc:date>2023-08-07T08:53:58</dc:date>
            </office:change-info>
            <text:p text:style-name="P61">Sodium peroxydisulfate</text:p>
          </text:deletion>
        </text:changed-region>
        <text:changed-region xml:id="ct1256699983328" text:id="ct1256699983328">
          <text:deletion>
            <office:change-info>
              <dc:creator>作者不明</dc:creator>
              <dc:date>2023-05-07T13:14:02</dc:date>
            </office:change-info>
            <text:p text:style-name="P61">，</text:p>
          </text:deletion>
        </text:changed-region>
        <text:changed-region xml:id="ct1256699983088" text:id="ct1256699983088">
          <text:deletion>
            <office:change-info>
              <dc:creator>作者不明</dc:creator>
              <dc:date>2023-08-07T08:53:58</dc:date>
            </office:change-info>
            <text:p text:style-name="P61">10%</text:p>
          </text:deletion>
        </text:changed-region>
        <text:changed-region xml:id="ct1256699985968" text:id="ct1256699985968">
          <text:deletion>
            <office:change-info>
              <dc:creator>作者不明</dc:creator>
              <dc:date>2023-05-07T13:14:06</dc:date>
            </office:change-info>
            <text:p text:style-name="P61">）</text:p>
          </text:deletion>
        </text:changed-region>
        <text:changed-region xml:id="ct1256699978048" text:id="ct1256699978048">
          <text:deletion>
            <office:change-info>
              <dc:creator>作者不明</dc:creator>
              <dc:date>2023-08-07T08:54:03</dc:date>
            </office:change-info>
            <text:p text:style-name="P61">，</text:p>
          </text:deletion>
        </text:changed-region>
        <text:changed-region xml:id="ct1256699988128" text:id="ct1256699988128">
          <text:format-change>
            <office:change-info>
              <dc:creator>作者不明</dc:creator>
              <dc:date>2024-01-03T13:36:34</dc:date>
            </office:change-info>
          </text:format-change>
        </text:changed-region>
        <text:changed-region xml:id="ct1256699988368" text:id="ct1256699988368">
          <text:deletion>
            <office:change-info>
              <dc:creator>作者不明</dc:creator>
              <dc:date>2023-05-07T13:13:19</dc:date>
            </office:change-info>
            <text:p text:style-name="P61"><text:s/></text:p>
          </text:deletion>
        </text:changed-region>
        <text:changed-region xml:id="ct1256690788768" text:id="ct1256690788768">
          <text:format-change>
            <office:change-info>
              <dc:creator>作者不明</dc:creator>
              <dc:date>2024-01-03T13:36:34</dc:date>
            </office:change-info>
          </text:format-change>
        </text:changed-region>
        <text:changed-region xml:id="ct1256690796448" text:id="ct1256690796448">
          <text:deletion>
            <office:change-info>
              <dc:creator>作者不明</dc:creator>
              <dc:date>2023-05-07T13:13:20</dc:date>
            </office:change-info>
            <text:p text:style-name="P61"><text:s/></text:p>
          </text:deletion>
        </text:changed-region>
        <text:changed-region xml:id="ct1256690790688" text:id="ct1256690790688">
          <text:format-change>
            <office:change-info>
              <dc:creator>作者不明</dc:creator>
              <dc:date>2024-01-03T13:36:34</dc:date>
            </office:change-info>
          </text:format-change>
        </text:changed-region>
        <text:changed-region xml:id="ct1256690792848" text:id="ct1256690792848">
          <text:insertion>
            <office:change-info>
              <dc:creator>作者不明</dc:creator>
              <dc:date>2023-08-07T08:54:06</dc:date>
            </office:change-info>
          </text:insertion>
        </text:changed-region>
        <text:changed-region xml:id="ct1256690789728" text:id="ct1256690789728">
          <text:format-change>
            <office:change-info>
              <dc:creator>作者不明</dc:creator>
              <dc:date>2024-01-03T13:36:34</dc:date>
            </office:change-info>
          </text:format-change>
        </text:changed-region>
        <text:changed-region xml:id="ct1256690793088" text:id="ct1256690793088">
          <text:deletion>
            <office:change-info>
              <dc:creator>作者不明</dc:creator>
              <dc:date>2023-05-07T13:13:31</dc:date>
            </office:change-info>
            <text:p text:style-name="P61"><text:s/></text:p>
          </text:deletion>
        </text:changed-region>
        <text:changed-region xml:id="ct1256690792608" text:id="ct1256690792608">
          <text:format-change>
            <office:change-info>
              <dc:creator>作者不明</dc:creator>
              <dc:date>2024-01-03T13:36:34</dc:date>
            </office:change-info>
          </text:format-change>
        </text:changed-region>
        <text:changed-region xml:id="ct1256690791168" text:id="ct1256690791168">
          <text:insertion>
            <office:change-info>
              <dc:creator>作者不明</dc:creator>
              <dc:date>2023-05-29T11:02:32</dc:date>
            </office:change-info>
          </text:insertion>
        </text:changed-region>
        <text:changed-region xml:id="ct1256690795728" text:id="ct1256690795728">
          <text:format-change>
            <office:change-info>
              <dc:creator>作者不明</dc:creator>
              <dc:date>2024-01-03T13:36:34</dc:date>
            </office:change-info>
          </text:format-change>
        </text:changed-region>
        <text:changed-region xml:id="ct1256690797888" text:id="ct1256690797888">
          <text:deletion>
            <office:change-info>
              <dc:creator>作者不明</dc:creator>
              <dc:date>2023-05-29T11:16:16</dc:date>
            </office:change-info>
            <text:p text:style-name="P54">2.</text:p>
          </text:deletion>
        </text:changed-region>
        <text:changed-region xml:id="ct1256690792128" text:id="ct1256690792128">
          <text:format-change>
            <office:change-info>
              <dc:creator>作者不明</dc:creator>
              <dc:date>2024-01-03T13:36:34</dc:date>
            </office:change-info>
          </text:format-change>
        </text:changed-region>
        <text:changed-region xml:id="ct1256690788048" text:id="ct1256690788048">
          <text:deletion>
            <office:change-info>
              <dc:creator>作者不明</dc:creator>
              <dc:date>2023-08-07T08:55:03</dc:date>
            </office:change-info>
            <text:p text:style-name="P54">15% </text:p>
          </text:deletion>
        </text:changed-region>
        <text:changed-region xml:id="ct1256690783248" text:id="ct1256690783248">
          <text:format-change>
            <office:change-info>
              <dc:creator>作者不明</dc:creator>
              <dc:date>2024-01-03T13:36:34</dc:date>
            </office:change-info>
          </text:format-change>
        </text:changed-region>
        <text:changed-region xml:id="ct1256690791408" text:id="ct1256690791408">
          <text:deletion>
            <office:change-info>
              <dc:creator>作者不明</dc:creator>
              <dc:date>2023-05-07T13:14:23</dc:date>
            </office:change-info>
            <text:p text:style-name="P54">（</text:p>
          </text:deletion>
        </text:changed-region>
        <text:changed-region xml:id="ct1256690787808" text:id="ct1256690787808">
          <text:insertion>
            <office:change-info>
              <dc:creator>作者不明</dc:creator>
              <dc:date>2023-08-07T08:54:54</dc:date>
            </office:change-info>
          </text:insertion>
        </text:changed-region>
        <text:changed-region xml:id="ct1256690793808" text:id="ct1256690793808">
          <text:deletion>
            <office:change-info>
              <dc:creator>作者不明</dc:creator>
              <dc:date>2023-08-07T08:55:11</dc:date>
            </office:change-info>
            <text:p text:style-name="P54">Ammonium </text:p>
          </text:deletion>
        </text:changed-region>
        <text:changed-region xml:id="ct1256690785888" text:id="ct1256690785888">
          <text:deletion>
            <office:change-info>
              <dc:creator>作者不明</dc:creator>
              <dc:date>2023-05-07T13:13:41</dc:date>
            </office:change-info>
            <text:p text:style-name="P54">p</text:p>
          </text:deletion>
        </text:changed-region>
        <text:changed-region xml:id="ct1256690793568" text:id="ct1256690793568">
          <text:deletion>
            <office:change-info>
              <dc:creator>作者不明</dc:creator>
              <dc:date>2023-08-07T08:55:11</dc:date>
            </office:change-info>
            <text:p text:style-name="P54">eroxydisulfate</text:p>
          </text:deletion>
        </text:changed-region>
        <text:changed-region xml:id="ct1256690796928" text:id="ct1256690796928">
          <text:deletion>
            <office:change-info>
              <dc:creator>作者不明</dc:creator>
              <dc:date>2023-05-07T13:15:31</dc:date>
            </office:change-info>
            <text:p text:style-name="P54">，</text:p>
          </text:deletion>
        </text:changed-region>
        <text:changed-region xml:id="ct1256690795008" text:id="ct1256690795008">
          <text:deletion>
            <office:change-info>
              <dc:creator>作者不明</dc:creator>
              <dc:date>2023-08-07T08:55:11</dc:date>
            </office:change-info>
            <text:p text:style-name="P54">15%</text:p>
          </text:deletion>
        </text:changed-region>
        <text:changed-region xml:id="ct1256690793328" text:id="ct1256690793328">
          <text:deletion>
            <office:change-info>
              <dc:creator>作者不明</dc:creator>
              <dc:date>2023-05-07T13:15:35</dc:date>
            </office:change-info>
            <text:p text:style-name="P54">）</text:p>
          </text:deletion>
        </text:changed-region>
        <text:changed-region xml:id="ct1256690788288" text:id="ct1256690788288">
          <text:deletion>
            <office:change-info>
              <dc:creator>作者不明</dc:creator>
              <dc:date>2023-08-07T08:55:57</dc:date>
            </office:change-info>
            <text:p text:style-name="P54">，</text:p>
          </text:deletion>
        </text:changed-region>
        <text:changed-region xml:id="ct1256690794288" text:id="ct1256690794288">
          <text:format-change>
            <office:change-info>
              <dc:creator>作者不明</dc:creator>
              <dc:date>2024-01-03T13:36:34</dc:date>
            </office:change-info>
          </text:format-change>
        </text:changed-region>
        <text:changed-region xml:id="ct1256690785648" text:id="ct1256690785648">
          <text:deletion>
            <office:change-info>
              <dc:creator>作者不明</dc:creator>
              <dc:date>2023-05-07T13:15:43</dc:date>
            </office:change-info>
            <text:p text:style-name="P54"><text:s/></text:p>
          </text:deletion>
        </text:changed-region>
        <text:changed-region xml:id="ct1256690794528" text:id="ct1256690794528">
          <text:format-change>
            <office:change-info>
              <dc:creator>作者不明</dc:creator>
              <dc:date>2024-01-03T13:36:34</dc:date>
            </office:change-info>
          </text:format-change>
        </text:changed-region>
        <text:changed-region xml:id="ct1256690796688" text:id="ct1256690796688">
          <text:deletion>
            <office:change-info>
              <dc:creator>作者不明</dc:creator>
              <dc:date>2023-05-07T13:15:45</dc:date>
            </office:change-info>
            <text:p text:style-name="P54"><text:s/></text:p>
          </text:deletion>
        </text:changed-region>
        <text:changed-region xml:id="ct1256690786368" text:id="ct1256690786368">
          <text:format-change>
            <office:change-info>
              <dc:creator>作者不明</dc:creator>
              <dc:date>2024-01-03T13:36:34</dc:date>
            </office:change-info>
          </text:format-change>
        </text:changed-region>
        <text:changed-region xml:id="ct1256690786128" text:id="ct1256690786128">
          <text:insertion>
            <office:change-info>
              <dc:creator>作者不明</dc:creator>
              <dc:date>2023-08-07T08:55:15</dc:date>
            </office:change-info>
          </text:insertion>
        </text:changed-region>
        <text:changed-region xml:id="ct1256690795968" text:id="ct1256690795968">
          <text:format-change>
            <office:change-info>
              <dc:creator>作者不明</dc:creator>
              <dc:date>2024-01-03T13:36:34</dc:date>
            </office:change-info>
          </text:format-change>
        </text:changed-region>
        <text:changed-region xml:id="ct1256690784688" text:id="ct1256690784688">
          <text:deletion>
            <office:change-info>
              <dc:creator>作者不明</dc:creator>
              <dc:date>2023-05-07T13:15:48</dc:date>
            </office:change-info>
            <text:p text:style-name="P54"><text:s/></text:p>
          </text:deletion>
        </text:changed-region>
        <text:changed-region xml:id="ct1256690796208" text:id="ct1256690796208">
          <text:format-change>
            <office:change-info>
              <dc:creator>作者不明</dc:creator>
              <dc:date>2024-01-03T13:36:34</dc:date>
            </office:change-info>
          </text:format-change>
        </text:changed-region>
        <text:changed-region xml:id="ct1256690798128" text:id="ct1256690798128">
          <text:insertion>
            <office:change-info>
              <dc:creator>作者不明</dc:creator>
              <dc:date>2023-05-29T11:02:33</dc:date>
            </office:change-info>
          </text:insertion>
        </text:changed-region>
        <text:changed-region xml:id="ct1256690783008" text:id="ct1256690783008">
          <text:format-change>
            <office:change-info>
              <dc:creator>作者不明</dc:creator>
              <dc:date>2024-01-03T13:36:34</dc:date>
            </office:change-info>
          </text:format-change>
        </text:changed-region>
        <text:changed-region xml:id="ct1256690783488" text:id="ct1256690783488">
          <text:deletion>
            <office:change-info>
              <dc:creator>作者不明</dc:creator>
              <dc:date>2023-05-29T11:16:20</dc:date>
            </office:change-info>
            <text:p text:style-name="P54">3.</text:p>
          </text:deletion>
        </text:changed-region>
        <text:changed-region xml:id="ct1256690783728" text:id="ct1256690783728">
          <text:format-change>
            <office:change-info>
              <dc:creator>作者不明</dc:creator>
              <dc:date>2024-01-03T13:36:34</dc:date>
            </office:change-info>
          </text:format-change>
        </text:changed-region>
        <text:changed-region xml:id="ct1256690783968" text:id="ct1256690783968">
          <text:deletion>
            <office:change-info>
              <dc:creator>作者不明</dc:creator>
              <dc:date>2023-08-07T08:56:26</dc:date>
            </office:change-info>
            <text:p text:style-name="P54">2% </text:p>
          </text:deletion>
        </text:changed-region>
        <text:changed-region xml:id="ct1256690784208" text:id="ct1256690784208">
          <text:format-change>
            <office:change-info>
              <dc:creator>作者不明</dc:creator>
              <dc:date>2024-01-03T13:36:34</dc:date>
            </office:change-info>
          </text:format-change>
        </text:changed-region>
        <text:changed-region xml:id="ct1256690784448" text:id="ct1256690784448">
          <text:deletion>
            <office:change-info>
              <dc:creator>作者不明</dc:creator>
              <dc:date>2023-05-07T13:15:59</dc:date>
            </office:change-info>
            <text:p text:style-name="P54">（</text:p>
          </text:deletion>
        </text:changed-region>
        <text:changed-region xml:id="ct1256690785408" text:id="ct1256690785408">
          <text:insertion>
            <office:change-info>
              <dc:creator>作者不明</dc:creator>
              <dc:date>2023-08-07T08:56:18</dc:date>
            </office:change-info>
          </text:insertion>
        </text:changed-region>
        <text:changed-region xml:id="ct1256690813488" text:id="ct1256690813488">
          <text:deletion>
            <office:change-info>
              <dc:creator>作者不明</dc:creator>
              <dc:date>2023-08-07T08:56:36</dc:date>
            </office:change-info>
            <text:p text:style-name="P54">Potassium peroxydisulfate</text:p>
          </text:deletion>
        </text:changed-region>
        <text:changed-region xml:id="ct1256690787568" text:id="ct1256690787568">
          <text:deletion>
            <office:change-info>
              <dc:creator>作者不明</dc:creator>
              <dc:date>2023-05-07T13:16:07</dc:date>
            </office:change-info>
            <text:p text:style-name="P54">，</text:p>
          </text:deletion>
        </text:changed-region>
        <text:changed-region xml:id="ct1256690787088" text:id="ct1256690787088">
          <text:deletion>
            <office:change-info>
              <dc:creator>作者不明</dc:creator>
              <dc:date>2023-08-07T08:56:36</dc:date>
            </office:change-info>
            <text:p text:style-name="P54">2%</text:p>
          </text:deletion>
        </text:changed-region>
        <text:changed-region xml:id="ct1256690786848" text:id="ct1256690786848">
          <text:deletion>
            <office:change-info>
              <dc:creator>作者不明</dc:creator>
              <dc:date>2023-05-07T13:16:11</dc:date>
            </office:change-info>
            <text:p text:style-name="P54">）</text:p>
          </text:deletion>
        </text:changed-region>
        <text:changed-region xml:id="ct1256690786608" text:id="ct1256690786608">
          <text:deletion>
            <office:change-info>
              <dc:creator>作者不明</dc:creator>
              <dc:date>2023-08-07T08:56:44</dc:date>
            </office:change-info>
            <text:p text:style-name="P54">，</text:p>
          </text:deletion>
        </text:changed-region>
        <text:changed-region xml:id="ct1256690807968" text:id="ct1256690807968">
          <text:format-change>
            <office:change-info>
              <dc:creator>作者不明</dc:creator>
              <dc:date>2024-01-03T13:36:34</dc:date>
            </office:change-info>
          </text:format-change>
        </text:changed-region>
        <text:changed-region xml:id="ct1256690812048" text:id="ct1256690812048">
          <text:deletion>
            <office:change-info>
              <dc:creator>作者不明</dc:creator>
              <dc:date>2023-05-07T13:16:31</dc:date>
            </office:change-info>
            <text:p text:style-name="P54"><text:s/></text:p>
          </text:deletion>
        </text:changed-region>
        <text:changed-region xml:id="ct1256690810608" text:id="ct1256690810608">
          <text:format-change>
            <office:change-info>
              <dc:creator>作者不明</dc:creator>
              <dc:date>2024-01-03T13:36:34</dc:date>
            </office:change-info>
          </text:format-change>
        </text:changed-region>
        <text:changed-region xml:id="ct1256690798368" text:id="ct1256690798368">
          <text:insertion>
            <office:change-info>
              <dc:creator>作者不明</dc:creator>
              <dc:date>2023-08-07T08:56:40</dc:date>
            </office:change-info>
          </text:insertion>
        </text:changed-region>
        <text:changed-region xml:id="ct1256690800048" text:id="ct1256690800048">
          <text:format-change>
            <office:change-info>
              <dc:creator>作者不明</dc:creator>
              <dc:date>2024-01-03T13:36:34</dc:date>
            </office:change-info>
          </text:format-change>
        </text:changed-region>
        <text:changed-region xml:id="ct1256690807488" text:id="ct1256690807488">
          <text:deletion>
            <office:change-info>
              <dc:creator>作者不明</dc:creator>
              <dc:date>2023-05-07T13:16:29</dc:date>
            </office:change-info>
            <text:p text:style-name="P54"><text:s/></text:p>
          </text:deletion>
        </text:changed-region>
        <text:changed-region xml:id="ct1256690806288" text:id="ct1256690806288">
          <text:format-change>
            <office:change-info>
              <dc:creator>作者不明</dc:creator>
              <dc:date>2024-01-03T13:36:34</dc:date>
            </office:change-info>
          </text:format-change>
        </text:changed-region>
        <text:changed-region xml:id="ct1256690805088" text:id="ct1256690805088">
          <text:insertion>
            <office:change-info>
              <dc:creator>作者不明</dc:creator>
              <dc:date>2023-05-29T11:02:35</dc:date>
            </office:change-info>
          </text:insertion>
        </text:changed-region>
        <text:changed-region xml:id="ct1256690811328" text:id="ct1256690811328">
          <text:format-change>
            <office:change-info>
              <dc:creator>作者不明</dc:creator>
              <dc:date>2024-01-03T13:36:34</dc:date>
            </office:change-info>
          </text:format-change>
        </text:changed-region>
        <text:changed-region xml:id="ct1256690810368" text:id="ct1256690810368">
          <text:deletion>
            <office:change-info>
              <dc:creator>作者不明</dc:creator>
              <dc:date>2023-04-25T14:59:48</dc:date>
            </office:change-info>
            <text:p text:style-name="P20">及</text:p>
          </text:deletion>
        </text:changed-region>
        <text:changed-region xml:id="ct1256690809648" text:id="ct1256690809648">
          <text:insertion>
            <office:change-info>
              <dc:creator>作者不明</dc:creator>
              <dc:date>2023-04-25T14:59:48</dc:date>
            </office:change-info>
          </text:insertion>
        </text:changed-region>
        <text:changed-region xml:id="ct1256690806528" text:id="ct1256690806528">
          <text:format-change>
            <office:change-info>
              <dc:creator>作者不明</dc:creator>
              <dc:date>2024-01-03T13:36:34</dc:date>
            </office:change-info>
          </text:format-change>
        </text:changed-region>
        <text:changed-region xml:id="ct1256690808928" text:id="ct1256690808928">
          <text:deletion>
            <office:change-info>
              <dc:creator>作者不明</dc:creator>
              <dc:date>2023-11-15T09:48:58</dc:date>
            </office:change-info>
            <text:p text:style-name="P22"><text:span text:style-name="T13">，所用瓶蓋以厚的矽膠被覆鐵氟龍的墊片封瓶，</text:span></text:p>
          </text:deletion>
        </text:changed-region>
        <text:changed-region xml:id="ct1256690801968" text:id="ct1256690801968">
          <text:deletion>
            <office:change-info>
              <dc:creator>作者不明</dc:creator>
              <dc:date>2023-05-09T14:23:08</dc:date>
            </office:change-info>
            <text:p text:style-name="P22"><text:span text:style-name="T13">並</text:span></text:p>
          </text:deletion>
        </text:changed-region>
        <text:changed-region xml:id="ct1256690808688" text:id="ct1256690808688">
          <text:deletion>
            <office:change-info>
              <dc:creator>作者不明</dc:creator>
              <dc:date>2023-11-15T09:48:58</dc:date>
            </office:change-info>
            <text:p text:style-name="P22"><text:span text:style-name="T13">且</text:span></text:p>
          </text:deletion>
        </text:changed-region>
        <text:changed-region xml:id="ct1256690810848" text:id="ct1256690810848">
          <text:deletion>
            <office:change-info>
              <dc:creator>作者不明</dc:creator>
              <dc:date>2023-05-09T14:23:09</dc:date>
            </office:change-info>
            <text:p text:style-name="P22"><text:span text:style-name="T13">是</text:span></text:p>
          </text:deletion>
        </text:changed-region>
        <text:changed-region xml:id="ct1256690812288" text:id="ct1256690812288">
          <text:deletion>
            <office:change-info>
              <dc:creator>作者不明</dc:creator>
              <dc:date>2023-11-15T09:48:58</dc:date>
            </office:change-info>
            <text:p text:style-name="P22"><text:span text:style-name="T13">開口式，能呈正壓式密封</text:span></text:p>
          </text:deletion>
        </text:changed-region>
        <text:changed-region xml:id="ct1256690803408" text:id="ct1256690803408">
          <text:format-change>
            <office:change-info>
              <dc:creator>作者不明</dc:creator>
              <dc:date>2024-01-03T13:36:34</dc:date>
            </office:change-info>
          </text:format-change>
        </text:changed-region>
        <text:changed-region xml:id="ct1256690808208" text:id="ct1256690808208">
          <text:deletion>
            <office:change-info>
              <dc:creator>作者不明</dc:creator>
              <dc:date>2023-05-09T14:24:44</dc:date>
            </office:change-info>
            <text:p text:style-name="P27"><text:span text:style-name="T13">果</text:span></text:p>
          </text:deletion>
        </text:changed-region>
        <text:changed-region xml:id="ct1256690802928" text:id="ct1256690802928">
          <text:format-change>
            <office:change-info>
              <dc:creator>作者不明</dc:creator>
              <dc:date>2024-01-03T13:36:34</dc:date>
            </office:change-info>
          </text:format-change>
        </text:changed-region>
        <text:changed-region xml:id="ct1256690804848" text:id="ct1256690804848">
          <text:deletion>
            <office:change-info>
              <dc:creator>作者不明</dc:creator>
              <dc:date>2023-05-07T13:18:45</dc:date>
            </office:change-info>
            <text:p text:style-name="P27">需</text:p>
          </text:deletion>
        </text:changed-region>
        <text:changed-region xml:id="ct1256690813248" text:id="ct1256690813248">
          <text:insertion>
            <office:change-info>
              <dc:creator>作者不明</dc:creator>
              <dc:date>2023-05-07T13:18:49</dc:date>
            </office:change-info>
          </text:insertion>
        </text:changed-region>
        <text:changed-region xml:id="ct1256690807728" text:id="ct1256690807728">
          <text:deletion>
            <office:change-info>
              <dc:creator>作者不明</dc:creator>
              <dc:date>2023-05-07T13:18:03</dc:date>
            </office:change-info>
            <text:p text:style-name="P27"><text:s/></text:p>
          </text:deletion>
        </text:changed-region>
        <text:changed-region xml:id="ct1256690808448" text:id="ct1256690808448">
          <text:insertion>
            <office:change-info>
              <dc:creator>作者不明</dc:creator>
              <dc:date>2023-12-13T14:58:39</dc:date>
            </office:change-info>
          </text:insertion>
        </text:changed-region>
        <text:changed-region xml:id="ct1256690806768" text:id="ct1256690806768">
          <text:insertion>
            <office:change-info>
              <dc:creator>作者不明</dc:creator>
              <dc:date>2023-12-13T14:24:00</dc:date>
            </office:change-info>
          </text:insertion>
        </text:changed-region>
        <text:changed-region xml:id="ct1256690800288" text:id="ct1256690800288">
          <text:deletion>
            <office:change-info>
              <dc:creator>作者不明</dc:creator>
              <dc:date>2023-12-13T14:24:11</dc:date>
            </office:change-info>
            <text:p text:style-name="P27"><text:span text:style-name="T49">4</text:span></text:p>
          </text:deletion>
        </text:changed-region>
        <text:changed-region xml:id="ct1256690811088" text:id="ct1256690811088">
          <text:format-change>
            <office:change-info>
              <dc:creator>作者不明</dc:creator>
              <dc:date>2024-01-03T13:36:34</dc:date>
            </office:change-info>
          </text:format-change>
        </text:changed-region>
        <text:changed-region xml:id="ct1256690806048" text:id="ct1256690806048">
          <text:deletion>
            <office:change-info>
              <dc:creator>作者不明</dc:creator>
              <dc:date>2023-12-13T14:24:21</dc:date>
            </office:change-info>
            <text:p text:style-name="P27"><text:span text:style-name="T49">±</text:span></text:p>
          </text:deletion>
        </text:changed-region>
        <text:changed-region xml:id="ct1256690803888" text:id="ct1256690803888">
          <text:deletion>
            <office:change-info>
              <dc:creator>作者不明</dc:creator>
              <dc:date>2023-12-13T14:29:49</dc:date>
            </office:change-info>
            <text:p text:style-name="P27"><text:span text:style-name="T49"><text:s/></text:span></text:p>
          </text:deletion>
        </text:changed-region>
        <text:changed-region xml:id="ct1256690812528" text:id="ct1256690812528">
          <text:insertion>
            <office:change-info>
              <dc:creator>作者不明</dc:creator>
              <dc:date>2023-12-13T14:29:49</dc:date>
            </office:change-info>
          </text:insertion>
        </text:changed-region>
        <text:changed-region xml:id="ct1256690804608" text:id="ct1256690804608">
          <text:insertion>
            <office:change-info>
              <dc:creator>作者不明</dc:creator>
              <dc:date>2023-12-13T14:24:23</dc:date>
            </office:change-info>
          </text:insertion>
        </text:changed-region>
        <text:changed-region xml:id="ct1256690809168" text:id="ct1256690809168">
          <text:deletion>
            <office:change-info>
              <dc:creator>作者不明</dc:creator>
              <dc:date>2023-12-13T14:24:58</dc:date>
            </office:change-info>
            <text:p text:style-name="P27"><text:span text:style-name="T49">2</text:span></text:p>
          </text:deletion>
        </text:changed-region>
        <text:changed-region xml:id="ct1256690799808" text:id="ct1256690799808">
          <text:deletion>
            <office:change-info>
              <dc:creator>作者不明</dc:creator>
              <dc:date>2023-12-13T14:25:07</dc:date>
            </office:change-info>
            <text:p text:style-name="P27"><text:span text:style-name="T49"><text:s/></text:span></text:p>
          </text:deletion>
        </text:changed-region>
        <text:changed-region xml:id="ct1256690807008" text:id="ct1256690807008">
          <text:insertion>
            <office:change-info>
              <dc:creator>作者不明</dc:creator>
              <dc:date>2023-12-13T14:29:00</dc:date>
            </office:change-info>
          </text:insertion>
        </text:changed-region>
        <text:changed-region xml:id="ct1256690809408" text:id="ct1256690809408">
          <text:insertion>
            <office:change-info>
              <dc:creator>作者不明</dc:creator>
              <dc:date>2023-12-13T14:24:58</dc:date>
            </office:change-info>
          </text:insertion>
        </text:changed-region>
        <text:changed-region xml:id="ct1256690798608" text:id="ct1256690798608">
          <text:format-change>
            <office:change-info>
              <dc:creator>作者不明</dc:creator>
              <dc:date>2024-01-03T13:36:34</dc:date>
            </office:change-info>
          </text:format-change>
        </text:changed-region>
        <text:changed-region xml:id="ct1256690807248" text:id="ct1256690807248">
          <text:deletion>
            <office:change-info>
              <dc:creator>作者不明</dc:creator>
              <dc:date>2023-12-13T14:58:36</dc:date>
            </office:change-info>
            <text:p text:style-name="P27"><text:s/></text:p>
          </text:deletion>
        </text:changed-region>
        <text:changed-region xml:id="ct1256690812768" text:id="ct1256690812768">
          <text:insertion>
            <office:change-info>
              <dc:creator>作者不明</dc:creator>
              <dc:date>2023-12-13T14:58:36</dc:date>
            </office:change-info>
          </text:insertion>
        </text:changed-region>
        <text:changed-region xml:id="ct1256690801008" text:id="ct1256690801008">
          <text:format-change>
            <office:change-info>
              <dc:creator>作者不明</dc:creator>
              <dc:date>2024-01-03T13:36:34</dc:date>
            </office:change-info>
          </text:format-change>
        </text:changed-region>
        <text:changed-region xml:id="ct1256690811568" text:id="ct1256690811568">
          <text:deletion>
            <office:change-info>
              <dc:creator>作者不明</dc:creator>
              <dc:date>2023-05-07T13:19:08</dc:date>
            </office:change-info>
            <text:p text:style-name="P27">的</text:p>
          </text:deletion>
        </text:changed-region>
        <text:changed-region xml:id="ct1256690809888" text:id="ct1256690809888">
          <text:format-change>
            <office:change-info>
              <dc:creator>作者不明</dc:creator>
              <dc:date>2024-01-03T13:36:34</dc:date>
            </office:change-info>
          </text:format-change>
        </text:changed-region>
        <text:changed-region xml:id="ct1256690798848" text:id="ct1256690798848">
          <text:deletion>
            <office:change-info>
              <dc:creator>作者不明</dc:creator>
              <dc:date>2023-05-07T13:19:12</dc:date>
            </office:change-info>
            <text:p text:style-name="P27"><text:s/></text:p>
          </text:deletion>
        </text:changed-region>
        <text:changed-region xml:id="ct1256690811808" text:id="ct1256690811808">
          <text:format-change>
            <office:change-info>
              <dc:creator>作者不明</dc:creator>
              <dc:date>2024-01-03T13:36:34</dc:date>
            </office:change-info>
          </text:format-change>
        </text:changed-region>
        <text:changed-region xml:id="ct1256690813008" text:id="ct1256690813008">
          <text:deletion>
            <office:change-info>
              <dc:creator>作者不明</dc:creator>
              <dc:date>2023-05-07T16:07:41</dc:date>
            </office:change-info>
            <text:p text:style-name="P27"><text:s/></text:p>
          </text:deletion>
        </text:changed-region>
        <text:changed-region xml:id="ct1256690800528" text:id="ct1256690800528">
          <text:format-change>
            <office:change-info>
              <dc:creator>作者不明</dc:creator>
              <dc:date>2024-01-03T13:36:34</dc:date>
            </office:change-info>
          </text:format-change>
        </text:changed-region>
        <text:changed-region xml:id="ct1256690801488" text:id="ct1256690801488">
          <text:deletion>
            <office:change-info>
              <dc:creator>作者不明</dc:creator>
              <dc:date>2023-05-09T15:00:08</dc:date>
            </office:change-info>
            <text:p text:style-name="P27">或</text:p>
          </text:deletion>
        </text:changed-region>
        <text:changed-region xml:id="ct1256690799088" text:id="ct1256690799088">
          <text:format-change>
            <office:change-info>
              <dc:creator>作者不明</dc:creator>
              <dc:date>2024-01-03T13:36:34</dc:date>
            </office:change-info>
          </text:format-change>
        </text:changed-region>
        <text:changed-region xml:id="ct1256690799328" text:id="ct1256690799328">
          <text:deletion>
            <office:change-info>
              <dc:creator>作者不明</dc:creator>
              <dc:date>2023-08-04T16:23:27</dc:date>
            </office:change-info>
            <text:p text:style-name="P27">並於<text:span text:style-name="T49">4 ℃ ± 2 ℃</text:span>條件下可</text:p>
          </text:deletion>
        </text:changed-region>
        <text:changed-region xml:id="ct1256690799568" text:id="ct1256690799568">
          <text:format-change>
            <office:change-info>
              <dc:creator>作者不明</dc:creator>
              <dc:date>2024-01-03T13:36:34</dc:date>
            </office:change-info>
          </text:format-change>
        </text:changed-region>
        <text:changed-region xml:id="ct1256690801728" text:id="ct1256690801728">
          <text:insertion>
            <office:change-info>
              <dc:creator>作者不明</dc:creator>
              <dc:date>2023-08-04T16:23:47</dc:date>
            </office:change-info>
          </text:insertion>
        </text:changed-region>
        <text:changed-region xml:id="ct1256690800768" text:id="ct1256690800768">
          <text:format-change>
            <office:change-info>
              <dc:creator>作者不明</dc:creator>
              <dc:date>2024-01-03T13:36:34</dc:date>
            </office:change-info>
          </text:format-change>
        </text:changed-region>
        <text:changed-region xml:id="ct1256690802208" text:id="ct1256690802208">
          <text:deletion>
            <office:change-info>
              <dc:creator>作者不明</dc:creator>
              <dc:date>2023-05-09T14:54:47</dc:date>
            </office:change-info>
            <text:p text:style-name="P14"><text:span text:style-name="T13">：</text:span></text:p>
          </text:deletion>
        </text:changed-region>
        <text:changed-region xml:id="ct1256690801248" text:id="ct1256690801248">
          <text:format-change>
            <office:change-info>
              <dc:creator>作者不明</dc:creator>
              <dc:date>2024-01-03T13:36:34</dc:date>
            </office:change-info>
          </text:format-change>
        </text:changed-region>
        <text:changed-region xml:id="ct1256690802448" text:id="ct1256690802448">
          <text:deletion>
            <office:change-info>
              <dc:creator>作者不明</dc:creator>
              <dc:date>2023-05-29T11:17:26</dc:date>
            </office:change-info>
            <text:p text:style-name="P48">1.</text:p>
          </text:deletion>
        </text:changed-region>
        <text:changed-region xml:id="ct1256690802688" text:id="ct1256690802688">
          <text:format-change>
            <office:change-info>
              <dc:creator>作者不明</dc:creator>
              <dc:date>2024-01-03T13:36:34</dc:date>
            </office:change-info>
          </text:format-change>
        </text:changed-region>
        <text:changed-region xml:id="ct1256690803168" text:id="ct1256690803168">
          <text:deletion>
            <office:change-info>
              <dc:creator>作者不明</dc:creator>
              <dc:date>2023-05-29T11:17:28</dc:date>
            </office:change-info>
            <text:p text:style-name="P48">2.</text:p>
          </text:deletion>
        </text:changed-region>
        <text:changed-region xml:id="ct1256690805568" text:id="ct1256690805568">
          <text:format-change>
            <office:change-info>
              <dc:creator>作者不明</dc:creator>
              <dc:date>2024-01-03T13:36:34</dc:date>
            </office:change-info>
          </text:format-change>
        </text:changed-region>
        <text:changed-region xml:id="ct1256690803648" text:id="ct1256690803648">
          <text:deletion>
            <office:change-info>
              <dc:creator>作者不明</dc:creator>
              <dc:date>2023-05-07T13:23:54</dc:date>
            </office:change-info>
            <text:p text:style-name="P48"><text:s/></text:p>
          </text:deletion>
        </text:changed-region>
        <text:changed-region xml:id="ct1256690804128" text:id="ct1256690804128">
          <text:format-change>
            <office:change-info>
              <dc:creator>作者不明</dc:creator>
              <dc:date>2024-01-03T13:36:34</dc:date>
            </office:change-info>
          </text:format-change>
        </text:changed-region>
        <text:changed-region xml:id="ct1256690804368" text:id="ct1256690804368">
          <text:deletion>
            <office:change-info>
              <dc:creator>作者不明</dc:creator>
              <dc:date>2023-05-29T11:17:32</dc:date>
            </office:change-info>
            <text:p text:style-name="P48">3.</text:p>
          </text:deletion>
        </text:changed-region>
        <text:changed-region xml:id="ct1256690805328" text:id="ct1256690805328">
          <text:format-change>
            <office:change-info>
              <dc:creator>作者不明</dc:creator>
              <dc:date>2024-01-03T13:36:34</dc:date>
            </office:change-info>
          </text:format-change>
        </text:changed-region>
        <text:changed-region xml:id="ct1256690805808" text:id="ct1256690805808">
          <text:deletion>
            <office:change-info>
              <dc:creator>作者不明</dc:creator>
              <dc:date>2023-05-29T11:03:23</dc:date>
            </office:change-info>
            <text:p text:style-name="P48">(</text:p>
          </text:deletion>
        </text:changed-region>
        <text:changed-region xml:id="ct1256690818528" text:id="ct1256690818528">
          <text:insertion>
            <office:change-info>
              <dc:creator>作者不明</dc:creator>
              <dc:date>2023-05-29T11:03:23</dc:date>
            </office:change-info>
          </text:insertion>
        </text:changed-region>
        <text:changed-region xml:id="ct1256690822608" text:id="ct1256690822608">
          <text:format-change>
            <office:change-info>
              <dc:creator>作者不明</dc:creator>
              <dc:date>2024-01-03T13:36:34</dc:date>
            </office:change-info>
          </text:format-change>
        </text:changed-region>
        <text:changed-region xml:id="ct1256690816368" text:id="ct1256690816368">
          <text:deletion>
            <office:change-info>
              <dc:creator>作者不明</dc:creator>
              <dc:date>2023-05-29T11:03:28</dc:date>
            </office:change-info>
            <text:p text:style-name="P48">)</text:p>
          </text:deletion>
        </text:changed-region>
        <text:changed-region xml:id="ct1256690828128" text:id="ct1256690828128">
          <text:insertion>
            <office:change-info>
              <dc:creator>作者不明</dc:creator>
              <dc:date>2023-05-29T11:03:28</dc:date>
            </office:change-info>
          </text:insertion>
        </text:changed-region>
        <text:changed-region xml:id="ct1256690822368" text:id="ct1256690822368">
          <text:format-change>
            <office:change-info>
              <dc:creator>作者不明</dc:creator>
              <dc:date>2024-01-03T13:36:34</dc:date>
            </office:change-info>
          </text:format-change>
        </text:changed-region>
        <text:changed-region xml:id="ct1256690825968" text:id="ct1256690825968">
          <text:insertion>
            <office:change-info>
              <dc:creator>作者不明</dc:creator>
              <dc:date>2023-05-07T16:12:17</dc:date>
            </office:change-info>
          </text:insertion>
        </text:changed-region>
        <text:changed-region xml:id="ct1256690824048" text:id="ct1256690824048">
          <text:format-change>
            <office:change-info>
              <dc:creator>作者不明</dc:creator>
              <dc:date>2024-01-03T13:36:34</dc:date>
            </office:change-info>
          </text:format-change>
        </text:changed-region>
        <text:changed-region xml:id="ct1256690817088" text:id="ct1256690817088">
          <text:deletion>
            <office:change-info>
              <dc:creator>作者不明</dc:creator>
              <dc:date>2023-05-29T11:17:33</dc:date>
            </office:change-info>
            <text:p text:style-name="P48">4.</text:p>
          </text:deletion>
        </text:changed-region>
        <text:changed-region xml:id="ct1256690818768" text:id="ct1256690818768">
          <text:format-change>
            <office:change-info>
              <dc:creator>作者不明</dc:creator>
              <dc:date>2024-01-03T13:36:34</dc:date>
            </office:change-info>
          </text:format-change>
        </text:changed-region>
        <text:changed-region xml:id="ct1256690816608" text:id="ct1256690816608">
          <text:deletion>
            <office:change-info>
              <dc:creator>作者不明</dc:creator>
              <dc:date>2023-05-07T15:09:11</dc:date>
            </office:change-info>
            <text:p text:style-name="P48"><text:s/></text:p>
          </text:deletion>
        </text:changed-region>
        <text:changed-region xml:id="ct1256690823568" text:id="ct1256690823568">
          <text:format-change>
            <office:change-info>
              <dc:creator>作者不明</dc:creator>
              <dc:date>2024-01-03T13:36:34</dc:date>
            </office:change-info>
          </text:format-change>
        </text:changed-region>
        <text:changed-region xml:id="ct1256690819248" text:id="ct1256690819248">
          <text:insertion>
            <office:change-info>
              <dc:creator>作者不明</dc:creator>
              <dc:date>2023-05-07T15:09:14</dc:date>
            </office:change-info>
          </text:insertion>
        </text:changed-region>
        <text:changed-region xml:id="ct1256690826208" text:id="ct1256690826208">
          <text:format-change>
            <office:change-info>
              <dc:creator>作者不明</dc:creator>
              <dc:date>2024-01-03T13:36:34</dc:date>
            </office:change-info>
          </text:format-change>
        </text:changed-region>
        <text:changed-region xml:id="ct1256690825248" text:id="ct1256690825248">
          <text:deletion>
            <office:change-info>
              <dc:creator>作者不明</dc:creator>
              <dc:date>2023-05-07T15:54:11</dc:date>
            </office:change-info>
            <text:p text:style-name="P48"><text:s/></text:p>
          </text:deletion>
        </text:changed-region>
        <text:changed-region xml:id="ct1256690824288" text:id="ct1256690824288">
          <text:format-change>
            <office:change-info>
              <dc:creator>作者不明</dc:creator>
              <dc:date>2024-01-03T13:36:34</dc:date>
            </office:change-info>
          </text:format-change>
        </text:changed-region>
        <text:changed-region xml:id="ct1256690825728" text:id="ct1256690825728">
          <text:deletion>
            <office:change-info>
              <dc:creator>作者不明</dc:creator>
              <dc:date>2023-05-07T15:54:15</dc:date>
            </office:change-info>
            <text:p text:style-name="P48"><text:s/></text:p>
          </text:deletion>
        </text:changed-region>
        <text:changed-region xml:id="ct1256690824528" text:id="ct1256690824528">
          <text:format-change>
            <office:change-info>
              <dc:creator>作者不明</dc:creator>
              <dc:date>2024-01-03T13:36:34</dc:date>
            </office:change-info>
          </text:format-change>
        </text:changed-region>
        <text:changed-region xml:id="ct1256690814208" text:id="ct1256690814208">
          <text:deletion>
            <office:change-info>
              <dc:creator>作者不明</dc:creator>
              <dc:date>2023-05-07T15:54:31</dc:date>
            </office:change-info>
            <text:p text:style-name="P48"><text:s/></text:p>
          </text:deletion>
        </text:changed-region>
        <text:changed-region xml:id="ct1256690813728" text:id="ct1256690813728">
          <text:insertion>
            <office:change-info>
              <dc:creator>作者不明</dc:creator>
              <dc:date>2023-05-07T15:54:24</dc:date>
            </office:change-info>
          </text:insertion>
        </text:changed-region>
        <text:changed-region xml:id="ct1256690824768" text:id="ct1256690824768">
          <text:format-change>
            <office:change-info>
              <dc:creator>作者不明</dc:creator>
              <dc:date>2024-01-03T13:36:34</dc:date>
            </office:change-info>
          </text:format-change>
        </text:changed-region>
        <text:changed-region xml:id="ct1256690813968" text:id="ct1256690813968">
          <text:deletion>
            <office:change-info>
              <dc:creator>作者不明</dc:creator>
              <dc:date>2023-05-07T15:54:27</dc:date>
            </office:change-info>
            <text:p text:style-name="P48">或小於 </text:p>
          </text:deletion>
        </text:changed-region>
        <text:changed-region xml:id="ct1256690814688" text:id="ct1256690814688">
          <text:format-change>
            <office:change-info>
              <dc:creator>作者不明</dc:creator>
              <dc:date>2024-01-03T13:36:34</dc:date>
            </office:change-info>
          </text:format-change>
        </text:changed-region>
        <text:changed-region xml:id="ct1256690815648" text:id="ct1256690815648">
          <text:deletion>
            <office:change-info>
              <dc:creator>作者不明</dc:creator>
              <dc:date>2023-05-07T15:54:51</dc:date>
            </office:change-info>
            <text:p text:style-name="P48"><text:s/></text:p>
          </text:deletion>
        </text:changed-region>
        <text:changed-region xml:id="ct1256690819968" text:id="ct1256690819968">
          <text:format-change>
            <office:change-info>
              <dc:creator>作者不明</dc:creator>
              <dc:date>2024-01-03T13:36:34</dc:date>
            </office:change-info>
          </text:format-change>
        </text:changed-region>
        <text:changed-region xml:id="ct1256690821408" text:id="ct1256690821408">
          <text:deletion>
            <office:change-info>
              <dc:creator>作者不明</dc:creator>
              <dc:date>2023-05-07T15:54:54</dc:date>
            </office:change-info>
            <text:p text:style-name="P48"><text:s/></text:p>
          </text:deletion>
        </text:changed-region>
        <text:changed-region xml:id="ct1256690822848" text:id="ct1256690822848">
          <text:format-change>
            <office:change-info>
              <dc:creator>作者不明</dc:creator>
              <dc:date>2024-01-03T13:36:34</dc:date>
            </office:change-info>
          </text:format-change>
        </text:changed-region>
        <text:changed-region xml:id="ct1256690818288" text:id="ct1256690818288">
          <text:deletion>
            <office:change-info>
              <dc:creator>作者不明</dc:creator>
              <dc:date>2023-05-09T14:30:53</dc:date>
            </office:change-info>
            <text:p text:style-name="P48"><text:span text:style-name="T13">。</text:span></text:p>
          </text:deletion>
        </text:changed-region>
        <text:changed-region xml:id="ct1256690814928" text:id="ct1256690814928">
          <text:format-change>
            <office:change-info>
              <dc:creator>作者不明</dc:creator>
              <dc:date>2024-01-03T13:36:34</dc:date>
            </office:change-info>
          </text:format-change>
        </text:changed-region>
        <text:changed-region xml:id="ct1256690828368" text:id="ct1256690828368">
          <text:insertion>
            <office:change-info>
              <dc:creator>作者不明</dc:creator>
              <dc:date>2023-12-14T10:40:01</dc:date>
            </office:change-info>
          </text:insertion>
        </text:changed-region>
        <text:changed-region xml:id="ct1256690828848" text:id="ct1256690828848">
          <text:insertion>
            <office:change-info>
              <dc:creator>作者不明</dc:creator>
              <dc:date>2023-12-14T10:44:49</dc:date>
            </office:change-info>
          </text:insertion>
        </text:changed-region>
        <text:changed-region xml:id="ct1256690823808" text:id="ct1256690823808">
          <text:insertion>
            <office:change-info>
              <dc:creator>作者不明</dc:creator>
              <dc:date>2023-12-14T10:45:12</dc:date>
            </office:change-info>
          </text:insertion>
        </text:changed-region>
        <text:changed-region xml:id="ct1256690821168" text:id="ct1256690821168">
          <text:format-change>
            <office:change-info>
              <dc:creator>作者不明</dc:creator>
              <dc:date>2024-01-03T13:36:34</dc:date>
            </office:change-info>
          </text:format-change>
        </text:changed-region>
        <text:changed-region xml:id="ct1256690825008" text:id="ct1256690825008">
          <text:deletion>
            <office:change-info>
              <dc:creator>作者不明</dc:creator>
              <dc:date>2023-08-04T16:24:19</dc:date>
            </office:change-info>
            <text:p text:style-name="P15">（二）儀器操作：依儀器製造廠商提供之操作說明文件，進行儀器設定校正或操作，並以品管樣品及真實樣品進行操作條件之準確度與精密度驗證後，始得進行樣品之檢測。</text:p>
            <text:p text:style-name="P15"/>
          </text:deletion>
        </text:changed-region>
        <text:changed-region xml:id="ct1256690814448" text:id="ct1256690814448">
          <text:format-change>
            <office:change-info>
              <dc:creator>作者不明</dc:creator>
              <dc:date>2024-01-03T13:36:34</dc:date>
            </office:change-info>
          </text:format-change>
        </text:changed-region>
        <text:changed-region xml:id="ct1256690827648" text:id="ct1256690827648">
          <text:deletion>
            <office:change-info>
              <dc:creator>作者不明</dc:creator>
              <dc:date>2023-08-04T16:24:48</dc:date>
            </office:change-info>
            <text:p text:style-name="P15">三</text:p>
          </text:deletion>
        </text:changed-region>
        <text:changed-region xml:id="ct1256690825488" text:id="ct1256690825488">
          <text:insertion>
            <office:change-info>
              <dc:creator>作者不明</dc:creator>
              <dc:date>2023-08-04T16:24:50</dc:date>
            </office:change-info>
          </text:insertion>
        </text:changed-region>
        <text:changed-region xml:id="ct1256690826448" text:id="ct1256690826448">
          <text:format-change>
            <office:change-info>
              <dc:creator>作者不明</dc:creator>
              <dc:date>2024-01-03T13:36:34</dc:date>
            </office:change-info>
          </text:format-change>
        </text:changed-region>
        <text:changed-region xml:id="ct1256690820208" text:id="ct1256690820208">
          <text:deletion>
            <office:change-info>
              <dc:creator>作者不明</dc:creator>
              <dc:date>2023-07-27T14:08:47</dc:date>
            </office:change-info>
            <text:p text:style-name="P15"><text:span text:style-name="T13">：</text:span></text:p>
          </text:deletion>
        </text:changed-region>
        <text:changed-region xml:id="ct1256690815888" text:id="ct1256690815888">
          <text:format-change>
            <office:change-info>
              <dc:creator>作者不明</dc:creator>
              <dc:date>2024-01-03T13:36:34</dc:date>
            </office:change-info>
          </text:format-change>
        </text:changed-region>
        <text:changed-region xml:id="ct1256690816848" text:id="ct1256690816848">
          <text:deletion>
            <office:change-info>
              <dc:creator>作者不明</dc:creator>
              <dc:date>2023-05-29T11:18:28</dc:date>
            </office:change-info>
            <text:p text:style-name="P76"><text:span text:style-name="T8">1.</text:span></text:p>
          </text:deletion>
        </text:changed-region>
        <text:changed-region xml:id="ct1256690826688" text:id="ct1256690826688">
          <text:insertion>
            <office:change-info>
              <dc:creator>作者不明</dc:creator>
              <dc:date>2023-11-15T09:51:10</dc:date>
            </office:change-info>
          </text:insertion>
        </text:changed-region>
        <text:changed-region xml:id="ct1256690828608" text:id="ct1256690828608">
          <text:format-change>
            <office:change-info>
              <dc:creator>作者不明</dc:creator>
              <dc:date>2024-01-03T13:36:34</dc:date>
            </office:change-info>
          </text:format-change>
        </text:changed-region>
        <text:changed-region xml:id="ct1256690815168" text:id="ct1256690815168">
          <text:deletion>
            <office:change-info>
              <dc:creator>作者不明</dc:creator>
              <dc:date>2023-05-29T11:05:07</dc:date>
            </office:change-info>
            <text:p text:style-name="P76"><text:span text:style-name="T8">（</text:span></text:p>
          </text:deletion>
        </text:changed-region>
        <text:changed-region xml:id="ct1256690815408" text:id="ct1256690815408">
          <text:insertion>
            <office:change-info>
              <dc:creator>作者不明</dc:creator>
              <dc:date>2023-05-29T11:05:07</dc:date>
            </office:change-info>
          </text:insertion>
        </text:changed-region>
        <text:changed-region xml:id="ct1256690826928" text:id="ct1256690826928">
          <text:format-change>
            <office:change-info>
              <dc:creator>作者不明</dc:creator>
              <dc:date>2024-01-03T13:36:34</dc:date>
            </office:change-info>
          </text:format-change>
        </text:changed-region>
        <text:changed-region xml:id="ct1256690827168" text:id="ct1256690827168">
          <text:deletion>
            <office:change-info>
              <dc:creator>作者不明</dc:creator>
              <dc:date>2023-05-29T11:05:12</dc:date>
            </office:change-info>
            <text:p text:style-name="P76"><text:span text:style-name="T8">）</text:span></text:p>
          </text:deletion>
        </text:changed-region>
        <text:changed-region xml:id="ct1256690827408" text:id="ct1256690827408">
          <text:insertion>
            <office:change-info>
              <dc:creator>作者不明</dc:creator>
              <dc:date>2023-05-29T11:05:12</dc:date>
            </office:change-info>
          </text:insertion>
        </text:changed-region>
        <text:changed-region xml:id="ct1256690827888" text:id="ct1256690827888">
          <text:format-change>
            <office:change-info>
              <dc:creator>作者不明</dc:creator>
              <dc:date>2024-01-03T13:36:34</dc:date>
            </office:change-info>
          </text:format-change>
        </text:changed-region>
        <text:changed-region xml:id="ct1256690821888" text:id="ct1256690821888">
          <text:insertion>
            <office:change-info>
              <dc:creator>作者不明</dc:creator>
              <dc:date>2023-04-25T15:31:35</dc:date>
            </office:change-info>
          </text:insertion>
        </text:changed-region>
        <text:changed-region xml:id="ct1256690816128" text:id="ct1256690816128">
          <text:insertion>
            <office:change-info>
              <dc:creator>作者不明</dc:creator>
              <dc:date>2023-04-25T15:15:26</dc:date>
            </office:change-info>
          </text:insertion>
        </text:changed-region>
        <text:changed-region xml:id="ct1256690817328" text:id="ct1256690817328">
          <text:insertion>
            <office:change-info>
              <dc:creator>作者不明</dc:creator>
              <dc:date>2023-04-25T15:32:01</dc:date>
            </office:change-info>
          </text:insertion>
        </text:changed-region>
        <text:changed-region xml:id="ct1256690817568" text:id="ct1256690817568">
          <text:insertion>
            <office:change-info>
              <dc:creator>作者不明</dc:creator>
              <dc:date>2023-08-04T16:24:24</dc:date>
            </office:change-info>
          </text:insertion>
        </text:changed-region>
        <text:changed-region xml:id="ct1256690819728" text:id="ct1256690819728">
          <text:deletion>
            <office:change-info>
              <dc:creator>作者不明</dc:creator>
              <dc:date>2023-04-25T15:32:04</dc:date>
            </office:change-info>
            <text:p text:style-name="P11"><text:span text:style-name="預設段落字型"><text:span text:style-name="T15"/></text:span></text:p>
            <text:p text:style-name="P11"><text:span text:style-name="預設段落字型"><text:span text:style-name="T42"/></text:span></text:p>
          </text:deletion>
        </text:changed-region>
        <text:changed-region xml:id="ct1256690819488" text:id="ct1256690819488">
          <text:deletion>
            <office:change-info>
              <dc:creator>作者不明</dc:creator>
              <dc:date>2023-04-25T15:15:35</dc:date>
            </office:change-info>
            <text:p text:style-name="P11"><text:span text:style-name="預設段落字型"><text:span text:style-name="T42">2</text:span></text:span></text:p>
          </text:deletion>
        </text:changed-region>
        <text:changed-region xml:id="ct1256690819008" text:id="ct1256690819008">
          <text:deletion>
            <office:change-info>
              <dc:creator>作者不明</dc:creator>
              <dc:date>2023-04-25T15:32:07</dc:date>
            </office:change-info>
            <text:p text:style-name="P11"><text:span text:style-name="預設段落字型"><text:span text:style-name="T42">.</text:span></text:span></text:p>
          </text:deletion>
        </text:changed-region>
        <text:changed-region xml:id="ct1256690818048" text:id="ct1256690818048">
          <text:deletion>
            <office:change-info>
              <dc:creator>作者不明</dc:creator>
              <dc:date>2023-04-25T15:31:56</dc:date>
            </office:change-info>
            <text:p text:style-name="P11"><text:span text:style-name="預設段落字型"><text:span text:style-name="T42">檢量線確認：完成檢量線製作後，須以第二來源標準品配製檢量線中點濃度附近之標準品進行檢量線確認。</text:span></text:span></text:p>
          </text:deletion>
        </text:changed-region>
        <text:changed-region xml:id="ct1256690817808" text:id="ct1256690817808">
          <text:deletion>
            <office:change-info>
              <dc:creator>作者不明</dc:creator>
              <dc:date>2023-04-25T15:20:12</dc:date>
            </office:change-info>
            <text:p text:style-name="P11"><text:span text:style-name="預設段落字型"><text:span text:style-name="T42">若檢量線在指定範圍內無法被確認，則應找出原因並在樣品分析前重新校正儀器。</text:span></text:span></text:p>
          </text:deletion>
        </text:changed-region>
        <text:changed-region xml:id="ct1256690820448" text:id="ct1256690820448">
          <text:insertion>
            <office:change-info>
              <dc:creator>作者不明</dc:creator>
              <dc:date>2023-08-07T09:19:03</dc:date>
            </office:change-info>
          </text:insertion>
        </text:changed-region>
        <text:changed-region xml:id="ct1256690820688" text:id="ct1256690820688">
          <text:insertion>
            <office:change-info>
              <dc:creator>作者不明</dc:creator>
              <dc:date>2023-12-13T08:39:51</dc:date>
            </office:change-info>
          </text:insertion>
        </text:changed-region>
        <text:changed-region xml:id="ct1256690823088" text:id="ct1256690823088">
          <text:deletion>
            <office:change-info>
              <dc:creator>作者不明</dc:creator>
              <dc:date>2023-12-14T10:46:17</dc:date>
            </office:change-info>
            <text:p text:style-name="P19"/>
            <text:p text:style-name="P19"/>
          </text:deletion>
        </text:changed-region>
        <text:changed-region xml:id="ct1256690820928" text:id="ct1256690820928">
          <text:format-change>
            <office:change-info>
              <dc:creator>作者不明</dc:creator>
              <dc:date>2024-01-03T13:36:34</dc:date>
            </office:change-info>
          </text:format-change>
        </text:changed-region>
        <text:changed-region xml:id="ct1256690821648" text:id="ct1256690821648">
          <text:insertion>
            <office:change-info>
              <dc:creator>作者不明</dc:creator>
              <dc:date>2023-08-07T09:31:03</dc:date>
            </office:change-info>
          </text:insertion>
        </text:changed-region>
        <text:changed-region xml:id="ct1256690822128" text:id="ct1256690822128">
          <text:format-change>
            <office:change-info>
              <dc:creator>作者不明</dc:creator>
              <dc:date>2024-01-03T13:36:34</dc:date>
            </office:change-info>
          </text:format-change>
        </text:changed-region>
        <text:changed-region xml:id="ct1256690823328" text:id="ct1256690823328">
          <text:deletion>
            <office:change-info>
              <dc:creator>作者不明</dc:creator>
              <dc:date>2023-04-25T15:21:27</dc:date>
            </office:change-info>
            <text:p text:style-name="P6"><text:span text:style-name="T22">（一）檢量線：每次樣品分析前應重新製作檢量線，其線性相關係數應大於或等於 0.995。檢量線確認相對誤差值應在 ± 15% 以內。</text:span></text:p>
            <text:p text:style-name="P6"><text:span text:style-name="預設段落字型"><text:span text:style-name="T22"/></text:span></text:p>
          </text:deletion>
        </text:changed-region>
        <text:changed-region xml:id="ct1256690839648" text:id="ct1256690839648">
          <text:format-change>
            <office:change-info>
              <dc:creator>作者不明</dc:creator>
              <dc:date>2024-01-03T13:36:34</dc:date>
            </office:change-info>
          </text:format-change>
        </text:changed-region>
        <text:changed-region xml:id="ct1256690833168" text:id="ct1256690833168">
          <text:deletion>
            <office:change-info>
              <dc:creator>作者不明</dc:creator>
              <dc:date>2023-04-25T15:22:21</dc:date>
            </office:change-info>
            <text:p text:style-name="P6"><text:span text:style-name="預設段落字型"><text:span text:style-name="T22">二</text:span></text:span></text:p>
          </text:deletion>
        </text:changed-region>
        <text:changed-region xml:id="ct1256690834848" text:id="ct1256690834848">
          <text:insertion>
            <office:change-info>
              <dc:creator>作者不明</dc:creator>
              <dc:date>2023-04-25T15:22:29</dc:date>
            </office:change-info>
          </text:insertion>
        </text:changed-region>
        <text:changed-region xml:id="ct1256690841328" text:id="ct1256690841328">
          <text:format-change>
            <office:change-info>
              <dc:creator>作者不明</dc:creator>
              <dc:date>2024-01-03T13:36:34</dc:date>
            </office:change-info>
          </text:format-change>
        </text:changed-region>
        <text:changed-region xml:id="ct1256690841568" text:id="ct1256690841568">
          <text:deletion>
            <office:change-info>
              <dc:creator>作者不明</dc:creator>
              <dc:date>2023-04-25T15:28:12</dc:date>
            </office:change-info>
            <text:p text:style-name="P6"><text:span text:style-name="預設段落字型"><text:span text:style-name="T22">或</text:span></text:span></text:p>
          </text:deletion>
        </text:changed-region>
        <text:changed-region xml:id="ct1256690839408" text:id="ct1256690839408">
          <text:insertion>
            <office:change-info>
              <dc:creator>作者不明</dc:creator>
              <dc:date>2023-04-25T15:28:12</dc:date>
            </office:change-info>
          </text:insertion>
        </text:changed-region>
        <text:changed-region xml:id="ct1256690838208" text:id="ct1256690838208">
          <text:format-change>
            <office:change-info>
              <dc:creator>作者不明</dc:creator>
              <dc:date>2024-01-03T13:36:34</dc:date>
            </office:change-info>
          </text:format-change>
        </text:changed-region>
        <text:changed-region xml:id="ct1256690841808" text:id="ct1256690841808">
          <text:insertion>
            <office:change-info>
              <dc:creator>作者不明</dc:creator>
              <dc:date>2023-05-07T15:11:22</dc:date>
            </office:change-info>
          </text:insertion>
        </text:changed-region>
        <text:changed-region xml:id="ct1256690830768" text:id="ct1256690830768">
          <text:format-change>
            <office:change-info>
              <dc:creator>作者不明</dc:creator>
              <dc:date>2024-01-03T13:36:34</dc:date>
            </office:change-info>
          </text:format-change>
        </text:changed-region>
        <text:changed-region xml:id="ct1256690844208" text:id="ct1256690844208">
          <text:deletion>
            <office:change-info>
              <dc:creator>作者不明</dc:creator>
              <dc:date>2023-04-25T15:22:14</dc:date>
            </office:change-info>
            <text:p text:style-name="P4"><text:span text:style-name="T45">三</text:span></text:p>
          </text:deletion>
        </text:changed-region>
        <text:changed-region xml:id="ct1256690833408" text:id="ct1256690833408">
          <text:insertion>
            <office:change-info>
              <dc:creator>作者不明</dc:creator>
              <dc:date>2023-04-25T15:22:23</dc:date>
            </office:change-info>
          </text:insertion>
        </text:changed-region>
        <text:changed-region xml:id="ct1256690831008" text:id="ct1256690831008">
          <text:format-change>
            <office:change-info>
              <dc:creator>作者不明</dc:creator>
              <dc:date>2024-01-03T13:36:34</dc:date>
            </office:change-info>
          </text:format-change>
        </text:changed-region>
        <text:changed-region xml:id="ct1256690832208" text:id="ct1256690832208">
          <text:deletion>
            <office:change-info>
              <dc:creator>作者不明</dc:creator>
              <dc:date>2023-04-25T15:22:07</dc:date>
            </office:change-info>
            <text:p text:style-name="P16">四</text:p>
          </text:deletion>
        </text:changed-region>
        <text:changed-region xml:id="ct1256690829088" text:id="ct1256690829088">
          <text:insertion>
            <office:change-info>
              <dc:creator>作者不明</dc:creator>
              <dc:date>2023-04-25T15:22:16</dc:date>
            </office:change-info>
          </text:insertion>
        </text:changed-region>
        <text:changed-region xml:id="ct1256690843008" text:id="ct1256690843008">
          <text:format-change>
            <office:change-info>
              <dc:creator>作者不明</dc:creator>
              <dc:date>2024-01-03T13:36:34</dc:date>
            </office:change-info>
          </text:format-change>
        </text:changed-region>
        <text:changed-region xml:id="ct1256690834128" text:id="ct1256690834128">
          <text:deletion>
            <office:change-info>
              <dc:creator>作者不明</dc:creator>
              <dc:date>2023-05-07T16:08:56</dc:date>
            </office:change-info>
            <text:p text:style-name="P16"><text:s/></text:p>
          </text:deletion>
        </text:changed-region>
        <text:changed-region xml:id="ct1256690842048" text:id="ct1256690842048">
          <text:format-change>
            <office:change-info>
              <dc:creator>作者不明</dc:creator>
              <dc:date>2024-01-03T13:36:34</dc:date>
            </office:change-info>
          </text:format-change>
        </text:changed-region>
        <text:changed-region xml:id="ct1256690829328" text:id="ct1256690829328">
          <text:insertion>
            <office:change-info>
              <dc:creator>作者不明</dc:creator>
              <dc:date>2023-05-07T16:09:33</dc:date>
            </office:change-info>
          </text:insertion>
        </text:changed-region>
        <text:changed-region xml:id="ct1256690835808" text:id="ct1256690835808">
          <text:format-change>
            <office:change-info>
              <dc:creator>作者不明</dc:creator>
              <dc:date>2024-01-03T13:36:34</dc:date>
            </office:change-info>
          </text:format-change>
        </text:changed-region>
        <text:changed-region xml:id="ct1256690839168" text:id="ct1256690839168">
          <text:deletion>
            <office:change-info>
              <dc:creator>作者不明</dc:creator>
              <dc:date>2023-04-25T15:22:00</dc:date>
            </office:change-info>
            <text:p text:style-name="P16">五</text:p>
          </text:deletion>
        </text:changed-region>
        <text:changed-region xml:id="ct1256690830048" text:id="ct1256690830048">
          <text:insertion>
            <office:change-info>
              <dc:creator>作者不明</dc:creator>
              <dc:date>2023-04-25T15:22:10</dc:date>
            </office:change-info>
          </text:insertion>
        </text:changed-region>
        <text:changed-region xml:id="ct1256690830288" text:id="ct1256690830288">
          <text:format-change>
            <office:change-info>
              <dc:creator>作者不明</dc:creator>
              <dc:date>2024-01-03T13:36:34</dc:date>
            </office:change-info>
          </text:format-change>
        </text:changed-region>
        <text:changed-region xml:id="ct1256690833888" text:id="ct1256690833888">
          <text:deletion>
            <office:change-info>
              <dc:creator>作者不明</dc:creator>
              <dc:date>2023-05-07T16:09:01</dc:date>
            </office:change-info>
            <text:p text:style-name="P16"><text:s/></text:p>
          </text:deletion>
        </text:changed-region>
        <text:changed-region xml:id="ct1256690841088" text:id="ct1256690841088">
          <text:format-change>
            <office:change-info>
              <dc:creator>作者不明</dc:creator>
              <dc:date>2024-01-03T13:36:34</dc:date>
            </office:change-info>
          </text:format-change>
        </text:changed-region>
        <text:changed-region xml:id="ct1256690834608" text:id="ct1256690834608">
          <text:insertion>
            <office:change-info>
              <dc:creator>作者不明</dc:creator>
              <dc:date>2023-05-07T16:09:31</dc:date>
            </office:change-info>
          </text:insertion>
        </text:changed-region>
        <text:changed-region xml:id="ct1256690836768" text:id="ct1256690836768">
          <text:format-change>
            <office:change-info>
              <dc:creator>作者不明</dc:creator>
              <dc:date>2024-01-03T13:36:34</dc:date>
            </office:change-info>
          </text:format-change>
        </text:changed-region>
        <text:changed-region xml:id="ct1256690830528" text:id="ct1256690830528">
          <text:deletion>
            <office:change-info>
              <dc:creator>作者不明</dc:creator>
              <dc:date>2023-05-07T16:09:05</dc:date>
            </office:change-info>
            <text:p text:style-name="P16"><text:s/></text:p>
          </text:deletion>
        </text:changed-region>
        <text:changed-region xml:id="ct1256690842288" text:id="ct1256690842288">
          <text:format-change>
            <office:change-info>
              <dc:creator>作者不明</dc:creator>
              <dc:date>2024-01-03T13:36:34</dc:date>
            </office:change-info>
          </text:format-change>
        </text:changed-region>
        <text:changed-region xml:id="ct1256690839888" text:id="ct1256690839888">
          <text:insertion>
            <office:change-info>
              <dc:creator>作者不明</dc:creator>
              <dc:date>2023-05-07T16:09:29</dc:date>
            </office:change-info>
          </text:insertion>
        </text:changed-region>
        <text:changed-region xml:id="ct1256690840128" text:id="ct1256690840128">
          <text:format-change>
            <office:change-info>
              <dc:creator>作者不明</dc:creator>
              <dc:date>2024-01-03T13:36:34</dc:date>
            </office:change-info>
          </text:format-change>
        </text:changed-region>
        <text:changed-region xml:id="ct1256690829568" text:id="ct1256690829568">
          <text:deletion>
            <office:change-info>
              <dc:creator>作者不明</dc:creator>
              <dc:date>2023-04-25T15:21:50</dc:date>
            </office:change-info>
            <text:p text:style-name="P16">六</text:p>
          </text:deletion>
        </text:changed-region>
        <text:changed-region xml:id="ct1256690831248" text:id="ct1256690831248">
          <text:insertion>
            <office:change-info>
              <dc:creator>作者不明</dc:creator>
              <dc:date>2023-04-25T15:22:03</dc:date>
            </office:change-info>
          </text:insertion>
        </text:changed-region>
        <text:changed-region xml:id="ct1256690831488" text:id="ct1256690831488">
          <text:format-change>
            <office:change-info>
              <dc:creator>作者不明</dc:creator>
              <dc:date>2024-01-03T13:36:34</dc:date>
            </office:change-info>
          </text:format-change>
        </text:changed-region>
        <text:changed-region xml:id="ct1256690836048" text:id="ct1256690836048">
          <text:deletion>
            <office:change-info>
              <dc:creator>作者不明</dc:creator>
              <dc:date>2023-05-07T16:09:09</dc:date>
            </office:change-info>
            <text:p text:style-name="P16"><text:s/></text:p>
          </text:deletion>
        </text:changed-region>
        <text:changed-region xml:id="ct1256690837008" text:id="ct1256690837008">
          <text:format-change>
            <office:change-info>
              <dc:creator>作者不明</dc:creator>
              <dc:date>2024-01-03T13:36:34</dc:date>
            </office:change-info>
          </text:format-change>
        </text:changed-region>
        <text:changed-region xml:id="ct1256690834368" text:id="ct1256690834368">
          <text:insertion>
            <office:change-info>
              <dc:creator>作者不明</dc:creator>
              <dc:date>2023-05-07T16:09:25</dc:date>
            </office:change-info>
          </text:insertion>
        </text:changed-region>
        <text:changed-region xml:id="ct1256690843728" text:id="ct1256690843728">
          <text:format-change>
            <office:change-info>
              <dc:creator>作者不明</dc:creator>
              <dc:date>2024-01-03T13:36:34</dc:date>
            </office:change-info>
          </text:format-change>
        </text:changed-region>
        <text:changed-region xml:id="ct1256690835328" text:id="ct1256690835328">
          <text:deletion>
            <office:change-info>
              <dc:creator>作者不明</dc:creator>
              <dc:date>2023-05-07T16:09:07</dc:date>
            </office:change-info>
            <text:p text:style-name="P16"><text:s/></text:p>
          </text:deletion>
        </text:changed-region>
        <text:changed-region xml:id="ct1256690829808" text:id="ct1256690829808">
          <text:format-change>
            <office:change-info>
              <dc:creator>作者不明</dc:creator>
              <dc:date>2024-01-03T13:36:34</dc:date>
            </office:change-info>
          </text:format-change>
        </text:changed-region>
        <text:changed-region xml:id="ct1256690831728" text:id="ct1256690831728">
          <text:insertion>
            <office:change-info>
              <dc:creator>作者不明</dc:creator>
              <dc:date>2023-05-07T16:09:28</dc:date>
            </office:change-info>
          </text:insertion>
        </text:changed-region>
        <text:changed-region xml:id="ct1256690837248" text:id="ct1256690837248">
          <text:format-change>
            <office:change-info>
              <dc:creator>作者不明</dc:creator>
              <dc:date>2024-01-03T13:36:34</dc:date>
            </office:change-info>
          </text:format-change>
        </text:changed-region>
        <text:changed-region xml:id="ct1256690831968" text:id="ct1256690831968">
          <text:deletion>
            <office:change-info>
              <dc:creator>作者不明</dc:creator>
              <dc:date>2023-04-25T15:21:56</dc:date>
            </office:change-info>
            <text:p text:style-name="P16">七</text:p>
          </text:deletion>
        </text:changed-region>
        <text:changed-region xml:id="ct1256690837968" text:id="ct1256690837968">
          <text:insertion>
            <office:change-info>
              <dc:creator>作者不明</dc:creator>
              <dc:date>2023-04-25T15:21:54</dc:date>
            </office:change-info>
          </text:insertion>
        </text:changed-region>
        <text:changed-region xml:id="ct1256690843968" text:id="ct1256690843968">
          <text:format-change>
            <office:change-info>
              <dc:creator>作者不明</dc:creator>
              <dc:date>2024-01-03T13:36:34</dc:date>
            </office:change-info>
          </text:format-change>
        </text:changed-region>
        <text:changed-region xml:id="ct1256690835088" text:id="ct1256690835088">
          <text:deletion>
            <office:change-info>
              <dc:creator>作者不明</dc:creator>
              <dc:date>2023-04-25T15:24:38</dc:date>
            </office:change-info>
            <text:p text:style-name="P16">90</text:p>
          </text:deletion>
        </text:changed-region>
        <text:changed-region xml:id="ct1256690840368" text:id="ct1256690840368">
          <text:insertion>
            <office:change-info>
              <dc:creator>作者不明</dc:creator>
              <dc:date>2023-04-25T15:24:38</dc:date>
            </office:change-info>
          </text:insertion>
        </text:changed-region>
        <text:changed-region xml:id="ct1256690840608" text:id="ct1256690840608">
          <text:insertion>
            <office:change-info>
              <dc:creator>作者不明</dc:creator>
              <dc:date>2023-05-07T16:09:21</dc:date>
            </office:change-info>
          </text:insertion>
        </text:changed-region>
        <text:changed-region xml:id="ct1256690840848" text:id="ct1256690840848">
          <text:format-change>
            <office:change-info>
              <dc:creator>作者不明</dc:creator>
              <dc:date>2024-01-03T13:36:34</dc:date>
            </office:change-info>
          </text:format-change>
        </text:changed-region>
        <text:changed-region xml:id="ct1256690832448" text:id="ct1256690832448">
          <text:deletion>
            <office:change-info>
              <dc:creator>作者不明</dc:creator>
              <dc:date>2023-05-07T15:11:33</dc:date>
            </office:change-info>
            <text:p text:style-name="P17"><text:s/></text:p>
          </text:deletion>
        </text:changed-region>
        <text:changed-region xml:id="ct1256690832688" text:id="ct1256690832688">
          <text:format-change>
            <office:change-info>
              <dc:creator>作者不明</dc:creator>
              <dc:date>2024-01-03T13:36:34</dc:date>
            </office:change-info>
          </text:format-change>
        </text:changed-region>
        <text:changed-region xml:id="ct1256690832928" text:id="ct1256690832928">
          <text:insertion>
            <office:change-info>
              <dc:creator>作者不明</dc:creator>
              <dc:date>2023-05-07T15:11:42</dc:date>
            </office:change-info>
          </text:insertion>
        </text:changed-region>
        <text:changed-region xml:id="ct1256690833648" text:id="ct1256690833648">
          <text:format-change>
            <office:change-info>
              <dc:creator>作者不明</dc:creator>
              <dc:date>2024-01-03T13:36:34</dc:date>
            </office:change-info>
          </text:format-change>
        </text:changed-region>
        <text:changed-region xml:id="ct1256690843248" text:id="ct1256690843248">
          <text:deletion>
            <office:change-info>
              <dc:creator>作者不明</dc:creator>
              <dc:date>2023-05-07T15:11:48</dc:date>
            </office:change-info>
            <text:p text:style-name="P17"><text:s/></text:p>
          </text:deletion>
        </text:changed-region>
        <text:changed-region xml:id="ct1256690835568" text:id="ct1256690835568">
          <text:format-change>
            <office:change-info>
              <dc:creator>作者不明</dc:creator>
              <dc:date>2024-01-03T13:36:34</dc:date>
            </office:change-info>
          </text:format-change>
        </text:changed-region>
        <text:changed-region xml:id="ct1256690842528" text:id="ct1256690842528">
          <text:insertion>
            <office:change-info>
              <dc:creator>作者不明</dc:creator>
              <dc:date>2023-08-04T16:25:52</dc:date>
            </office:change-info>
          </text:insertion>
        </text:changed-region>
        <text:changed-region xml:id="ct1256690836288" text:id="ct1256690836288">
          <text:deletion>
            <office:change-info>
              <dc:creator>作者不明</dc:creator>
              <dc:date>2023-08-04T16:25:49</dc:date>
            </office:change-info>
            <text:p text:style-name="P17">是</text:p>
          </text:deletion>
        </text:changed-region>
        <text:changed-region xml:id="ct1256690842768" text:id="ct1256690842768">
          <text:format-change>
            <office:change-info>
              <dc:creator>作者不明</dc:creator>
              <dc:date>2024-01-03T13:36:34</dc:date>
            </office:change-info>
          </text:format-change>
        </text:changed-region>
        <text:changed-region xml:id="ct1256690843488" text:id="ct1256690843488">
          <text:deletion>
            <office:change-info>
              <dc:creator>作者不明</dc:creator>
              <dc:date>2023-08-04T16:26:21</dc:date>
            </office:change-info>
            <text:p text:style-name="P18">是</text:p>
          </text:deletion>
        </text:changed-region>
        <text:changed-region xml:id="ct1256690836528" text:id="ct1256690836528">
          <text:insertion>
            <office:change-info>
              <dc:creator>作者不明</dc:creator>
              <dc:date>2023-08-04T16:26:19</dc:date>
            </office:change-info>
          </text:insertion>
        </text:changed-region>
        <text:changed-region xml:id="ct1256690837488" text:id="ct1256690837488">
          <text:format-change>
            <office:change-info>
              <dc:creator>作者不明</dc:creator>
              <dc:date>2024-01-03T13:36:34</dc:date>
            </office:change-info>
          </text:format-change>
        </text:changed-region>
        <text:changed-region xml:id="ct1256690837728" text:id="ct1256690837728">
          <text:deletion>
            <office:change-info>
              <dc:creator>作者不明</dc:creator>
              <dc:date>2023-05-07T15:12:02</dc:date>
            </office:change-info>
            <text:p text:style-name="P5"><text:span text:style-name="預設段落字型"><text:span text:style-name="T22">（</text:span></text:span></text:p>
          </text:deletion>
        </text:changed-region>
        <text:changed-region xml:id="ct1256690838448" text:id="ct1256690838448">
          <text:insertion>
            <office:change-info>
              <dc:creator>作者不明</dc:creator>
              <dc:date>2023-05-07T15:12:02</dc:date>
            </office:change-info>
          </text:insertion>
        </text:changed-region>
        <text:changed-region xml:id="ct1256690838688" text:id="ct1256690838688">
          <text:format-change>
            <office:change-info>
              <dc:creator>作者不明</dc:creator>
              <dc:date>2024-01-03T13:36:34</dc:date>
            </office:change-info>
          </text:format-change>
        </text:changed-region>
        <text:changed-region xml:id="ct1256690838928" text:id="ct1256690838928">
          <text:deletion>
            <office:change-info>
              <dc:creator>作者不明</dc:creator>
              <dc:date>2023-05-07T15:12:08</dc:date>
            </office:change-info>
            <text:p text:style-name="P5"><text:span text:style-name="預設段落字型"><text:span text:style-name="T22">）</text:span></text:span></text:p>
          </text:deletion>
        </text:changed-region>
        <text:changed-region xml:id="ct1256690847328" text:id="ct1256690847328">
          <text:insertion>
            <office:change-info>
              <dc:creator>作者不明</dc:creator>
              <dc:date>2023-05-07T15:12:08</dc:date>
            </office:change-info>
          </text:insertion>
        </text:changed-region>
        <text:changed-region xml:id="ct1256690844688" text:id="ct1256690844688">
          <text:format-change>
            <office:change-info>
              <dc:creator>作者不明</dc:creator>
              <dc:date>2024-01-03T13:36:34</dc:date>
            </office:change-info>
          </text:format-change>
        </text:changed-region>
        <text:changed-region xml:id="ct1256690846368" text:id="ct1256690846368">
          <text:insertion>
            <office:change-info>
              <dc:creator>作者不明</dc:creator>
              <dc:date>2023-04-20T15:05:31</dc:date>
            </office:change-info>
          </text:insertion>
        </text:changed-region>
        <text:changed-region xml:id="ct1256690846848" text:id="ct1256690846848">
          <text:deletion>
            <office:change-info>
              <dc:creator>作者不明</dc:creator>
              <dc:date>2023-04-20T15:05:37</dc:date>
            </office:change-info>
            <text:p text:style-name="P79"><text:span text:style-name="預設段落字型"><text:span text:style-name="T32"/></text:span></text:p>
            <text:p text:style-name="P79"><text:span text:style-name="預設段落字型"><text:span text:style-name="T32"/></text:span></text:p>
          </text:deletion>
        </text:changed-region>
        <text:changed-region xml:id="ct1256690844928" text:id="ct1256690844928">
          <text:format-change>
            <office:change-info>
              <dc:creator>作者不明</dc:creator>
              <dc:date>2024-01-03T13:36:34</dc:date>
            </office:change-info>
          </text:format-change>
        </text:changed-region>
        <text:changed-region xml:id="ct1256690845168" text:id="ct1256690845168">
          <text:deletion>
            <office:change-info>
              <dc:creator>作者不明</dc:creator>
              <dc:date>2023-08-04T16:26:38</dc:date>
            </office:change-info>
            <text:p text:style-name="P79"><text:span text:style-name="預設段落字型"><text:span text:style-name="T32">.</text:span></text:span></text:p>
          </text:deletion>
        </text:changed-region>
        <text:changed-region xml:id="ct1256690848048" text:id="ct1256690848048">
          <text:format-change>
            <office:change-info>
              <dc:creator>作者不明</dc:creator>
              <dc:date>2024-01-03T13:36:34</dc:date>
            </office:change-info>
          </text:format-change>
        </text:changed-region>
        <text:changed-region xml:id="ct1256690845408" text:id="ct1256690845408">
          <text:deletion>
            <office:change-info>
              <dc:creator>作者不明</dc:creator>
              <dc:date>2023-08-04T16:26:58</dc:date>
            </office:change-info>
            <text:p text:style-name="P79"><text:span text:style-name="預設段落字型"><text:span text:style-name="T34"><text:s/></text:span></text:span></text:p>
          </text:deletion>
        </text:changed-region>
        <text:changed-region xml:id="ct1256690845648" text:id="ct1256690845648">
          <text:format-change>
            <office:change-info>
              <dc:creator>作者不明</dc:creator>
              <dc:date>2024-01-03T13:36:34</dc:date>
            </office:change-info>
          </text:format-change>
        </text:changed-region>
        <text:changed-region xml:id="ct1256690845888" text:id="ct1256690845888">
          <text:deletion>
            <office:change-info>
              <dc:creator>作者不明</dc:creator>
              <dc:date>2023-08-04T16:27:03</dc:date>
            </office:change-info>
            <text:p text:style-name="P79"><text:span text:style-name="預設段落字型"><text:span text:style-name="T34"><text:s/></text:span></text:span></text:p>
          </text:deletion>
        </text:changed-region>
        <text:changed-region xml:id="ct1256690847088" text:id="ct1256690847088">
          <text:format-change>
            <office:change-info>
              <dc:creator>作者不明</dc:creator>
              <dc:date>2024-01-03T13:36:34</dc:date>
            </office:change-info>
          </text:format-change>
        </text:changed-region>
        <text:changed-region xml:id="ct1256690846128" text:id="ct1256690846128">
          <text:deletion>
            <office:change-info>
              <dc:creator>作者不明</dc:creator>
              <dc:date>2023-05-07T12:43:39</dc:date>
            </office:change-info>
            <text:p text:style-name="P79"><text:span text:style-name="預設段落字型"><text:span text:style-name="T34">3</text:span></text:span></text:p>
          </text:deletion>
        </text:changed-region>
        <text:changed-region xml:id="ct1256690846608" text:id="ct1256690846608">
          <text:insertion>
            <office:change-info>
              <dc:creator>作者不明</dc:creator>
              <dc:date>2023-05-07T12:43:39</dc:date>
            </office:change-info>
          </text:insertion>
        </text:changed-region>
        <text:changed-region xml:id="ct1258413011472" text:id="ct1258413011472">
          <text:format-change>
            <office:change-info>
              <dc:creator>作者不明</dc:creator>
              <dc:date>2024-01-03T13:36:34</dc:date>
            </office:change-info>
          </text:format-change>
        </text:changed-region>
        <text:changed-region xml:id="ct1258413007392" text:id="ct1258413007392">
          <text:insertion>
            <office:change-info>
              <dc:creator>作者不明</dc:creator>
              <dc:date>2023-04-20T15:05:40</dc:date>
            </office:change-info>
          </text:insertion>
        </text:changed-region>
        <text:changed-region xml:id="ct1258413005952" text:id="ct1258413005952">
          <text:deletion>
            <office:change-info>
              <dc:creator>作者不明</dc:creator>
              <dc:date>2023-04-20T15:05:51</dc:date>
            </office:change-info>
            <text:p text:style-name="P86"><text:span text:style-name="預設段落字型"><text:span text:style-name="T31"/></text:span></text:p>
            <text:p text:style-name="P86"><text:span text:style-name="預設段落字型"><text:span text:style-name="T31"/></text:span></text:p>
          </text:deletion>
        </text:changed-region>
        <text:changed-region xml:id="ct1258412999952" text:id="ct1258412999952">
          <text:insertion>
            <office:change-info>
              <dc:creator>作者不明</dc:creator>
              <dc:date>2023-04-20T14:42:23</dc:date>
            </office:change-info>
          </text:insertion>
        </text:changed-region>
        <text:changed-region xml:id="ct1258413006912" text:id="ct1258413006912">
          <text:insertion>
            <office:change-info>
              <dc:creator>作者不明</dc:creator>
              <dc:date>2023-12-13T08:52:49</dc:date>
            </office:change-info>
          </text:insertion>
        </text:changed-region>
        <text:changed-region xml:id="ct1258413003792" text:id="ct1258413003792">
          <text:deletion>
            <office:change-info>
              <dc:creator>作者不明</dc:creator>
              <dc:date>2023-05-07T16:09:53</dc:date>
            </office:change-info>
            <text:p text:style-name="P86"><text:span text:style-name="預設段落字型"><text:span text:style-name="T31"/></text:span></text:p>
            <text:p text:style-name="P86"><text:span text:style-name="預設段落字型"><text:span text:style-name="T31"/></text:span></text:p>
          </text:deletion>
        </text:changed-region>
        <text:changed-region xml:id="ct1258413010272" text:id="ct1258413010272">
          <text:insertion>
            <office:change-info>
              <dc:creator>作者不明</dc:creator>
              <dc:date>2023-05-07T16:09:58</dc:date>
            </office:change-info>
          </text:insertion>
        </text:changed-region>
        <text:changed-region xml:id="ct1258412999712" text:id="ct1258412999712">
          <text:format-change>
            <office:change-info>
              <dc:creator>作者不明</dc:creator>
              <dc:date>2024-01-03T13:36:34</dc:date>
            </office:change-info>
          </text:format-change>
        </text:changed-region>
        <text:changed-region xml:id="ct1258413007632" text:id="ct1258413007632">
          <text:insertion>
            <office:change-info>
              <dc:creator>作者不明</dc:creator>
              <dc:date>2023-12-13T09:04:47</dc:date>
            </office:change-info>
          </text:insertion>
        </text:changed-region>
        <text:changed-region xml:id="ct1258413008112" text:id="ct1258413008112">
          <text:format-change>
            <office:change-info>
              <dc:creator>作者不明</dc:creator>
              <dc:date>2024-01-03T13:36:34</dc:date>
            </office:change-info>
          </text:format-change>
        </text:changed-region>
        <text:changed-region xml:id="ct1258413008352" text:id="ct1258413008352">
          <text:deletion>
            <office:change-info>
              <dc:creator>作者不明</dc:creator>
              <dc:date>2023-08-04T16:27:17</dc:date>
            </office:change-info>
            <text:p text:style-name="P30">了</text:p>
          </text:deletion>
        </text:changed-region>
        <text:changed-region xml:id="ct1258413001632" text:id="ct1258413001632">
          <text:insertion>
            <office:change-info>
              <dc:creator>作者不明</dc:creator>
              <dc:date>2023-08-04T16:29:55</dc:date>
            </office:change-info>
          </text:insertion>
        </text:changed-region>
        <text:changed-region xml:id="ct1258413008592" text:id="ct1258413008592">
          <text:deletion>
            <office:change-info>
              <dc:creator>作者不明</dc:creator>
              <dc:date>2023-08-04T16:29:56</dc:date>
            </office:change-info>
            <text:p text:style-name="P30">解</text:p>
          </text:deletion>
        </text:changed-region>
        <text:changed-region xml:id="ct1258413006192" text:id="ct1258413006192">
          <text:format-change>
            <office:change-info>
              <dc:creator>作者不明</dc:creator>
              <dc:date>2024-01-03T13:36:34</dc:date>
            </office:change-info>
          </text:format-change>
        </text:changed-region>
        <text:changed-region xml:id="ct1258413010512" text:id="ct1258413010512">
          <text:insertion>
            <office:change-info>
              <dc:creator>作者不明</dc:creator>
              <dc:date>2024-01-03T10:49:35</dc:date>
            </office:change-info>
          </text:insertion>
        </text:changed-region>
        <text:changed-region xml:id="ct1258413006432" text:id="ct1258413006432">
          <text:format-change>
            <office:change-info>
              <dc:creator>作者不明</dc:creator>
              <dc:date>2024-01-03T13:36:34</dc:date>
            </office:change-info>
          </text:format-change>
        </text:changed-region>
        <text:changed-region xml:id="ct1258413003552" text:id="ct1258413003552">
          <text:deletion>
            <office:change-info>
              <dc:creator>作者不明</dc:creator>
              <dc:date>2024-01-03T10:50:05</dc:date>
            </office:change-info>
            <text:p text:style-name="P29"><text:s/></text:p>
          </text:deletion>
        </text:changed-region>
        <text:changed-region xml:id="ct1258413004752" text:id="ct1258413004752">
          <text:insertion>
            <office:change-info>
              <dc:creator>作者不明</dc:creator>
              <dc:date>2024-01-03T10:51:09</dc:date>
            </office:change-info>
          </text:insertion>
        </text:changed-region>
        <text:changed-region xml:id="ct1258413004032" text:id="ct1258413004032">
          <text:format-change>
            <office:change-info>
              <dc:creator>作者不明</dc:creator>
              <dc:date>2024-01-03T13:36:34</dc:date>
            </office:change-info>
          </text:format-change>
        </text:changed-region>
        <text:changed-region xml:id="ct1258413004272" text:id="ct1258413004272">
          <text:deletion>
            <office:change-info>
              <dc:creator>作者不明</dc:creator>
              <dc:date>2024-01-03T10:50:08</dc:date>
            </office:change-info>
            <text:p text:style-name="P29"><text:s/></text:p>
          </text:deletion>
        </text:changed-region>
        <text:changed-region xml:id="ct1258413009552" text:id="ct1258413009552">
          <text:insertion>
            <office:change-info>
              <dc:creator>作者不明</dc:creator>
              <dc:date>2024-01-03T10:51:10</dc:date>
            </office:change-info>
          </text:insertion>
        </text:changed-region>
        <text:changed-region xml:id="ct1258413000912" text:id="ct1258413000912">
          <text:format-change>
            <office:change-info>
              <dc:creator>作者不明</dc:creator>
              <dc:date>2024-01-03T13:36:34</dc:date>
            </office:change-info>
          </text:format-change>
        </text:changed-region>
        <text:changed-region xml:id="ct1258412999472" text:id="ct1258412999472">
          <text:deletion>
            <office:change-info>
              <dc:creator>作者不明</dc:creator>
              <dc:date>2024-01-03T10:50:09</dc:date>
            </office:change-info>
            <text:p text:style-name="P29"><text:s/></text:p>
          </text:deletion>
        </text:changed-region>
        <text:changed-region xml:id="ct1258413011232" text:id="ct1258413011232">
          <text:insertion>
            <office:change-info>
              <dc:creator>作者不明</dc:creator>
              <dc:date>2024-01-03T10:51:13</dc:date>
            </office:change-info>
          </text:insertion>
        </text:changed-region>
        <text:changed-region xml:id="ct1258412997072" text:id="ct1258412997072">
          <text:format-change>
            <office:change-info>
              <dc:creator>作者不明</dc:creator>
              <dc:date>2024-01-03T13:36:34</dc:date>
            </office:change-info>
          </text:format-change>
        </text:changed-region>
        <text:changed-region xml:id="ct1258413009792" text:id="ct1258413009792">
          <text:deletion>
            <office:change-info>
              <dc:creator>作者不明</dc:creator>
              <dc:date>2024-01-03T10:50:11</dc:date>
            </office:change-info>
            <text:p text:style-name="P29"><text:s/></text:p>
          </text:deletion>
        </text:changed-region>
        <text:changed-region xml:id="ct1258413003312" text:id="ct1258413003312">
          <text:insertion>
            <office:change-info>
              <dc:creator>作者不明</dc:creator>
              <dc:date>2024-01-03T10:51:15</dc:date>
            </office:change-info>
          </text:insertion>
        </text:changed-region>
        <text:changed-region xml:id="ct1258413010032" text:id="ct1258413010032">
          <text:format-change>
            <office:change-info>
              <dc:creator>作者不明</dc:creator>
              <dc:date>2024-01-03T13:36:34</dc:date>
            </office:change-info>
          </text:format-change>
        </text:changed-region>
        <text:changed-region xml:id="ct1258413004512" text:id="ct1258413004512">
          <text:insertion>
            <office:change-info>
              <dc:creator>作者不明</dc:creator>
              <dc:date>2024-01-03T10:49:39</dc:date>
            </office:change-info>
          </text:insertion>
        </text:changed-region>
        <text:changed-region xml:id="ct1258413001872" text:id="ct1258413001872">
          <text:format-change>
            <office:change-info>
              <dc:creator>作者不明</dc:creator>
              <dc:date>2024-01-03T13:36:34</dc:date>
            </office:change-info>
          </text:format-change>
        </text:changed-region>
        <text:changed-region xml:id="ct1258413000192" text:id="ct1258413000192">
          <text:deletion>
            <office:change-info>
              <dc:creator>作者不明</dc:creator>
              <dc:date>2024-01-03T10:50:12</dc:date>
            </office:change-info>
            <text:p text:style-name="P29"><text:s/></text:p>
          </text:deletion>
        </text:changed-region>
        <text:changed-region xml:id="ct1258412996832" text:id="ct1258412996832">
          <text:insertion>
            <office:change-info>
              <dc:creator>作者不明</dc:creator>
              <dc:date>2024-01-03T10:51:17</dc:date>
            </office:change-info>
          </text:insertion>
        </text:changed-region>
        <text:changed-region xml:id="ct1258413002592" text:id="ct1258413002592">
          <text:format-change>
            <office:change-info>
              <dc:creator>作者不明</dc:creator>
              <dc:date>2024-01-03T13:36:34</dc:date>
            </office:change-info>
          </text:format-change>
        </text:changed-region>
        <text:changed-region xml:id="ct1258413000432" text:id="ct1258413000432">
          <text:deletion>
            <office:change-info>
              <dc:creator>作者不明</dc:creator>
              <dc:date>2024-01-03T10:50:14</dc:date>
            </office:change-info>
            <text:p text:style-name="P29"><text:s/></text:p>
          </text:deletion>
        </text:changed-region>
        <text:changed-region xml:id="ct1258412997312" text:id="ct1258412997312">
          <text:insertion>
            <office:change-info>
              <dc:creator>作者不明</dc:creator>
              <dc:date>2024-01-03T10:51:18</dc:date>
            </office:change-info>
          </text:insertion>
        </text:changed-region>
        <text:changed-region xml:id="ct1258412997552" text:id="ct1258412997552">
          <text:format-change>
            <office:change-info>
              <dc:creator>作者不明</dc:creator>
              <dc:date>2024-01-03T13:36:34</dc:date>
            </office:change-info>
          </text:format-change>
        </text:changed-region>
        <text:changed-region xml:id="ct1258412998032" text:id="ct1258412998032">
          <text:deletion>
            <office:change-info>
              <dc:creator>作者不明</dc:creator>
              <dc:date>2024-01-03T10:50:16</dc:date>
            </office:change-info>
            <text:p text:style-name="P29"><text:s/></text:p>
          </text:deletion>
        </text:changed-region>
        <text:changed-region xml:id="ct1258412998272" text:id="ct1258412998272">
          <text:insertion>
            <office:change-info>
              <dc:creator>作者不明</dc:creator>
              <dc:date>2024-01-03T10:51:21</dc:date>
            </office:change-info>
          </text:insertion>
        </text:changed-region>
        <text:changed-region xml:id="ct1258412998992" text:id="ct1258412998992">
          <text:format-change>
            <office:change-info>
              <dc:creator>作者不明</dc:creator>
              <dc:date>2024-01-03T13:36:34</dc:date>
            </office:change-info>
          </text:format-change>
        </text:changed-region>
        <text:changed-region xml:id="ct1258412999232" text:id="ct1258412999232">
          <text:deletion>
            <office:change-info>
              <dc:creator>作者不明</dc:creator>
              <dc:date>2024-01-03T10:50:17</dc:date>
            </office:change-info>
            <text:p text:style-name="P29"><text:s/></text:p>
          </text:deletion>
        </text:changed-region>
        <text:changed-region xml:id="ct1258413000672" text:id="ct1258413000672">
          <text:insertion>
            <office:change-info>
              <dc:creator>作者不明</dc:creator>
              <dc:date>2024-01-03T10:51:22</dc:date>
            </office:change-info>
          </text:insertion>
        </text:changed-region>
        <text:changed-region xml:id="ct1258413001152" text:id="ct1258413001152">
          <text:format-change>
            <office:change-info>
              <dc:creator>作者不明</dc:creator>
              <dc:date>2024-01-03T13:36:34</dc:date>
            </office:change-info>
          </text:format-change>
        </text:changed-region>
        <text:changed-region xml:id="ct1258413001392" text:id="ct1258413001392">
          <text:insertion>
            <office:change-info>
              <dc:creator>作者不明</dc:creator>
              <dc:date>2023-12-13T09:04:36</dc:date>
            </office:change-info>
          </text:insertion>
        </text:changed-region>
        <text:changed-region xml:id="ct1258413003072" text:id="ct1258413003072">
          <text:deletion>
            <office:change-info>
              <dc:creator>作者不明</dc:creator>
              <dc:date>2023-11-15T10:27:01</dc:date>
            </office:change-info>
            <text:p text:style-name="P12"><text:span text:style-name="T47"/></text:p>
            <text:p text:style-name="P12"><text:span text:style-name="T47"/></text:p>
          </text:deletion>
        </text:changed-region>
        <text:changed-region xml:id="ct1258413004992" text:id="ct1258413004992">
          <text:insertion>
            <office:change-info>
              <dc:creator>作者不明</dc:creator>
              <dc:date>2023-12-13T09:04:40</dc:date>
            </office:change-info>
          </text:insertion>
        </text:changed-region>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5"><text:change-start text:change-id="ct1256699992928"/>水中總有機碳檢測方法<text:line-break/>—過氧焦硫酸鹽加熱氧化<text:change-end text:change-id="ct1256699992928"/><text:change text:change-id="ct1256699984288"/><text:change-start text:change-id="ct1256699992448"/><text:span text:style-name="T12">∕</text:span><text:change-end text:change-id="ct1256699992448"/><text:change-start text:change-id="ct1256699984528"/>紅外線測定法</text:p>
      <text:p text:style-name="P32"><text:change-end text:change-id="ct1256699984528"/><text:change text:change-id="ct1256699986928"/><text:change-start text:change-id="ct1256700007328"/><text:span text:style-name="預設段落字型"><text:span text:style-name="T4">中華民國</text:span></text:span><text:span text:style-name="預設段落字型"><text:span text:style-name="T10">113</text:span></text:span><text:span text:style-name="預設段落字型"><text:span text:style-name="T4">年</text:span></text:span><text:span text:style-name="預設段落字型"><text:span text:style-name="T10">1</text:span></text:span><text:span text:style-name="預設段落字型"><text:span text:style-name="T4">月</text:span></text:span><text:span text:style-name="預設段落字型"><text:span text:style-name="T10">16</text:span></text:span><text:span text:style-name="預設段落字型"><text:span text:style-name="T4">日環部授研字第</text:span></text:span><text:span text:style-name="預設段落字型"><text:span text:style-name="T10">11</text:span></text:span><text:span text:style-name="預設段落字型"><text:span text:style-name="T11">3</text:span></text:span><text:span text:style-name="預設段落字型"><text:span text:style-name="T10">510</text:span></text:span><text:span text:style-name="預設段落字型"><text:span text:style-name="T11">0617</text:span></text:span><text:span text:style-name="預設段落字型"><text:span text:style-name="T4">號公告</text:span></text:span></text:p>
      <text:p text:style-name="P32"><text:span text:style-name="預設段落字型"><text:span text:style-name="T53">自中華民國11</text:span></text:span><text:span text:style-name="預設段落字型"><text:span text:style-name="T54">3</text:span></text:span><text:span text:style-name="預設段落字型"><text:span text:style-name="T53">年5月</text:span></text:span><text:span text:style-name="預設段落字型"><text:span text:style-name="T54">15</text:span></text:span><text:span text:style-name="預設段落字型"><text:span text:style-name="T53">日生效</text:span></text:span><text:change-end text:change-id="ct1256700007328"/><text:change-start text:change-id="ct1256700008528"/></text:p>
      <text:p text:style-name="P31">NIEA W532.5<text:change-end text:change-id="ct1256700008528"/><text:change text:change-id="ct1256699995808"/><text:change-start text:change-id="ct1256700008288"/>3<text:change-end text:change-id="ct1256700008288"/><text:change-start text:change-id="ct1256700003248"/>C</text:p>
      <text:p text:style-name="P19">一、方法概要</text:p>
      <text:p text:style-name="P9"><text:span text:style-name="預設段落字型"><text:span text:style-name="T22">水樣導入消化反應器中與濃磷酸或濃硫酸反應後，水樣中</text:span></text:span><text:change-end text:change-id="ct1256700003248"/><text:change text:change-id="ct1256700006608"/><text:change-start text:change-id="ct1256700003488"/><text:span text:style-name="預設段落字型"><text:span text:style-name="T22">無機碳轉換成二氧化碳，吹氣將其排出後，殘留水樣</text:span></text:span><text:change-end text:change-id="ct1256700003488"/><text:change text:change-id="ct1256700004208"/><text:change-start text:change-id="ct1256699997008"/><text:span text:style-name="預設段落字型"><text:span text:style-name="T22">再加入過氧焦硫酸鹽溶液，將有機碳氧化轉換為二氧化碳，隨即被載流氣體導入非分散式紅外線分析儀</text:span></text:span><text:change-end text:change-id="ct1256699997008"/><text:change-start text:change-id="ct1256700002528"/><text:span text:style-name="預設段落字型"><text:span text:style-name="T23">(</text:span></text:span><text:span text:style-name="預設段落字型"><text:span text:style-name="T22">Non-dispersive </text:span></text:span><text:span text:style-name="預設段落字型"><text:span text:style-name="T23">i</text:span></text:span><text:span text:style-name="預設段落字型"><text:span text:style-name="T22">nfrared </text:span></text:span><text:span text:style-name="預設段落字型"><text:span text:style-name="T23">a</text:span></text:span><text:span text:style-name="預設段落字型"><text:span text:style-name="T22">nalyser</text:span></text:span><text:span text:style-name="預設段落字型"><text:span text:style-name="T23">)</text:span></text:span><text:change-end text:change-id="ct1256700002528"/><text:change-start text:change-id="ct1256700006368"/><text:span text:style-name="預設段落字型"><text:span text:style-name="T22">，檢測出水樣中總有機碳</text:span></text:span><text:change-end text:change-id="ct1256700006368"/><text:change text:change-id="ct1256699993408"/><text:change-start text:change-id="ct1256699997248"/><text:span text:style-name="預設段落字型"><text:span text:style-name="T22">濃度</text:span></text:span><text:change-end text:change-id="ct1256699997248"/><text:change text:change-id="ct1256700005648"/><text:change-start text:change-id="ct1256700001328"/><text:span text:style-name="預設段落字型"><text:span text:style-name="T22">。</text:span></text:span></text:p>
      <text:p text:style-name="P19">二、適用範圍</text:p>
      <text:p text:style-name="P21">本方法適用於<text:change-end text:change-id="ct1256700001328"/><text:change-start text:change-id="ct1256700004688"/>飲用水<text:change-end text:change-id="ct1256700004688"/><text:change-start text:change-id="ct1256700004928"/>、<text:change-end text:change-id="ct1256700004928"/><text:change-start text:change-id="ct1256700006848"/>飲用水水源<text:change-end text:change-id="ct1256700006848"/><text:change text:change-id="ct1256699993888"/><text:change-start text:change-id="ct1256700002288"/>、地面水<text:change-end text:change-id="ct1256700002288"/><text:change-start text:change-id="ct1256699994368"/>體<text:change-end text:change-id="ct1256699994368"/><text:change-start text:change-id="ct1256699994608"/>（不含海水）、地下水<text:change-end text:change-id="ct1256699994608"/><text:change-start text:change-id="ct1256700005888"/>、放流水<text:change-end text:change-id="ct1256700005888"/><text:change-start text:change-id="ct1256700005168"/>及廢<text:change-end text:change-id="ct1256700005168"/><text:change-start text:change-id="ct1256700007568"/>（<text:change-end text:change-id="ct1256700007568"/><text:change-start text:change-id="ct1256699998448"/>污<text:change-end text:change-id="ct1256699998448"/><text:change-start text:change-id="ct1256700005408"/>）<text:change-end text:change-id="ct1256700005408"/><text:change-start text:change-id="ct1256700007088"/>水中總有機碳<text:change-end text:change-id="ct1256700007088"/><text:change text:change-id="ct1256700008048"/><text:change text:change-id="ct1256699999888"/><text:change-start text:change-id="ct1256700002768"/>檢測。</text:p>
      <text:p text:style-name="P19">三、干擾</text:p>
      <text:p text:style-name="P22">（一）利用酸化和吹氣的方式去除無機碳的同時，會逸失揮發性有機物；樣品混合時亦會逸失揮發性有機物，尤其溫度高時。</text:p>
      <text:p text:style-name="P22">（二）水樣酸化不足時，無機碳無法完全轉化產生二氧化碳。</text:p>
      <text:p text:style-name="P7"><text:change-end text:change-id="ct1256700002768"/><text:change text:change-id="ct1256699995328"/><text:change text:change-id="ct1256699995088"/><text:change text:change-id="ct1256699997728"/><text:change text:change-id="ct1256699996288"/><text:change text:change-id="ct1256700000368"/><text:change text:change-id="ct1256699994128"/><text:change text:change-id="ct1256700000128"/><text:change text:change-id="ct1256699993648"/><text:change-start text:change-id="ct1256699995568"/><text:span text:style-name="T22">（</text:span><text:change-end text:change-id="ct1256699995568"/><text:change text:change-id="ct1256699996528"/><text:change-start text:change-id="ct1256699996768"/><text:span text:style-name="T22">三</text:span><text:change-end text:change-id="ct1256699996768"/><text:change-start text:change-id="ct1256699997488"/><text:span text:style-name="T22">）若大的含碳微粒無法進入注射針時會有明顯的損失；當只檢測溶解性有機碳時可用</text:span><text:change-end text:change-id="ct1256699997488"/><text:change text:change-id="ct1256699996048"/><text:change-start text:change-id="ct1256700001568"/><text:span text:style-name="T22">0.45 μm</text:span><text:change-end text:change-id="ct1256700001568"/><text:change text:change-id="ct1256699997968"/><text:change-start text:change-id="ct1256699998208"/><text:span text:style-name="T22">孔徑濾膜去除有機微粒，而過濾是否會減少或增加溶解性有機碳的含量，決定於含碳物質的物理性質，或是含碳物質在濾膜上的吸脫附，故同時分析濾膜空白，測試濾膜對溶解性有機碳的影響。</text:span></text:p>
      <text:p text:style-name="P23"><text:change-end text:change-id="ct1256699998208"/><text:change text:change-id="ct1256699998688"/><text:change-start text:change-id="ct1256699999168"/>（<text:change-end text:change-id="ct1256699999168"/><text:change text:change-id="ct1256699999408"/><text:change-start text:change-id="ct1256700000608"/>四<text:change-end text:change-id="ct1256700000608"/><text:change-start text:change-id="ct1256700000848"/>）較大的有機物顆粒或較複雜之分子，如單寧、木質素及腐植酸等，<text:change-end text:change-id="ct1256700000848"/><text:change-start text:change-id="ct1256700001088"/>及<text:change-end text:change-id="ct1256700001088"/><text:change-start text:change-id="ct1256700001808"/>一些蛋白質、單元抗體等大的生物分子<text:change-end text:change-id="ct1256700001808"/><text:change text:change-id="ct1256700002048"/><text:change-start text:change-id="ct1256700018848"/>會<text:change-end text:change-id="ct1256700018848"/><text:change-start text:change-id="ct1256700011408"/>影響<text:change-end text:change-id="ct1256700011408"/><text:change-start text:change-id="ct1256700018368"/>反應速率<text:change-end text:change-id="ct1256700018368"/><text:change text:change-id="ct1256700009728"/><text:change-start text:change-id="ct1256700016208"/>。</text:p>
      <text:p text:style-name="P23">（<text:change-end text:change-id="ct1256700016208"/><text:change text:change-id="ct1256700019568"/><text:change-start text:change-id="ct1256700011648"/>五<text:change-end text:change-id="ct1256700011648"/><text:change-start text:change-id="ct1256700009488"/>）水樣中含有大量氯鹽時，將優先與過氧焦硫酸鹽作用，而減緩有機碳之氧化速率。當氯鹽之濃度大於<text:change-end text:change-id="ct1256700009488"/><text:change text:change-id="ct1256700017408"/><text:change-start text:change-id="ct1256700023888"/>0.05 % 時，有機物質的氧化作用會被限制，可增加反應時間或增加過氧焦硫酸鹽以去除干擾。</text:p>
      <text:p text:style-name="P23">（<text:change-end text:change-id="ct1256700023888"/><text:change text:change-id="ct1256700010688"/><text:change-start text:change-id="ct1256700018608"/>六<text:change-end text:change-id="ct1256700018608"/><text:change-start text:change-id="ct1256700012128"/>）當檢測濃度小於<text:change-end text:change-id="ct1256700012128"/><text:change text:change-id="ct1256700013808"/><text:change-start text:change-id="ct1256700017888"/>1 mg C/L<text:change-end text:change-id="ct1256700017888"/><text:change text:change-id="ct1256700014048"/><text:change-start text:change-id="ct1256700009008"/>時，在採樣、處理水樣和分析過程<text:change-end text:change-id="ct1256700009008"/><text:change-start text:change-id="ct1256700012368"/>須<text:soft-page-break/>避免污染。<text:change-end text:change-id="ct1256700012368"/><text:change text:change-id="ct1256700021248"/><text:change-start text:change-id="ct1256700021728"/></text:p>
      <text:p text:style-name="P19">四、設備與材料</text:p>
      <text:p text:style-name="P22">（一）過氧焦硫酸鹽加熱氧化法總有機碳分析儀，以非分散式紅外線分析儀為偵測器。</text:p>
      <text:p text:style-name="P22">（二）取樣器、注射器及樣品前處理附件。</text:p>
      <text:p text:style-name="P22">（三）樣品混合器或均質器。</text:p>
      <text:p text:style-name="P22">（四）磁石攪拌器：鐵氟龍包覆的磁石。</text:p>
      <text:p text:style-name="P22">（五）過濾裝置。</text:p>
      <text:p text:style-name="P22">（六）濾膜：0.45 μm 孔徑，HPLC<text:change-end text:change-id="ct1256700021728"/><text:change text:change-id="ct1256700020768"/><text:change-start text:change-id="ct1256700018128"/>級濾膜、玻璃纖維濾膜或銀薄膜濾膜，濾膜在使用前需先溼潤。</text:p>
      <text:p text:style-name="P22">（七）<text:change-end text:change-id="ct1256700018128"/><text:change-start text:change-id="ct1256700023648"/>分析<text:change-end text:change-id="ct1256700023648"/><text:change-start text:change-id="ct1256700010208"/>天平：可精<text:change-end text:change-id="ct1256700010208"/><text:change text:change-id="ct1256700011888"/><text:change-start text:change-id="ct1256700010928"/>稱<text:change-end text:change-id="ct1256700010928"/><text:change-start text:change-id="ct1256700012608"/>至<text:change-end text:change-id="ct1256700012608"/><text:change text:change-id="ct1256700021008"/><text:change-start text:change-id="ct1256700015248"/>0.1 mg。</text:p>
      <text:p text:style-name="P24">（八）採樣瓶：附鐵氟龍內襯瓶蓋的棕色玻璃瓶<text:change-end text:change-id="ct1256700015248"/><text:change text:change-id="ct1256700014288"/><text:change-start text:change-id="ct1256700015728"/>，<text:change-end text:change-id="ct1256700015728"/><text:change-start text:change-id="ct1256700012848"/>所用瓶蓋以厚矽膠被覆鐵氟龍的墊片封瓶，且為開口式，能呈正壓式密封<text:change-end text:change-id="ct1256700012848"/><text:change-start text:change-id="ct1256700019328"/>。<text:change-end text:change-id="ct1256700019328"/><text:change-start text:change-id="ct1256700019088"/>使用前玻璃瓶須用酸浸泡，接著以試劑水反<text:change-end text:change-id="ct1256700019088"/><text:change text:change-id="ct1256700019808"/><text:change-start text:change-id="ct1256700020048"/>複<text:change-end text:change-id="ct1256700020048"/><text:change-start text:change-id="ct1256700021488"/>清洗，再以鋁箔紙包覆瓶口放入 400<text:change-end text:change-id="ct1256700021488"/><text:change-start text:change-id="ct1256700014528"/> <text:change-end text:change-id="ct1256700014528"/><text:change-start text:change-id="ct1256700020288"/>℃ 烘箱加熱至少<text:change-end text:change-id="ct1256700020288"/><text:change text:change-id="ct1256700021968"/><text:change-start text:change-id="ct1256700022208"/>1<text:change-end text:change-id="ct1256700022208"/><text:change text:change-id="ct1256700009968"/><text:change-start text:change-id="ct1256700020528"/>小時；鐵氟龍內襯以清潔劑清洗，接著以試劑水反覆清洗，以鋁箔紙包覆後，在<text:change-end text:change-id="ct1256700020528"/><text:change text:change-id="ct1256700022448"/><text:change-start text:change-id="ct1256700008768"/>100<text:change-end text:change-id="ct1256700008768"/><text:change-start text:change-id="ct1256700016688"/> <text:change-end text:change-id="ct1256700016688"/><text:change-start text:change-id="ct1256700022688"/>℃ 烘箱加熱<text:change-end text:change-id="ct1256700022688"/><text:change text:change-id="ct1256700015008"/><text:change-start text:change-id="ct1256700016448"/>1<text:change-end text:change-id="ct1256700016448"/><text:change text:change-id="ct1256700010448"/><text:change-start text:change-id="ct1256700009248"/>小時。</text:p>
      <text:p text:style-name="P19">五、試劑</text:p>
      <text:p text:style-name="P13">檢測時使用之試劑除非另有說明，否則至少為分析試藥級。使用之溶液或試劑，可依試藥配製比<text:change-end text:change-id="ct1256700009248"/><text:change text:change-id="ct1256700011168"/><text:change-start text:change-id="ct1256700013088"/>率<text:change-end text:change-id="ct1256700013088"/><text:change-start text:change-id="ct1256700015488"/>製備所需使用體積。</text:p>
      <text:p text:style-name="P22">（一）試劑水：<text:change-end text:change-id="ct1256700015488"/><text:change text:change-id="ct1256700023408"/><text:change text:change-id="ct1256700023168"/><text:change text:change-id="ct1256700022928"/><text:change-start text:change-id="ct1256700017648"/>不含有機碳之去離子<text:change-end text:change-id="ct1256700017648"/><text:change-start text:change-id="ct1256700013328"/>水<text:change-end text:change-id="ct1256700013328"/><text:change-start text:change-id="ct1256700013568"/>或蒸餾水。</text:p>
      <text:p text:style-name="P22">（二）濃磷酸或濃硫酸。</text:p>
      <text:p text:style-name="P10"><text:span text:style-name="預設段落字型"><text:span text:style-name="T22">（三）</text:span></text:span><text:change-end text:change-id="ct1256700013568"/><text:change-start text:change-id="ct1256700014768"/><text:span text:style-name="預設段落字型"><text:span text:style-name="T22">無水</text:span></text:span><text:change-end text:change-id="ct1256700014768"/><text:change-start text:change-id="ct1256700015968"/><text:span text:style-name="預設段落字型"><text:span text:style-name="T22">鄰苯二甲酸氫鉀</text:span></text:span><text:change-end text:change-id="ct1256700015968"/><text:change text:change-id="ct1256700017168"/><text:change-start text:change-id="ct1256700016928"/><text:span text:style-name="預設段落字型"><text:span text:style-name="T24">(</text:span></text:span><text:change-end text:change-id="ct1256700016928"/><text:change text:change-id="ct1256700026288"/><text:change-start text:change-id="ct1256700026528"/><text:span text:style-name="預設段落字型"><text:span text:style-name="T22">Anhydrous potassium biphthalate</text:span></text:span><text:change-end text:change-id="ct1256700026528"/><text:change text:change-id="ct1256700024848"/><text:change text:change-id="ct1256700026768"/><text:change-start text:change-id="ct1256700024608"/><text:span text:style-name="預設段落字型"><text:span text:style-name="T22">）：使用前須經105 ℃</text:span></text:span><text:change-end text:change-id="ct1256700024608"/><text:change-start text:change-id="ct1256700025328"/><text:span text:style-name="預設段落字型"><text:span text:style-name="T22"> </text:span></text:span><text:change-end text:change-id="ct1256700025328"/><text:change-start text:change-id="ct1256700027008"/><text:span text:style-name="預設段落字型"><text:span text:style-name="T22">±</text:span></text:span><text:change-end text:change-id="ct1256700027008"/><text:change-start text:change-id="ct1256700027728"/><text:span text:style-name="預設段落字型"><text:span text:style-name="T22"> </text:span></text:span><text:change-end text:change-id="ct1256700027728"/><text:change-start text:change-id="ct1256700025568"/><text:span text:style-name="預設段落字型"><text:span text:style-name="T22">5 ℃</text:span></text:span><text:change-end text:change-id="ct1256700025568"/><text:change-start text:change-id="ct1256700026048"/><text:span text:style-name="預設段落字型"><text:span text:style-name="T22"> </text:span></text:span><text:change-end text:change-id="ct1256700026048"/><text:change-start text:change-id="ct1256700027248"/><text:span text:style-name="預設段落字型"><text:span text:style-name="T22">乾燥至恆重。</text:span></text:span></text:p>
      <text:p text:style-name="P25">（四）有機碳儲備標準溶液<text:change-end text:change-id="ct1256700027248"/><text:change-start text:change-id="ct1256700024368"/>，<text:span text:style-name="T48">1,000 mg</text:span><text:change-end text:change-id="ct1256700024368"/><text:change-start text:change-id="ct1256700025088"/><text:span text:style-name="T48"> C/L</text:span><text:change-end text:change-id="ct1256700025088"/><text:change-start text:change-id="ct1256699971808"/>：溶解 2.1254 g的無水鄰苯二甲酸氫鉀於試劑水中並定容至 1<text:change-end text:change-id="ct1256699971808"/><text:change-start text:change-id="ct1256699973248"/>,<text:change-end text:change-id="ct1256699973248"/><text:change-start text:change-id="ct1256699974928"/>000 mL<text:change-end text:change-id="ct1256699974928"/><text:change text:change-id="ct1256699969168"/><text:change-start text:change-id="ct1256699975408"/>。配製<text:change-end text:change-id="ct1256699975408"/><text:change text:change-id="ct1256699964368"/><text:change-start text:change-id="ct1256699964848"/><text:span text:style-name="T46">後</text:span><text:change-end text:change-id="ct1256699964848"/><text:change-start text:change-id="ct1256699977568"/>以濃磷酸或濃硫酸調整其<text:change-end text:change-id="ct1256699977568"/><text:change text:change-id="ct1256699966528"/><text:change-start text:change-id="ct1256699974448"/>pH<text:change-end text:change-id="ct1256699974448"/><text:change text:change-id="ct1256699976368"/><text:change-start text:change-id="ct1256699975648"/>值至小於<text:change-end text:change-id="ct1256699975648"/><text:change text:change-id="ct1256699972048"/><text:change-start text:change-id="ct1256699969408"/>等於 2，<text:change-end text:change-id="ct1256699969408"/><text:change text:change-id="ct1256699972768"/><text:change-start text:change-id="ct1256699964608"/>於<text:change-end text:change-id="ct1256699964608"/><text:change-start text:change-id="ct1256699968928"/><text:span text:style-name="T49">4 ℃ ± 2 ℃ </text:span>保存<text:change-end text:change-id="ct1256699968928"/><text:change-start text:change-id="ct1256699963648"/>。<text:change-end text:change-id="ct1256699963648"/><text:change-start text:change-id="ct1256699975888"/>或購買具可追溯濃度確認證明文件之市售標準儲備溶液。<text:change-end text:change-id="ct1256699975888"/><text:change text:change-id="ct1256699975168"/><text:change-start text:change-id="ct1256699971568"/></text:p>
      <text:p text:style-name="P8"><text:soft-page-break/><text:span text:style-name="預設段落字型"><text:span text:style-name="T14">（五）</text:span></text:span><text:span text:style-name="預設段落字型"><text:span text:style-name="T22">無水碳酸鈉</text:span></text:span><text:change-end text:change-id="ct1256699971568"/><text:change text:change-id="ct1256699976128"/><text:change-start text:change-id="ct1256699976608"/><text:span text:style-name="預設段落字型"><text:span text:style-name="T29"> </text:span></text:span><text:span text:style-name="預設段落字型"><text:span text:style-name="T25">(</text:span></text:span><text:change-end text:change-id="ct1256699976608"/><text:change-start text:change-id="ct1256699965088"/><text:span text:style-name="預設段落字型"><text:span text:style-name="T22">Anhydrous sodium carbonate</text:span></text:span><text:change-end text:change-id="ct1256699965088"/><text:change text:change-id="ct1256699973008"/><text:change text:change-id="ct1256699976848"/><text:change text:change-id="ct1256699963888"/><text:change-start text:change-id="ct1256699966048"/><text:span text:style-name="預設段落字型"><text:span text:style-name="T25">)</text:span></text:span><text:change-end text:change-id="ct1256699966048"/><text:change-start text:change-id="ct1256699965328"/><text:span text:style-name="預設段落字型"><text:span text:style-name="T22">：使用前須經105 ℃</text:span></text:span><text:change-end text:change-id="ct1256699965328"/><text:change-start text:change-id="ct1256699967728"/><text:span text:style-name="預設段落字型"><text:span text:style-name="T22"> </text:span></text:span><text:change-end text:change-id="ct1256699967728"/><text:change-start text:change-id="ct1256699974208"/><text:span text:style-name="預設段落字型"><text:span text:style-name="T22">±</text:span></text:span><text:change-end text:change-id="ct1256699974208"/><text:change-start text:change-id="ct1256699964128"/><text:span text:style-name="預設段落字型"><text:span text:style-name="T22"> </text:span></text:span><text:change-end text:change-id="ct1256699964128"/><text:change-start text:change-id="ct1256699977088"/><text:span text:style-name="預設段落字型"><text:span text:style-name="T22">5 ℃</text:span></text:span><text:change-end text:change-id="ct1256699977088"/><text:change-start text:change-id="ct1256699977328"/><text:span text:style-name="預設段落字型"><text:span text:style-name="T22"> </text:span></text:span><text:change-end text:change-id="ct1256699977328"/><text:change-start text:change-id="ct1256699966288"/><text:span text:style-name="預設段落字型"><text:span text:style-name="T22">乾燥至恆重。</text:span></text:span></text:p>
      <text:p text:style-name="P7"><text:span text:style-name="預設段落字型"><text:span text:style-name="T14">（六）</text:span></text:span><text:span text:style-name="預設段落字型"><text:span text:style-name="T22">無水碳酸氫鈉</text:span></text:span><text:change-end text:change-id="ct1256699966288"/><text:change text:change-id="ct1256699977808"/><text:change-start text:change-id="ct1256699967008"/><text:span text:style-name="預設段落字型"><text:span text:style-name="T26">(</text:span></text:span><text:change-end text:change-id="ct1256699967008"/><text:change-start text:change-id="ct1256699973728"/><text:span text:style-name="預設段落字型"><text:span text:style-name="T22">Anhydrous sodium bicarbonate</text:span></text:span><text:change-end text:change-id="ct1256699973728"/><text:change text:change-id="ct1256699965568"/><text:change text:change-id="ct1256699963168"/><text:change-start text:change-id="ct1256699967248"/><text:span text:style-name="預設段落字型"><text:span text:style-name="T26">)</text:span></text:span><text:change-end text:change-id="ct1256699967248"/><text:change-start text:change-id="ct1256699970368"/><text:span text:style-name="預設段落字型"><text:span text:style-name="T22">：使用前須置於</text:span></text:span><text:change-end text:change-id="ct1256699970368"/><text:change-start text:change-id="ct1256699963408"/><text:span text:style-name="預設段落字型"><text:span text:style-name="T22">含矽膠</text:span></text:span><text:span text:style-name="預設段落字型"><text:span text:style-name="T29"> </text:span></text:span><text:span text:style-name="預設段落字型"><text:span text:style-name="T30">(Silica gel) </text:span></text:span><text:span text:style-name="預設段落字型"><text:span text:style-name="T22">之</text:span></text:span><text:change-end text:change-id="ct1256699963408"/><text:change-start text:change-id="ct1256699966768"/><text:span text:style-name="預設段落字型"><text:span text:style-name="T22">乾燥器中2小時。</text:span></text:span></text:p>
      <text:p text:style-name="P26">（七）無機碳儲備標準溶液<text:change-end text:change-id="ct1256699966768"/><text:change-start text:change-id="ct1256699973968"/>，1,000 mg C/L<text:change-end text:change-id="ct1256699973968"/><text:change-start text:change-id="ct1256699970608"/>：溶解 4.4122 g<text:change-end text:change-id="ct1256699970608"/><text:change text:change-id="ct1256699967488"/><text:change-start text:change-id="ct1256699967968"/>無水碳酸鈉於試劑水中，再加入 3.497 g無水碳酸氫鈉，並定容至 1<text:change-end text:change-id="ct1256699967968"/><text:change-start text:change-id="ct1256699968208"/>,<text:change-end text:change-id="ct1256699968208"/><text:change-start text:change-id="ct1256699968448"/>000 mL<text:change-end text:change-id="ct1256699968448"/><text:change text:change-id="ct1256699974688"/><text:change-start text:change-id="ct1256699968688"/>。<text:change-end text:change-id="ct1256699968688"/><text:change text:change-id="ct1256699969648"/><text:change-start text:change-id="ct1256699969888"/>此標準溶液不須酸化但須蓋緊儲存。<text:change-end text:change-id="ct1256699969888"/><text:change-start text:change-id="ct1256699970848"/>或購買具可追溯濃度確認證明文件之市售標準儲備溶液<text:change-end text:change-id="ct1256699970848"/><text:change-start text:change-id="ct1256699970128"/></text:p>
      <text:p text:style-name="P22">（八）載流氣體：經純化之氧氣或空氣，不含二氧化碳，且碳氫化合物含量少於<text:change-end text:change-id="ct1256699970128"/><text:change text:change-id="ct1256699971088"/><text:change-start text:change-id="ct1256699971328"/>1 ppm。</text:p>
      <text:p text:style-name="P22">（九）吹氣用氣體：任何不含二氧化碳及碳氫化合物之氣體。</text:p>
      <text:p text:style-name="P22">（十）過氧焦硫酸鹽溶液：隨儀器的不同，可使用不同形式及濃度的過氧焦硫酸鹽溶液。例如：</text:p>
      <text:list xml:id="list4056786198" text:style-name="L1">
        <text:list-item>
          <text:p text:style-name="P60"><text:change-end text:change-id="ct1256699971328"/><text:change text:change-id="ct1256699985248"/><text:change-start text:change-id="ct1256699988848"/><text:s/><text:change-end text:change-id="ct1256699988848"/><text:change text:change-id="ct1256699979728"/><text:change-start text:change-id="ct1256699985728"/>過氧焦硫酸鈉溶液<text:change-end text:change-id="ct1256699985728"/><text:change text:change-id="ct1256699982608"/><text:change-start text:change-id="ct1256699992688"/>，10 %：<text:change-end text:change-id="ct1256699992688"/><text:change text:change-id="ct1256699987168"/><text:change text:change-id="ct1256699983328"/><text:change text:change-id="ct1256699983088"/><text:change text:change-id="ct1256699985968"/><text:change text:change-id="ct1256699978048"/><text:change-start text:change-id="ct1256699988128"/>溶解<text:change-end text:change-id="ct1256699988128"/><text:change text:change-id="ct1256699988368"/><text:change-start text:change-id="ct1256690788768"/>100 g<text:change-end text:change-id="ct1256690788768"/><text:change text:change-id="ct1256690796448"/><text:change-start text:change-id="ct1256690790688"/>過氧焦硫酸鈉<text:change-end text:change-id="ct1256690790688"/><text:change-start text:change-id="ct1256690792848"/><text:span text:style-name="T50">(</text:span>Sodium peroxydisulfate<text:span text:style-name="T51">)</text:span><text:change-end text:change-id="ct1256690792848"/><text:change-start text:change-id="ct1256690789728"/>於試劑水中，定容至<text:change-end text:change-id="ct1256690789728"/><text:change text:change-id="ct1256690793088"/><text:change-start text:change-id="ct1256690792608"/>1<text:change-end text:change-id="ct1256690792608"/><text:change-start text:change-id="ct1256690791168"/>,<text:change-end text:change-id="ct1256690791168"/><text:change-start text:change-id="ct1256690795728"/>000 mL。</text:p>
        </text:list-item>
        <text:list-item>
          <text:p text:style-name="P58"><text:change-end text:change-id="ct1256690795728"/><text:change text:change-id="ct1256690797888"/><text:change-start text:change-id="ct1256690792128"/><text:s/><text:change-end text:change-id="ct1256690792128"/><text:change text:change-id="ct1256690788048"/><text:change-start text:change-id="ct1256690783248"/>過氧焦硫酸銨溶液<text:change-end text:change-id="ct1256690783248"/><text:change text:change-id="ct1256690791408"/><text:change-start text:change-id="ct1256690787808"/>，15 %：<text:change-end text:change-id="ct1256690787808"/><text:change text:change-id="ct1256690793808"/><text:change text:change-id="ct1256690785888"/><text:change text:change-id="ct1256690793568"/><text:change text:change-id="ct1256690796928"/><text:change text:change-id="ct1256690795008"/><text:change text:change-id="ct1256690793328"/><text:change text:change-id="ct1256690788288"/><text:change-start text:change-id="ct1256690794288"/>溶解<text:change-end text:change-id="ct1256690794288"/><text:change text:change-id="ct1256690785648"/><text:change-start text:change-id="ct1256690794528"/>150 g<text:change-end text:change-id="ct1256690794528"/><text:change text:change-id="ct1256690796688"/><text:change-start text:change-id="ct1256690786368"/>過氧焦硫酸銨<text:change-end text:change-id="ct1256690786368"/><text:change-start text:change-id="ct1256690786128"/><text:span text:style-name="T51">(</text:span>Ammonium <text:s/><text:span text:style-name="T51">p</text:span>eroxydisulfate<text:span text:style-name="T51">)</text:span><text:change-end text:change-id="ct1256690786128"/><text:change-start text:change-id="ct1256690795968"/>於試劑水中，定容至<text:change-end text:change-id="ct1256690795968"/><text:change text:change-id="ct1256690784688"/><text:change-start text:change-id="ct1256690796208"/>1<text:change-end text:change-id="ct1256690796208"/><text:change-start text:change-id="ct1256690798128"/>,<text:change-end text:change-id="ct1256690798128"/><text:change-start text:change-id="ct1256690783008"/>000 mL。</text:p>
        </text:list-item>
        <text:list-item>
          <text:p text:style-name="P58"><text:change-end text:change-id="ct1256690783008"/><text:change text:change-id="ct1256690783488"/><text:change-start text:change-id="ct1256690783728"/><text:s/><text:change-end text:change-id="ct1256690783728"/><text:change text:change-id="ct1256690783968"/><text:change-start text:change-id="ct1256690784208"/>過氧焦硫酸鉀溶液<text:change-end text:change-id="ct1256690784208"/><text:change text:change-id="ct1256690784448"/><text:change-start text:change-id="ct1256690785408"/>，2 %：<text:change-end text:change-id="ct1256690785408"/><text:change text:change-id="ct1256690813488"/><text:change text:change-id="ct1256690787568"/><text:change text:change-id="ct1256690787088"/><text:change text:change-id="ct1256690786848"/><text:change text:change-id="ct1256690786608"/><text:change-start text:change-id="ct1256690807968"/>溶解 20 g<text:change-end text:change-id="ct1256690807968"/><text:change text:change-id="ct1256690812048"/><text:change-start text:change-id="ct1256690810608"/>過氧焦硫酸鉀<text:change-end text:change-id="ct1256690810608"/><text:change-start text:change-id="ct1256690798368"/><text:span text:style-name="T51">(</text:span>Potassium peroxydisulfate<text:span text:style-name="T51">)</text:span><text:change-end text:change-id="ct1256690798368"/><text:change-start text:change-id="ct1256690800048"/>於試劑水中，定容至<text:change-end text:change-id="ct1256690800048"/><text:change text:change-id="ct1256690807488"/><text:change-start text:change-id="ct1256690806288"/>1<text:change-end text:change-id="ct1256690806288"/><text:change-start text:change-id="ct1256690805088"/>,<text:change-end text:change-id="ct1256690805088"/><text:change-start text:change-id="ct1256690811328"/>000 mL。</text:p>
        </text:list-item>
      </text:list>
      <text:p text:style-name="P20">六、採樣<text:change-end text:change-id="ct1256690811328"/><text:change text:change-id="ct1256690810368"/><text:change-start text:change-id="ct1256690809648"/><text:span text:style-name="T49">與</text:span><text:change-end text:change-id="ct1256690809648"/><text:change-start text:change-id="ct1256690806528"/>保存</text:p>
      <text:p text:style-name="P22">（一）採樣：樣品採集於採樣瓶中，並避免於裝填水樣時有氣泡通過樣品或封瓶時有氣泡殘留<text:change-end text:change-id="ct1256690806528"/><text:change text:change-id="ct1256690808928"/><text:change text:change-id="ct1256690801968"/><text:change text:change-id="ct1256690808688"/><text:change text:change-id="ct1256690810848"/><text:change text:change-id="ct1256690812288"/><text:change-start text:change-id="ct1256690803408"/>。</text:p>
      <text:p text:style-name="P27">（二）保存：採集的樣品如<text:change-end text:change-id="ct1256690803408"/><text:change text:change-id="ct1256690808208"/><text:change-start text:change-id="ct1256690802928"/>無法立即分析，則<text:change-end text:change-id="ct1256690802928"/><text:change text:change-id="ct1256690804848"/><text:change-start text:change-id="ct1256690813248"/>須於<text:change-end text:change-id="ct1256690813248"/><text:change text:change-id="ct1256690807728"/><text:change-start text:change-id="ct1256690808448"/> <text:change-end text:change-id="ct1256690808448"/><text:change-start text:change-id="ct1256690806768"/>&gt;0<text:change-end text:change-id="ct1256690806768"/><text:change text:change-id="ct1256690800288"/><text:change-start text:change-id="ct1256690811088"/><text:span text:style-name="T49"> ℃</text:span><text:change-end text:change-id="ct1256690811088"/><text:change text:change-id="ct1256690806048"/><text:change text:change-id="ct1256690803888"/><text:change-start text:change-id="ct1256690812528"/><text:span text:style-name="T49"> </text:span><text:change-end text:change-id="ct1256690812528"/><text:change-start text:change-id="ct1256690804608"/><text:span text:style-name="T49">至</text:span><text:change-end text:change-id="ct1256690804608"/><text:change text:change-id="ct1256690809168"/><text:change text:change-id="ct1256690799808"/><text:change-start text:change-id="ct1256690807008"/><text:span text:style-name="T49"> ≤</text:span><text:change-end text:change-id="ct1256690807008"/><text:change-start text:change-id="ct1256690809408"/><text:span text:style-name="T49">6</text:span><text:change-end text:change-id="ct1256690809408"/><text:change-start text:change-id="ct1256690798608"/><text:span text:style-name="T49"> ℃</text:span><text:change-end text:change-id="ct1256690798608"/><text:change text:change-id="ct1256690807248"/><text:change-start text:change-id="ct1256690812768"/> <text:change-end text:change-id="ct1256690812768"/><text:change-start text:change-id="ct1256690801008"/>儲存，避光且減少空氣<text:change-end text:change-id="ct1256690801008"/><text:change text:change-id="ct1256690811568"/><text:change-start text:change-id="ct1256690809888"/>接觸，並在<text:change-end text:change-id="ct1256690809888"/><text:change text:change-id="ct1256690798848"/><text:change-start text:change-id="ct1256690811808"/>7<text:change-end text:change-id="ct1256690811808"/><text:change text:change-id="ct1256690813008"/><text:change-start text:change-id="ct1256690800528"/>天內完成分析；若樣品不穩定則需添加磷酸或硫酸於樣品中，使 pH 值小於<text:change-end text:change-id="ct1256690800528"/><text:change text:change-id="ct1256690801488"/><text:change-start text:change-id="ct1256690799088"/>等於 2，<text:change-end text:change-id="ct1256690799088"/><text:change text:change-id="ct1256690799328"/><text:change-start text:change-id="ct1256690799568"/>保存<text:change-end text:change-id="ct1256690799568"/><text:change-start text:change-id="ct1256690801728"/>期限為<text:change-end text:change-id="ct1256690801728"/><text:change-start text:change-id="ct1256690800768"/>14天。</text:p>
      <text:p text:style-name="P19">七、步驟</text:p>
      <text:p text:style-name="P14">（一）樣品前處理<text:change-end text:change-id="ct1256690800768"/><text:change text:change-id="ct1256690802208"/><text:change-start text:change-id="ct1256690801248"/></text:p>
      <text:list xml:id="list1764011847" text:style-name="L2">
        <text:list-item>
          <text:p text:style-name="P50"><text:change-end text:change-id="ct1256690801248"/><text:change text:change-id="ct1256690802448"/><text:change-start text:change-id="ct1256690802688"/>水樣中含有大顆粒或不溶物質時，使用樣品混合器或均質器加<text:soft-page-break/>以攪拌，直到能以注射器、自動取樣管或連續線上監視系統的自動進樣器取得具代表性的樣品。</text:p>
        </text:list-item>
        <text:list-item>
          <text:p text:style-name="P50"><text:change-end text:change-id="ct1256690802688"/><text:change text:change-id="ct1256690803168"/><text:change-start text:change-id="ct1256690805568"/>若僅檢測溶解性有機碳時，以<text:change-end text:change-id="ct1256690805568"/><text:change text:change-id="ct1256690803648"/><text:change-start text:change-id="ct1256690804128"/>0.45 μm 孔徑濾膜過濾水樣。</text:p>
        </text:list-item>
        <text:list-item>
          <text:p text:style-name="P50"><text:change-end text:change-id="ct1256690804128"/><text:change text:change-id="ct1256690804368"/><text:change-start text:change-id="ct1256690805328"/>若儀器可分別檢測無機碳<text:change-end text:change-id="ct1256690805328"/><text:change text:change-id="ct1256690805808"/><text:change-start text:change-id="ct1256690818528"/>(<text:change-end text:change-id="ct1256690818528"/><text:change-start text:change-id="ct1256690822608"/>碳酸鹽、碳酸氫鹽及二氧化碳<text:change-end text:change-id="ct1256690822608"/><text:change text:change-id="ct1256690816368"/><text:change-start text:change-id="ct1256690828128"/>)<text:change-end text:change-id="ct1256690828128"/><text:change-start text:change-id="ct1256690822368"/>及總碳，則依儀器操作說明分別檢測總碳和無機碳，並以總碳及無機碳之差值為總有機碳含量<text:change-end text:change-id="ct1256690822368"/><text:change-start text:change-id="ct1256690825968"/>（註1）<text:change-end text:change-id="ct1256690825968"/><text:change-start text:change-id="ct1256690824048"/>。</text:p>
        </text:list-item>
        <text:list-item>
          <text:p text:style-name="P50"><text:change-end text:change-id="ct1256690824048"/><text:change text:change-id="ct1256690817088"/><text:change-start text:change-id="ct1256690818768"/>欲去除樣品中之無機碳時，可取<text:change-end text:change-id="ct1256690818768"/><text:change text:change-id="ct1256690816608"/><text:change-start text:change-id="ct1256690823568"/>10 <text:change-end text:change-id="ct1256690823568"/><text:change-start text:change-id="ct1256690819248"/><text:span text:style-name="T52">mL</text:span><text:change-end text:change-id="ct1256690819248"/><text:change-start text:change-id="ct1256690826208"/>至<text:change-end text:change-id="ct1256690826208"/><text:change text:change-id="ct1256690825248"/><text:change-start text:change-id="ct1256690824288"/>15 mL<text:change-end text:change-id="ct1256690824288"/><text:change text:change-id="ct1256690825728"/><text:change-start text:change-id="ct1256690824528"/>之樣品置於 30 mL 燒杯中，加濃磷酸或濃硫酸至 pH<text:change-end text:change-id="ct1256690824528"/><text:change text:change-id="ct1256690814208"/><text:change-start text:change-id="ct1256690813728"/>小於<text:change-end text:change-id="ct1256690813728"/><text:change-start text:change-id="ct1256690824768"/>等於<text:change-end text:change-id="ct1256690824768"/><text:change text:change-id="ct1256690813968"/><text:change-start text:change-id="ct1256690814688"/>2，再通以吹氣氣體<text:change-end text:change-id="ct1256690814688"/><text:change text:change-id="ct1256690815648"/><text:change-start text:change-id="ct1256690819968"/>10<text:change-end text:change-id="ct1256690819968"/><text:change text:change-id="ct1256690821408"/><text:change-start text:change-id="ct1256690822848"/>分鐘；或攪拌並同時以吹氣氣體通於燒杯中已酸化的樣品去除無機碳<text:change-end text:change-id="ct1256690822848"/><text:change text:change-id="ct1256690818288"/><text:change-start text:change-id="ct1256690814928"/>。<text:change-end text:change-id="ct1256690814928"/><text:change-start text:change-id="ct1256690828368"/></text:p>
        </text:list-item>
        <text:list-item>
          <text:p text:style-name="P51"><text:change-end text:change-id="ct1256690828368"/><text:change-start text:change-id="ct1256690828848"/>無機碳去除效率檢查：分別檢測樣品總有機碳(A)及添加無機碳樣品總有機碳(B)，依下式計算無機碳去除效率。(註2)<text:change-end text:change-id="ct1256690828848"/><text:change-start text:change-id="ct1256690823808"/></text:p>
          <text:p text:style-name="P51">無機碳去除效率=(添加無機碳總量(C)+樣品總有機碳總量(A)-添加無機碳樣品總有機碳總量(B))/(添加無機碳總量(C))<text:line-break/>×100 %<text:change-end text:change-id="ct1256690823808"/><text:change-start text:change-id="ct1256690821168"/></text:p>
        </text:list-item>
      </text:list>
      <text:p text:style-name="P15"><text:change-end text:change-id="ct1256690821168"/><text:change text:change-id="ct1256690825008"/><text:change-start text:change-id="ct1256690814448"/>（<text:change-end text:change-id="ct1256690814448"/><text:change text:change-id="ct1256690827648"/><text:change-start text:change-id="ct1256690825488"/>二<text:change-end text:change-id="ct1256690825488"/><text:change-start text:change-id="ct1256690826448"/>）檢量線製備<text:change-end text:change-id="ct1256690826448"/><text:change text:change-id="ct1256690820208"/><text:change-start text:change-id="ct1256690815888"/></text:p>
      <text:list xml:id="list1955868467" text:style-name="L3">
        <text:list-item>
          <text:p text:style-name="P75"><text:change-end text:change-id="ct1256690815888"/><text:change text:change-id="ct1256690816848"/><text:change-start text:change-id="ct1256690826688"/><text:span text:style-name="T8">每次樣品分析前應重新製作檢量線，</text:span><text:change-end text:change-id="ct1256690826688"/><text:change-start text:change-id="ct1256690828608"/><text:span text:style-name="T8">視水樣濃度範圍，配製至少五種濃度（不含空白）之有機碳檢量線標準溶液。以檢量線標準溶液與儀器反應所得訊號，再與標準品中有機碳含量</text:span><text:change-end text:change-id="ct1256690828608"/><text:change text:change-id="ct1256690815168"/><text:change-start text:change-id="ct1256690815408"/><text:span text:style-name="T9">(</text:span><text:change-end text:change-id="ct1256690815408"/><text:change-start text:change-id="ct1256690826928"/><text:span text:style-name="T8">mg C/L</text:span><text:change-end text:change-id="ct1256690826928"/><text:change text:change-id="ct1256690827168"/><text:change-start text:change-id="ct1256690827408"/><text:span text:style-name="T9">)</text:span><text:change-end text:change-id="ct1256690827408"/><text:change-start text:change-id="ct1256690827888"/><text:span text:style-name="T8">作圖，繪製檢量線。</text:span><text:change-end text:change-id="ct1256690827888"/><text:change-start text:change-id="ct1256690821888"/><text:span text:style-name="T8">其線性相關係數應大於或等於 0.995。</text:span><text:change-end text:change-id="ct1256690821888"/><text:change-start text:change-id="ct1256690816128"/></text:p>
        </text:list-item>
        <text:list-item>
          <text:p text:style-name="P77"><text:change-end text:change-id="ct1256690816128"/><text:change-start text:change-id="ct1256690817328"/><text:span text:style-name="T22">檢量線確認：完成檢量線製作後，須以第二來源標準品配製檢量線中點濃度附近之標準品進行檢量線確認。</text:span><text:span text:style-name="預設段落字型"><text:span text:style-name="T42">檢量線確認相對誤差值應在</text:span></text:span><text:span text:style-name="預設段落字型"><text:span text:style-name="T44"> ±</text:span></text:span><text:span text:style-name="預設段落字型"><text:span text:style-name="T42"> </text:span></text:span><text:span text:style-name="預設段落字型"><text:span text:style-name="T43">15</text:span></text:span><text:span text:style-name="預設段落字型"><text:span text:style-name="T42"> % 以內。</text:span></text:span><text:change-end text:change-id="ct1256690817328"/><text:change-start text:change-id="ct1256690817568"/></text:p>
        </text:list-item>
      </text:list>
      <text:p text:style-name="P11"><text:change-end text:change-id="ct1256690817568"/><text:change text:change-id="ct1256690819728"/><text:change text:change-id="ct1256690819488"/><text:change text:change-id="ct1256690819008"/><text:change text:change-id="ct1256690818048"/><text:change text:change-id="ct1256690817808"/><text:change-start text:change-id="ct1256690820448"/><text:span text:style-name="預設段落字型"><text:span text:style-name="T15">（三）樣品分析：樣品經過前處理步驟，最後由檢量線求得樣品</text:span></text:span><text:span text:style-name="預設段落字型"><text:span text:style-name="T27">總有機碳濃度</text:span></text:span><text:span text:style-name="預設段落字型"><text:span text:style-name="T15">。</text:span></text:span><text:change-end text:change-id="ct1256690820448"/><text:change-start text:change-id="ct1256690820688"/></text:p>
      <text:p text:style-name="P19"><text:change-end text:change-id="ct1256690820688"/><text:change text:change-id="ct1256690823088"/><text:change-start text:change-id="ct1256690820928"/>八、結果處理</text:p>
      <text:p text:style-name="P28">計算經試劑水儀器空白校正的標準品及樣品儀器反應，並以碳濃度及校正過的標準品儀器反應來繪製檢量線，再將已扣除方法空白的樣品儀器反應對應於檢量線，而可求得樣品的總有機碳含量，或依儀器操作手冊執行之。<text:change-end text:change-id="ct1256690820928"/><text:change-start text:change-id="ct1256690821648"/></text:p>
      <text:list xml:id="list3841970149" text:style-name="WW8Num22">
        <text:list-header>
          <text:p text:style-name="P37"><text:soft-page-break/><text:span text:style-name="T6">A</text:span><text:span text:style-name="T7">＝</text:span><text:span text:style-name="T6">A</text:span><text:span text:style-name="T7">’×F </text:span></text:p>
          <text:p text:style-name="P39"><text:span text:style-name="預設段落字型"><text:span text:style-name="T16">A</text:span></text:span><text:span text:style-name="預設段落字型"><text:span text:style-name="T27">：樣品中總有機碳濃度</text:span></text:span><text:span text:style-name="預設段落字型"><text:span text:style-name="T17"> </text:span></text:span><text:span text:style-name="預設段落字型"><text:span text:style-name="T18">(</text:span></text:span><text:span text:style-name="預設段落字型"><text:span text:style-name="T19">mg C/L</text:span></text:span><text:span text:style-name="預設段落字型"><text:span text:style-name="T18">)</text:span></text:span><text:span text:style-name="預設段落字型"><text:span text:style-name="T27">。</text:span></text:span></text:p>
          <text:p text:style-name="P40"><text:span text:style-name="T27"><text:s/></text:span><text:span text:style-name="T20">A</text:span><text:span text:style-name="T27">’：由檢量線求得樣品溶液中</text:span><text:span text:style-name="預設段落字型"><text:span text:style-name="T27">總有機碳濃度</text:span></text:span><text:span text:style-name="預設段落字型"><text:span text:style-name="T17"> </text:span></text:span><text:span text:style-name="預設段落字型"><text:span text:style-name="T18">(</text:span></text:span><text:span text:style-name="預設段落字型"><text:span text:style-name="T19">mg C/L</text:span></text:span><text:span text:style-name="預設段落字型"><text:span text:style-name="T18">)</text:span></text:span><text:span text:style-name="預設段落字型"><text:span text:style-name="T27">。</text:span></text:span><text:span text:style-name="T27"> </text:span></text:p>
          <text:p text:style-name="P38">F：稀釋倍數。<text:change-end text:change-id="ct1256690821648"/><text:change-start text:change-id="ct1256690822128"/></text:p>
        </text:list-header>
      </text:list>
      <text:p text:style-name="P19">九、品質管制</text:p>
      <text:p text:style-name="P6"><text:change-end text:change-id="ct1256690822128"/><text:change text:change-id="ct1256690823328"/><text:change-start text:change-id="ct1256690839648"/><text:span text:style-name="預設段落字型"><text:span text:style-name="T22">（</text:span></text:span><text:change-end text:change-id="ct1256690839648"/><text:change text:change-id="ct1256690833168"/><text:change-start text:change-id="ct1256690834848"/><text:span text:style-name="預設段落字型"><text:span text:style-name="T22">一</text:span></text:span><text:change-end text:change-id="ct1256690834848"/><text:change-start text:change-id="ct1256690841328"/><text:span text:style-name="預設段落字型"><text:span text:style-name="T22">）檢量線查核：每 10 個樣品</text:span></text:span><text:change-end text:change-id="ct1256690841328"/><text:change text:change-id="ct1256690841568"/><text:change-start text:change-id="ct1256690839408"/><text:span text:style-name="預設段落字型"><text:span text:style-name="T21">及</text:span></text:span><text:change-end text:change-id="ct1256690839408"/><text:change-start text:change-id="ct1256690838208"/><text:span text:style-name="預設段落字型"><text:span text:style-name="T22">每批次分析結束時，執行一次檢量線查核，以檢量線中間濃度附近的標準溶液進行，其相對誤差值應在</text:span></text:span><text:span text:style-name="預設段落字型"><text:span text:style-name="T29"> ± 15</text:span></text:span><text:change-end text:change-id="ct1256690838208"/><text:change-start text:change-id="ct1256690841808"/><text:span text:style-name="預設段落字型"><text:span text:style-name="T29"> </text:span></text:span><text:change-end text:change-id="ct1256690841808"/><text:change-start text:change-id="ct1256690830768"/><text:span text:style-name="預設段落字型"><text:span text:style-name="T29">% </text:span></text:span><text:span text:style-name="預設段落字型"><text:span text:style-name="T22">以內。</text:span></text:span></text:p>
      <text:p text:style-name="P4"><text:span text:style-name="T45">（</text:span><text:change-end text:change-id="ct1256690830768"/><text:change text:change-id="ct1256690844208"/><text:change-start text:change-id="ct1256690833408"/><text:span text:style-name="預設段落字型"><text:span text:style-name="T45">二</text:span></text:span><text:change-end text:change-id="ct1256690833408"/><text:change-start text:change-id="ct1256690831008"/><text:span text:style-name="T45">）空白樣品分析：每10個樣品或每批次樣品至少執行一次空白樣品分析，空白分析值應小於二倍方法偵測極限。如樣品含有大顆粒或不溶物質須經均質或過濾處理時，則方法空白須包含七、步驟（一）1及2執行分析。</text:span></text:p>
      <text:p text:style-name="P16">（<text:change-end text:change-id="ct1256690831008"/><text:change text:change-id="ct1256690832208"/><text:change-start text:change-id="ct1256690829088"/>三<text:change-end text:change-id="ct1256690829088"/><text:change-start text:change-id="ct1256690843008"/>）重複樣品分析：每10個樣品或每批次樣品至少執行一次重複樣品分析，其相對差異百分比應在<text:change-end text:change-id="ct1256690843008"/><text:change text:change-id="ct1256690834128"/><text:change-start text:change-id="ct1256690842048"/>15<text:change-end text:change-id="ct1256690842048"/><text:change-start text:change-id="ct1256690829328"/> <text:change-end text:change-id="ct1256690829328"/><text:change-start text:change-id="ct1256690835808"/>% 以內。</text:p>
      <text:p text:style-name="P16">（<text:change-end text:change-id="ct1256690835808"/><text:change text:change-id="ct1256690839168"/><text:change-start text:change-id="ct1256690830048"/>四<text:change-end text:change-id="ct1256690830048"/><text:change-start text:change-id="ct1256690830288"/>）查核樣品分析：每10個樣品或每批次樣品至少執行一次查核樣品分析，其回收率應在<text:change-end text:change-id="ct1256690830288"/><text:change text:change-id="ct1256690833888"/><text:change-start text:change-id="ct1256690841088"/>85<text:change-end text:change-id="ct1256690841088"/><text:change-start text:change-id="ct1256690834608"/> <text:change-end text:change-id="ct1256690834608"/><text:change-start text:change-id="ct1256690836768"/>% 至<text:change-end text:change-id="ct1256690836768"/><text:change text:change-id="ct1256690830528"/><text:change-start text:change-id="ct1256690842288"/>115<text:change-end text:change-id="ct1256690842288"/><text:change-start text:change-id="ct1256690839888"/> <text:change-end text:change-id="ct1256690839888"/><text:change-start text:change-id="ct1256690840128"/>% 範圍內。</text:p>
      <text:p text:style-name="P16">（<text:change-end text:change-id="ct1256690840128"/><text:change text:change-id="ct1256690829568"/><text:change-start text:change-id="ct1256690831248"/>五<text:change-end text:change-id="ct1256690831248"/><text:change-start text:change-id="ct1256690831488"/>）添加分析：每10個樣品或每批次樣品至少執行一次添加標準品分析，回收率應在<text:change-end text:change-id="ct1256690831488"/><text:change text:change-id="ct1256690836048"/><text:change-start text:change-id="ct1256690837008"/>75<text:change-end text:change-id="ct1256690837008"/><text:change-start text:change-id="ct1256690834368"/> <text:change-end text:change-id="ct1256690834368"/><text:change-start text:change-id="ct1256690843728"/>% 至<text:change-end text:change-id="ct1256690843728"/><text:change text:change-id="ct1256690835328"/><text:change-start text:change-id="ct1256690829808"/>125<text:change-end text:change-id="ct1256690829808"/><text:change-start text:change-id="ct1256690831728"/> <text:change-end text:change-id="ct1256690831728"/><text:change-start text:change-id="ct1256690837248"/>% 範圍內。</text:p>
      <text:p text:style-name="P16">（<text:change-end text:change-id="ct1256690837248"/><text:change text:change-id="ct1256690831968"/><text:change-start text:change-id="ct1256690837968"/>六<text:change-end text:change-id="ct1256690837968"/><text:change-start text:change-id="ct1256690843968"/>）無機碳去除效率之檢查：每次樣品分析前須執行無機碳去除效率之檢查，其無機碳去除效率須大於<text:change-end text:change-id="ct1256690843968"/><text:change text:change-id="ct1256690835088"/><text:change-start text:change-id="ct1256690840368"/>90<text:change-end text:change-id="ct1256690840368"/><text:change-start text:change-id="ct1256690840608"/> <text:change-end text:change-id="ct1256690840608"/><text:change-start text:change-id="ct1256690840848"/>%。</text:p>
      <text:p text:style-name="P19">十、精密度與準確度</text:p>
      <text:p text:style-name="P17">以非分散式紅外線分析儀為偵測器，過氧焦硫酸鹽加熱氧化法總有機碳分析儀測量總有機碳濃度介於<text:change-end text:change-id="ct1256690840848"/><text:change text:change-id="ct1256690832448"/><text:change-start text:change-id="ct1256690832688"/>0.1 <text:change-end text:change-id="ct1256690832688"/><text:change-start text:change-id="ct1256690832928"/>mg C/L<text:change-end text:change-id="ct1256690832928"/><text:change-start text:change-id="ct1256690833648"/>至<text:change-end text:change-id="ct1256690833648"/><text:change text:change-id="ct1256690843248"/><text:change-start text:change-id="ct1256690835568"/>4000 mg C/L的樣品時，單一操作者所得的精密度<text:change-end text:change-id="ct1256690835568"/><text:change-start text:change-id="ct1256690842528"/>為:<text:change-end text:change-id="ct1256690842528"/><text:change text:change-id="ct1256690836288"/><text:change-start text:change-id="ct1256690842768"/></text:p>
      <text:p text:style-name="P2"><text:span text:style-name="預設段落字型"><text:span text:style-name="T22">S</text:span></text:span><text:span text:style-name="預設段落字型"><text:span text:style-name="T40">0</text:span></text:span><text:span text:style-name="預設段落字型"><text:span text:style-name="T37"> </text:span></text:span><text:span text:style-name="預設段落字型"><text:span text:style-name="T22">= 0.04X ＋ 0.1</text:span></text:span></text:p>
      <text:p text:style-name="P18">不同實驗室所得的精密度<text:change-end text:change-id="ct1256690842768"/><text:change text:change-id="ct1256690843488"/><text:change-start text:change-id="ct1256690836528"/>為:<text:change-end text:change-id="ct1256690836528"/><text:change-start text:change-id="ct1256690837488"/></text:p>
      <text:p text:style-name="P2"><text:span text:style-name="預設段落字型"><text:span text:style-name="T22">S</text:span></text:span><text:span text:style-name="預設段落字型"><text:span text:style-name="T40">1</text:span></text:span><text:span text:style-name="預設段落字型"><text:span text:style-name="T22"> = 0.08X ＋ 0.1</text:span></text:span></text:p>
      <text:p text:style-name="P5"><text:soft-page-break/><text:span text:style-name="預設段落字型"><text:span text:style-name="T22">其中，S</text:span></text:span><text:span text:style-name="預設段落字型"><text:span text:style-name="T40">0</text:span></text:span><text:span text:style-name="預設段落字型"><text:span text:style-name="T22"> 為單一操作者所得的精密度，S</text:span></text:span><text:span text:style-name="預設段落字型"><text:span text:style-name="T40">1</text:span></text:span><text:span text:style-name="預設段落字型"><text:span text:style-name="T22"> 為不同實驗室所得的精密度，X 為總有機碳濃度</text:span></text:span><text:change-end text:change-id="ct1256690837488"/><text:change text:change-id="ct1256690837728"/><text:change-start text:change-id="ct1256690838448"/><text:span text:style-name="預設段落字型"><text:span text:style-name="T22"> </text:span></text:span><text:span text:style-name="預設段落字型"><text:span text:style-name="T28">(</text:span></text:span><text:change-end text:change-id="ct1256690838448"/><text:change-start text:change-id="ct1256690838688"/><text:span text:style-name="預設段落字型"><text:span text:style-name="T22">mg C/L</text:span></text:span><text:change-end text:change-id="ct1256690838688"/><text:change text:change-id="ct1256690838928"/><text:change-start text:change-id="ct1256690847328"/><text:span text:style-name="預設段落字型"><text:span text:style-name="T28">)</text:span></text:span><text:change-end text:change-id="ct1256690847328"/><text:change-start text:change-id="ct1256690844688"/><text:span text:style-name="預設段落字型"><text:span text:style-name="T22">。</text:span></text:span></text:p>
      <text:p text:style-name="P19">十一、參考資料<text:change-end text:change-id="ct1256690844688"/><text:change-start text:change-id="ct1256690846368"/></text:p>
      <text:p text:style-name="P79"><text:span text:style-name="T22">（一）</text:span><text:change-end text:change-id="ct1256690846368"/><text:change text:change-id="ct1256690846848"/><text:change-start text:change-id="ct1256690844928"/><text:span text:style-name="預設段落字型"><text:span text:style-name="T32">APHA, AWWA, WEF.</text:span></text:span><text:change-end text:change-id="ct1256690844928"/><text:change text:change-id="ct1256690845168"/><text:change-start text:change-id="ct1256690848048"/><text:span text:style-name="預設段落字型"><text:span text:style-name="T31"> Standard Methods for the Examination of Water and Wastewater. P</text:span></text:span><text:span text:style-name="預設段落字型"><text:span text:style-name="T33">ers</text:span></text:span><text:span text:style-name="預設段落字型"><text:span text:style-name="T34">ulfate-Ultraviolet or Heated-Persulfate Oxidation Method</text:span></text:span><text:change-end text:change-id="ct1256690848048"/><text:change text:change-id="ct1256690845408"/><text:change-start text:change-id="ct1256690845648"/><text:span text:style-name="預設段落字型"><text:span text:style-name="T31">, Method </text:span></text:span><text:span text:style-name="預設段落字型"><text:span text:style-name="T34">5310C</text:span></text:span><text:change-end text:change-id="ct1256690845648"/><text:change text:change-id="ct1256690845888"/><text:change-start text:change-id="ct1256690847088"/><text:span text:style-name="預設段落字型"><text:span text:style-name="T31">, 20</text:span></text:span><text:span text:style-name="預設段落字型"><text:span text:style-name="T34">2</text:span></text:span><text:change-end text:change-id="ct1256690847088"/><text:change text:change-id="ct1256690846128"/><text:change-start text:change-id="ct1256690846608"/><text:span text:style-name="預設段落字型"><text:span text:style-name="T35">2</text:span></text:span><text:change-end text:change-id="ct1256690846608"/><text:change-start text:change-id="ct1258413011472"/><text:span text:style-name="預設段落字型"><text:span text:style-name="T31">.</text:span></text:span><text:change-end text:change-id="ct1258413011472"/><text:change-start text:change-id="ct1258413007392"/></text:p>
      <text:p text:style-name="P86"><text:span text:style-name="預設段落字型"><text:span text:style-name="T31">（二）</text:span></text:span><text:change-end text:change-id="ct1258413007392"/><text:change text:change-id="ct1258413005952"/><text:change-start text:change-id="ct1258412999952"/><text:span text:style-name="預設段落字型"><text:span text:style-name="T31">International Standard, </text:span></text:span><text:span text:style-name="預設段落字型"><text:span text:style-name="T36">Water analysis</text:span></text:span><text:span text:style-name="預設段落字型"><text:span text:style-name="T31">－</text:span></text:span><text:span text:style-name="預設段落字型"><text:span text:style-name="T36">Guidelines for the determination of total organic carbon (TOC) and dissolved organic carbon (DOC)</text:span></text:span><text:span text:style-name="預設段落字型"><text:span text:style-name="T31">, ISO-</text:span></text:span><text:span text:style-name="預設段落字型"><text:span text:style-name="T36">CEN EN 1484</text:span></text:span><text:span text:style-name="預設段落字型"><text:span text:style-name="T31">, </text:span></text:span><text:span text:style-name="預設段落字型"><text:span text:style-name="T36">1997</text:span></text:span><text:span text:style-name="預設段落字型"><text:span text:style-name="T31">.</text:span></text:span><text:change-end text:change-id="ct1258412999952"/><text:change-start text:change-id="ct1258413006912"/></text:p>
      <text:p text:style-name="P86"><text:change-end text:change-id="ct1258413006912"/><text:change text:change-id="ct1258413003792"/><text:change-start text:change-id="ct1258413010272"/><text:span text:style-name="預設段落字型"><text:span text:style-name="T31"/></text:span></text:p>
      <text:p text:style-name="P30"><text:change-end text:change-id="ct1258413010272"/><text:change-start text:change-id="ct1258412999712"/>註<text:change-end text:change-id="ct1258412999712"/><text:change-start text:change-id="ct1258413007632"/>1<text:change-end text:change-id="ct1258413007632"/><text:change-start text:change-id="ct1258413008112"/>：檢測總有機碳的方法及儀器有兩種或兩種以上的模式來分析總碳及總有機碳的濃度，可用下列樹狀圖來<text:change-end text:change-id="ct1258413008112"/><text:change text:change-id="ct1258413008352"/><text:change-start text:change-id="ct1258413001632"/>瞭解<text:change-end text:change-id="ct1258413001632"/><text:change text:change-id="ct1258413008592"/><text:change-start text:change-id="ct1258413006192"/>總碳及總有機碳的關係。</text:p>
      <text:p text:style-name="P3"><text:span text:style-name="預設段落字型"><text:span text:style-name="T22"><draw:frame draw:style-name="fr2" draw:name="圖片 1" text:anchor-type="as-char" svg:y="0.349cm" svg:width="12.402cm" style:rel-width="78%" svg:height="9.195cm" style:rel-height="scale" draw:z-index="8"><draw:image xlink:href="Pictures/10000000000002F4000001FC6A3A1C5827092EAA.png" xlink:type="simple" xlink:show="embed" xlink:actuate="onLoad" draw:mime-type="image/png"/><svg:desc>W53151C_P01</svg:desc></draw:frame></text:span></text:span></text:p>
      <text:p text:style-name="P29"><text:change-end text:change-id="ct1258413006192"/><text:change-start text:change-id="ct1258413010512"/><text:s text:c="4"/><text:change-end text:change-id="ct1258413010512"/><text:change-start text:change-id="ct1258413006432"/>總有機碳<text:change-end text:change-id="ct1258413006432"/><text:change text:change-id="ct1258413003552"/><text:change-start text:change-id="ct1258413004752"/> <text:change-end text:change-id="ct1258413004752"/><text:change-start text:change-id="ct1258413004032"/>＝<text:change-end text:change-id="ct1258413004032"/><text:change text:change-id="ct1258413004272"/><text:change-start text:change-id="ct1258413009552"/> <text:change-end text:change-id="ct1258413009552"/><text:change-start text:change-id="ct1258413000912"/>總碳<text:change-end text:change-id="ct1258413000912"/><text:change text:change-id="ct1258412999472"/><text:change-start text:change-id="ct1258413011232"/> <text:change-end text:change-id="ct1258413011232"/><text:change-start text:change-id="ct1258412997072"/>－<text:change-end text:change-id="ct1258412997072"/><text:change text:change-id="ct1258413009792"/><text:change-start text:change-id="ct1258413003312"/> <text:change-end text:change-id="ct1258413003312"/><text:change-start text:change-id="ct1258413010032"/>無機碳</text:p>
      <text:p text:style-name="P29"><text:change-end text:change-id="ct1258413010032"/><text:change-start text:change-id="ct1258413004512"/><text:s text:c="4"/><text:change-end text:change-id="ct1258413004512"/><text:change-start text:change-id="ct1258413001872"/>總有機碳<text:change-end text:change-id="ct1258413001872"/><text:change text:change-id="ct1258413000192"/><text:change-start text:change-id="ct1258412996832"/> <text:change-end text:change-id="ct1258412996832"/><text:change-start text:change-id="ct1258413002592"/>＝<text:change-end text:change-id="ct1258413002592"/><text:change text:change-id="ct1258413000432"/><text:change-start text:change-id="ct1258412997312"/> <text:change-end text:change-id="ct1258412997312"/><text:change-start text:change-id="ct1258412997552"/>非揮發性有機碳<text:change-end text:change-id="ct1258412997552"/><text:change text:change-id="ct1258412998032"/><text:change-start text:change-id="ct1258412998272"/> <text:change-end text:change-id="ct1258412998272"/><text:change-start text:change-id="ct1258412998992"/>＋<text:change-end text:change-id="ct1258412998992"/><text:change text:change-id="ct1258412999232"/><text:change-start text:change-id="ct1258413000672"/> <text:change-end text:change-id="ct1258413000672"/><text:change-start text:change-id="ct1258413001152"/>揮發性有機碳<text:change-end text:change-id="ct1258413001152"/><text:change-start text:change-id="ct1258413001392"/></text:p>
      <text:p text:style-name="P12"><text:change-end text:change-id="ct1258413001392"/><text:change text:change-id="ct1258413003072"/><text:change-start text:change-id="ct1258413004992"/><text:span text:style-name="T47">註2：</text:span><text:span text:style-name="預設段落字型"><text:span text:style-name="T47">如無機碳去除效率不佳，則調整樣品體積、pH 值、吹氣氣體流量、吹氣時間等</text:span></text:span><text:span text:style-name="預設段落字型"><text:span text:style-name="T3">，以得到較佳的無機碳去除效率</text:span></text:span><text:span text:style-name="預設段落字型"><text:span text:style-name="T47">。</text:span></text:span><text:change-end text:change-id="ct1258413004992"/></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標楷體" svg:font-family="標楷體"/>
    <style:font-face style:name="標楷體2" svg:font-family="標楷體" style:font-family-generic="script"/>
    <style:font-face style:name="Courier New" svg:font-family="'Courier New'" style:font-family-generic="modern" style:font-pitch="fixed"/>
    <style:font-face style:name="細明體" svg:font-family="細明體" style:font-family-generic="modern" style:font-pitch="fixed"/>
    <style:font-face style:name="標楷體1" svg:font-family="標楷體" style:font-family-generic="script" style:font-pitch="fixed"/>
    <style:font-face style:name="標楷體3" svg:font-family="標楷體" style:font-adornments="標準" style:font-family-generic="script" style:font-pitch="fixed"/>
    <style:font-face style:name="Cambria Math" svg:font-family="'Cambria Math'" style:font-family-generic="roman" style:font-pitch="variable"/>
    <style:font-face style:name="Times New Roman" svg:font-family="'Times New Roman'" style:font-family-generic="roman" style:font-pitch="variable"/>
    <style:font-face style:name="Times New Roman1" svg:font-family="'Times New Roman'" style:font-adornments="標準" style:font-family-generic="roman" style:font-pitch="variable"/>
    <style:font-face style:name="新細明體1" svg:font-family="新細明體" style:font-family-generic="roman" style:font-pitch="variable"/>
    <style:font-face style:name="新細明體" svg:font-family="新細明體, PMingLiU" style:font-family-generic="roman"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en" fo:country="US" fo:font-style="normal" fo:text-shadow="none" style:text-underline-style="none" fo:font-weight="normal" style:letter-kerning="false" style:font-name-asian="新細明體1"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en" fo:country="US" fo:font-style="normal" fo:text-shadow="none" style:text-underline-style="none" fo:font-weight="normal" style:letter-kerning="false" fo:background-color="transparent" style:font-name-asian="新細明體1"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orphans="0" fo:widows="0" fo:hyphenation-ladder-count="no-limit"/>
      <style:text-properties fo:font-size="12pt" style:letter-kerning="true" style:font-size-asian="12pt" fo:hyphenate="false" loext:hyphenation-no-caps="false"/>
    </style:style>
    <style:style style:name="純文字" style:family="paragraph" style:parent-style-name="Text_20_body">
      <style:paragraph-properties fo:hyphenation-ladder-count="no-limit"/>
      <style:text-properties style:font-name="細明體" fo:font-family="細明體" style:font-family-generic="modern" style:font-pitch="fixed" style:font-name-asian="細明體" style:font-family-asian="細明體" style:font-family-generic-asian="modern" style:font-pitch-asian="fixed" fo:hyphenate="false" loext:hyphenation-no-caps="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fo:hyphenate="false" loext:hyphenation-no-caps="false"/>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fo:hyphenate="false" loext:hyphenation-no-caps="false"/>
    </style:style>
    <style:style style:name="CONT-1" style:family="paragraph" style:parent-style-name="Text_20_body">
      <style:paragraph-properties fo:margin-left="0cm" fo:margin-right="0cm" style:line-height-at-least="0.847cm" fo:text-align="justify" style:justify-single-word="false" fo:hyphenation-ladder-count="no-limit" fo:text-indent="1cm" style:auto-text-indent="false" style:vertical-align="baseline"/>
      <style:text-properties fo:font-size="14pt" style:letter-kerning="false" style:font-name-asian="標楷體1" style:font-family-asian="標楷體" style:font-family-generic-asian="script" style:font-pitch-asian="fixed" style:font-size-asian="14pt" fo:hyphenate="false" loext:hyphenation-no-caps="false"/>
    </style:style>
    <style:style style:name="Preformatted" style:family="paragraph" style:parent-style-name="Text_20_body">
      <style:paragraph-properties fo:hyphenation-ladder-count="no-limit" style:text-autospace="none" style:vertical-align="baseline">
        <style:tab-stops>
          <style:tab-stop style:position="0cm"/>
          <style:tab-stop style:position="1.692cm"/>
          <style:tab-stop style:position="3.383cm"/>
          <style:tab-stop style:position="5.075cm"/>
          <style:tab-stop style:position="6.766cm"/>
          <style:tab-stop style:position="8.458cm"/>
          <style:tab-stop style:position="10.149cm"/>
          <style:tab-stop style:position="11.841cm"/>
          <style:tab-stop style:position="13.533cm"/>
          <style:tab-stop style:position="15.224cm"/>
          <style:tab-stop style:position="16.916cm"/>
        </style:tab-stops>
      </style:paragraph-properties>
      <style:text-properties style:font-name="Courier New" fo:font-family="'Courier New'" style:font-family-generic="modern" style:font-pitch="fixed" fo:font-size="10pt" style:letter-kerning="false" style:font-size-asian="10pt" fo:hyphenate="false" loext:hyphenation-no-caps="false"/>
    </style:style>
    <style:style style:name="_31_" style:display-name="1" style:family="paragraph" style:parent-style-name="Text_20_body">
      <style:paragraph-properties style:line-height-at-least="0.847cm" fo:hyphenation-ladder-count="no-limit" style:vertical-align="baseline"/>
      <style:text-properties fo:font-size="13pt" fo:font-weight="bold" style:letter-kerning="false" style:font-name-asian="細明體" style:font-family-asian="細明體" style:font-family-generic-asian="modern" style:font-pitch-asian="fixed" style:font-size-asian="13pt" style:font-weight-asian="bold" style:font-size-complex="13pt" style:font-weight-complex="bold" fo:hyphenate="false" loext:hyphenation-no-caps="false"/>
    </style:style>
    <style:style style:name="Frame_20_contents" style:display-name="Frame contents" style:family="paragraph" style:parent-style-name="Standard" style:class="extra"/>
    <style:style style:name="p1" style:family="paragraph" style:parent-style-name="Standard">
      <style:paragraph-properties fo:margin-left="1.27cm" fo:margin-right="0cm" fo:margin-top="0.212cm" fo:margin-bottom="0.212cm" style:contextual-spacing="false" fo:orphans="2" fo:widows="2" fo:text-indent="0cm" style:auto-text-indent="false"/>
      <style:text-properties style:font-name="新細明體" fo:font-family="新細明體, PMingLiU" style:font-family-generic="roman" style:font-pitch="variable" style:letter-kerning="true" style:font-name-asian="新細明體" style:font-family-asian="新細明體, PMingLiU" style:font-family-generic-asian="roman" style:font-pitch-asian="variable" style:font-name-complex="新細明體" style:font-family-complex="新細明體, PMingLiU" style:font-family-generic-complex="roman" style:font-pitch-complex="variable" style:font-size-complex="12pt"/>
    </style:style>
    <style:style style:name="預設段落字型" style:family="text"/>
    <style:style style:name="Page_20_Number" style:display-name="Page Number" style:family="text" style:parent-style-name="預設段落字型"/>
    <style:style style:name="Numbering_20_Symbols" style:display-name="Numbering Symbols" style:family="text">
      <style:text-properties fo:color="#000000" loext:opacity="100%" style:font-name="Times New Roman" fo:font-family="'Times New Roman'" style:font-family-generic="roman" style:font-pitch="variable" fo:font-size="14pt" fo:language="en" fo:country="US" style:letter-kerning="true" style:font-name-asian="標楷體2" style:font-family-asian="標楷體" style:font-family-generic-asian="script" style:font-size-asian="14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Line_20_numbering" style:display-name="Line numbering" style:family="text"/>
    <style:style style:name="WW8Num22z0" style:family="text">
      <style:text-properties fo:color="#000000" loext:opacity="100%" style:font-name="Cambria Math" fo:font-family="'Cambria Math'" style:font-family-generic="roman" style:font-pitch="variable" fo:font-size="16pt" style:font-name-asian="標楷體1" style:font-family-asian="標楷體" style:font-family-generic-asian="script" style:font-pitch-asian="fixed" style:font-size-asian="14pt" style:font-name-complex="Cambria Math" style:font-family-complex="'Cambria Math'" style:font-family-generic-complex="roman" style:font-pitch-complex="variable" style:font-size-complex="16pt"/>
    </style:style>
    <style:style style:name="WW8Num22z1" style:family="text"/>
    <style:style style:name="WW8Num22z2" style:family="text"/>
    <style:style style:name="WW8Num22z3" style:family="text"/>
    <style:style style:name="WW8Num22z4" style:family="text"/>
    <style:style style:name="WW8Num22z5" style:family="text"/>
    <style:style style:name="WW8Num22z6" style:family="text"/>
    <style:style style:name="WW8Num22z7" style:family="text"/>
    <style:style style:name="WW8Num22z8" style:family="text"/>
    <style:style style:name="a0" style:family="graphic"/>
    <style:style style:name="Graphics" style:family="graphic"/>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22" text:consecutive-numbering="true">
      <text:list-level-style-number text:level="1" text:style-name="WW8Num22z0" style:num-prefix="（" style:num-suffix="）" style:num-format="一, 二, 三, ...">
        <style:list-level-properties text:list-level-position-and-space-mode="label-alignment">
          <style:list-level-label-alignment text:label-followed-by="nothing" fo:text-indent="-0.847cm" fo:margin-left="6.348cm"/>
        </style:list-level-properties>
      </text:list-level-style-number>
      <text:list-level-style-number text:level="2" text:style-name="WW8Num22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22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22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22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22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22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22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22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style-name="Line_20_numbering" text:number-lines="false" text:offset="0.499cm" style:num-format="1" text:number-position="left" text:increment="5"/>
  </office:styles>
  <office:automatic-styles>
    <style:style style:name="MP1" style:family="paragraph" style:parent-style-name="Footer">
      <style:paragraph-properties fo:text-align="center" style:justify-single-word="false"/>
    </style:style>
    <style:style style:name="MT1" style:family="text">
      <style:text-properties style:font-name-asian="標楷體1"/>
    </style:style>
    <style:style style:name="Mfr1" style:family="graphic" style:parent-style-name="a0">
      <style:graphic-properties style:wrap="parallel" style:number-wrapped-paragraphs="no-limit" style:vertical-pos="from-top" style:vertical-rel="paragraph" style:horizontal-pos="center" style:horizontal-rel="page-content" fo:background-color="transparent" draw:fill="none" fo:padding="0cm" fo:border="none" style:shadow="none" draw:shadow-opacity="100%" style:writing-mode="lr-tb"/>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3cm" fo:margin-bottom="1.75cm" fo:margin-left="2.501cm" fo:margin-right="2.501cm" style:writing-mode="lr-tb" style:layout-grid-color="#c0c0c0" style:layout-grid-lines="24" style:layout-grid-base-height="0.706cm" style:layout-grid-ruby-height="0.353cm" style:layout-grid-mode="none" style:layout-grid-ruby-below="false" style:layout-grid-print="true" style:layout-grid-display="true" style:footnote-max-height="0cm" loext:margin-gutter="0cm">
        <style:footnote-sep style:width="0.018cm" style:line-style="solid" style:adjustment="left" style:rel-width="33%" style:color="#000000"/>
      </style:page-layout-properties>
      <style:header-style/>
      <style:footer-style>
        <style:header-footer-properties fo:min-height="1.251cm" fo:margin-left="0cm" fo:margin-right="0cm" fo:margin-top="1.15cm" fo:background-color="transparent" style:dynamic-spacing="true" draw:fill="none" draw:fill-color="#4f81bd"/>
      </style:footer-style>
    </style:page-layout>
  </office:automatic-styles>
  <office:master-styles>
    <style:master-page style:name="Standard" style:page-layout-name="Mpm1"/>
    <style:master-page style:name="MP0" style:page-layout-name="Mpm2">
      <style:footer>
        <text:p text:style-name="Footer"><draw:frame draw:style-name="Mfr1" draw:name="訊框1" text:anchor-type="paragraph" svg:y="0.002cm" draw:z-index="5"><draw:text-box fo:min-height="0.041cm" fo:min-width="0.041cm"><text:p text:style-name="MP1"><text:span text:style-name="預設段落字型"><text:span text:style-name="MT1">第</text:span></text:span><text:span text:style-name="預設段落字型"><text:span text:style-name="MT1"><text:page-number text:select-page="current">6</text:page-number></text:span></text:span><text:span text:style-name="預設段落字型"><text:span text:style-name="MT1">頁，共</text:span></text:span><text:span text:style-name="預設段落字型"><text:span text:style-name="MT1"><text:page-count>6</text:page-count></text:span></text:span><text:span text:style-name="預設段落字型"><text:span text:style-name="MT1">頁</text:span></text:span></text:p></draw:text-box></draw:frame><draw:frame draw:style-name="Mfr1" draw:name="1" text:anchor-type="paragraph" svg:y="0.002cm" draw:z-index="12"><draw:text-box fo:min-height="0.041cm" fo:min-width="0.041cm"><text:p text:style-name="Footer"/></draw:text-box></draw:frame></text:p>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MODA_ODF_Application_Tools_3.5.4/3.5.4$Windows_X86_64 LibreOffice_project/26197fec677a214f4a49adfe2c31ece3e6a76cc0</meta:generator>
    <dc:title>水中總有機碳檢測方法—過氧焦硫酸鹽加熱氧化/紅外線測定法(NIEA W532.52C)</dc:title>
    <dc:subject>水中總有機碳檢測方法—過氧焦硫酸鹽加熱氧化/紅外線測定法(NIEA W532.52C)</dc:subject>
    <meta:keyword>地下水;地面水;紅外線;飲用水;飲用水水源;過氧焦硫酸鹽;廢污水;總有機碳</meta:keyword>
    <meta:initial-creator>環檢所 </meta:initial-creator>
    <meta:creation-date>2018-05-03T11:22:14.531000000</meta:creation-date>
    <meta:editing-cycles>85</meta:editing-cycles>
    <meta:editing-duration>PT22H43M16S</meta:editing-duration>
    <dc:date>2024-01-12T14:02:28.629000000</dc:date>
    <meta:print-date>2024-01-03T13:36:17.891000000</meta:print-date>
    <meta:document-statistic meta:table-count="0" meta:image-count="1" meta:object-count="0" meta:page-count="6" meta:paragraph-count="82" meta:word-count="3096" meta:character-count="3949" meta:non-whitespace-character-count="3752"/>
    <meta:template xlink:type="simple" xlink:actuate="onRequest" xlink:title="" xlink:href="../../../../../../../../lwhuang/Downloads/W53252C.odt/Normal.dotm"/>
  </office:meta>
</office:document-meta>
</file>